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rdfa="http://docs.oasis-open.org/opendocument/meta/rdfa#" xmlns:field="urn:openoffice:names:experimental:ooxml-odf-interop:xmlns:field:1.0" xmlns:formx="urn:openoffice:names:experimental:ooxml-odf-interop:xmlns:form:1.0" office:version="1.2">
  <office:scripts/>
  <office:font-face-decls>
    <style:font-face style:name="Nimbus Sans L" svg:font-family="'Nimbus Sans L'" style:font-family-generic="swiss" style:font-pitch="variable"/>
    <style:font-face style:name="Bitstream Vera Sans" svg:font-family="'Bitstream Vera Sans'" style:font-family-generic="system" style:font-pitch="variable"/>
  </office:font-face-decls>
  <office:automatic-styles>
    <style:style style:name="co1" style:family="table-column">
      <style:table-column-properties fo:break-before="auto" style:use-optimal-column-width="false" style:column-width="2.267cm"/>
    </style:style>
    <style:style style:name="ta1" style:family="table" style:master-page-name="Default">
      <style:table-properties table:display="true" style:writing-mode="lr-tb"/>
    </style:style>
    <style:style style:name="ro1" style:family="table-row">
      <style:table-row-properties style:row-height="0.52cm" fo:break-before="auto" style:use-optimal-row-height="true"/>
    </style:style>
    <style:style style:name="ce1" style:family="table-cell" style:parent-style-name="Default">
      <style:table-cell-properties style:text-align-source="fix" style:repeat-content="false"/>
    </style:style>
    <style:style style:name="odsStyleTableColumn-66030c64bfdf362c43ffc80fe25f6197" style:family="table-column">
      <style:table-column-properties fo:break-before="auto" style:use-optimal-column-width="false" style:column-width="1cm"/>
    </style:style>
    <style:style style:name="odsStyleTableColumn-1b5413120607566d86cb43a846f8c883" style:family="table-column">
      <style:table-column-properties fo:break-before="auto" style:use-optimal-column-width="false" style:column-width="2cm"/>
    </style:style>
    <style:style style:name="odsStyleTableCell-96372f1a9fb8bab40c8d08b92140081a" style:family="table-cell" style:parent-style-name="Default">
      <style:table-cell-properties style:text-align-source="fix" style:repeat-content="false" fo:background-color="#003366"/>
      <style:paragraph-properties fo:text-align="center" fo:margin-left="0cm"/>
      <style:text-properties fo:color="#ffffff" fo:font-weight="bold" style:font-weight-asian="bold" style:font-weight-complex="bold" fo:font-size="18pt" style:font-size-asian="18pt" style:font-size-complex="18pt"/>
    </style:style>
    <style:style style:name="odsStyleTableCell-05d4d6dbd37ad6cd33f9b420cacad4ff" style:family="table-cell" style:parent-style-name="Default">
      <style:table-cell-properties style:text-align-source="fix" style:repeat-content="false"/>
      <style:paragraph-properties fo:text-align="center" fo:margin-left="0cm"/>
      <style:text-properties fo:font-weight="bold" style:font-weight-asian="bold" style:font-weight-complex="bold" fo:font-size="12pt" style:font-size-asian="12pt" style:font-size-complex="12pt"/>
    </style:style>
    <style:style style:name="odsStyleTableCell-51884c9c3a6e201be5f5b9b689f1b5ca" style:family="table-cell" style:parent-style-name="Default">
      <style:table-cell-properties style:text-align-source="fix" style:repeat-content="false" fo:background-color="#788088" fo:border="0.05cm solid #000000"/>
      <style:paragraph-properties fo:text-align="center" fo:margin-left="0cm"/>
      <style:text-properties fo:color="#ffffff" fo:font-weight="bold" style:font-weight-asian="bold" style:font-weight-complex="bold" fo:font-size="8" style:font-size-asian="8" style:font-size-complex="8"/>
    </style:style>
    <style:style style:name="odsStyleTableCell-55b59285dad468b7db33ea0bc54cc5a6" style:family="table-cell" style:parent-style-name="Default">
      <style:table-cell-properties style:text-align-source="fix" style:repeat-content="false" fo:border="0.05cm solid #000000"/>
      <style:text-properties fo:font-size="8" style:font-size-asian="8" style:font-size-complex="8"/>
    </style:style>
    <style:style style:name="odsStyleTableCell-e64f6f5761d700854d4cf22d01fe30c0" style:family="table-cell" style:parent-style-name="Default">
      <style:table-cell-properties style:text-align-source="fix" style:repeat-content="false" fo:border="0.05cm solid #000000"/>
      <style:paragraph-properties fo:text-align="end" fo:margin-left="0cm"/>
      <style:text-properties fo:font-size="8" style:font-size-asian="8" style:font-size-complex="8"/>
    </style:style>
  </office:automatic-styles>
  <office:body>
    <office:spreadsheet>
      <table:table table:name="COTIZACIONES OFICIALES" table:style-name="ta1" table:print="false">
        <table:table-column table:style-name="odsStyleTableColumn-66030c64bfdf362c43ffc80fe25f6197" table:default-cell-style-name="Default"/>
        <table:table-column table:style-name="odsStyleTableColumn-1b5413120607566d86cb43a846f8c883" table:default-cell-style-name="Default"/>
        <table:table-column table:style-name="odsStyleTableColumn-1b5413120607566d86cb43a846f8c883" table:default-cell-style-name="Default"/>
        <table:table-column table:style-name="odsStyleTableColumn-1b5413120607566d86cb43a846f8c883" table:default-cell-style-name="Default"/>
        <table:table-column table:style-name="odsStyleTableColumn-1b5413120607566d86cb43a846f8c883" table:default-cell-style-name="Default"/>
        <table:table-column table:style-name="odsStyleTableColumn-1b5413120607566d86cb43a846f8c883" table:default-cell-style-name="Default"/>
        <table:table-column table:style-name="odsStyleTableColumn-1b5413120607566d86cb43a846f8c883" table:default-cell-style-name="Default"/>
        <table:table-column table:style-name="odsStyleTableColumn-1b5413120607566d86cb43a846f8c883" table:default-cell-style-name="Default"/>
        <table:table-column table:style-name="odsStyleTableColumn-1b5413120607566d86cb43a846f8c883" table:default-cell-style-name="Default"/>
        <table:table-column table:style-name="odsStyleTableColumn-1b5413120607566d86cb43a846f8c883" table:default-cell-style-name="Default"/>
        <table:table-column table:style-name="odsStyleTableColumn-1b5413120607566d86cb43a846f8c883" table:default-cell-style-name="Default"/>
        <table:table-column table:style-name="odsStyleTableColumn-1b5413120607566d86cb43a846f8c883" table:default-cell-style-name="Default"/>
        <table:table-column table:style-name="odsStyleTableColumn-1b5413120607566d86cb43a846f8c883" table:default-cell-style-name="Default"/>
        <table:table-column table:style-name="odsStyleTableColumn-1b5413120607566d86cb43a846f8c883" table:default-cell-style-name="Default"/>
        <table:table-column table:style-name="odsStyleTableColumn-1b5413120607566d86cb43a846f8c883" table:default-cell-style-name="Default"/>
        <table:table-column table:style-name="odsStyleTableColumn-1b5413120607566d86cb43a846f8c883" table:default-cell-style-name="Default"/>
        <table:table-column table:style-name="odsStyleTableColumn-1b5413120607566d86cb43a846f8c883" table:default-cell-style-name="Default"/>
        <table:table-column table:style-name="odsStyleTableColumn-1b5413120607566d86cb43a846f8c883" table:default-cell-style-name="Default"/>
        <table:table-column table:style-name="odsStyleTableColumn-1b5413120607566d86cb43a846f8c883" table:default-cell-style-name="Default"/>
        <table:table-column table:style-name="odsStyleTableColumn-1b5413120607566d86cb43a846f8c883" table:default-cell-style-name="Default"/>
        <table:table-column table:style-name="odsStyleTableColumn-1b5413120607566d86cb43a846f8c883" table:default-cell-style-name="Default"/>
        <table:table-column table:style-name="odsStyleTableColumn-1b5413120607566d86cb43a846f8c883" table:default-cell-style-name="Default"/>
        <table:table-column table:style-name="odsStyleTableColumn-1b5413120607566d86cb43a846f8c883" table:default-cell-style-name="Default"/>
        <table:table-column table:style-name="odsStyleTableColumn-1b5413120607566d86cb43a846f8c883" table:default-cell-style-name="Default"/>
        <table:table-column table:style-name="odsStyleTableColumn-1b5413120607566d86cb43a846f8c883" table:default-cell-style-name="Default"/>
        <table:table-column table:style-name="odsStyleTableColumn-1b5413120607566d86cb43a846f8c883" table:default-cell-style-name="Default"/>
        <table:table-row table:style-name="ro1">
          <table:table-cell/>
        </table:table-row>
        <table:table-row table:style-name="ro1">
          <table:table-cell/>
        </table:table-row>
        <table:table-row table:style-name="ro1">
          <table:table-cell/>
        </table:table-row>
        <table:table-row table:style-name="ro1">
          <table:table-cell/>
        </table:table-row>
        <table:table-row table:style-name="ro1">
          <table:table-cell table:style-name="odsStyleTableCell-96372f1a9fb8bab40c8d08b92140081a" table:number-columns-spanned="25" table:number-rows-spanned="1" office:value-type="string">
            <text:p>BANCO CENTRAL DE BOLIVIA</text:p>
          </table:table-cell>
          <table:covered-table-cell table:number-columns-repeated="24"/>
        </table:table-row>
        <table:table-row table:style-name="ro1">
          <table:table-cell/>
        </table:table-row>
        <table:table-row table:style-name="ro1">
          <table:table-cell table:style-name="odsStyleTableCell-05d4d6dbd37ad6cd33f9b420cacad4ff" table:number-columns-spanned="25" table:number-rows-spanned="1" office:value-type="string">
            <text:p>AÑO 2026</text:p>
          </table:table-cell>
          <table:covered-table-cell table:number-columns-repeated="24"/>
        </table:table-row>
        <table:table-row table:style-name="ro1">
          <table:table-cell table:style-name="odsStyleTableCell-05d4d6dbd37ad6cd33f9b420cacad4ff" table:number-columns-spanned="25" table:number-rows-spanned="1" office:value-type="string">
            <text:p>COTIZACIONES OFICIALES DEL BOLIVIANO CON RELACIÓN AL DÓLAR ESTADOUNIDENSE</text:p>
          </table:table-cell>
          <table:covered-table-cell table:number-columns-repeated="24"/>
        </table:table-row>
        <table:table-row table:style-name="ro1">
          <table:table-cell/>
        </table:table-row>
        <table:table-row table:style-name="ro1">
          <table:table-cell table:style-name="odsStyleTableCell-51884c9c3a6e201be5f5b9b689f1b5ca" office:value-type="string">
            <text:p> </text:p>
          </table:table-cell>
          <table:table-cell table:style-name="odsStyleTableCell-51884c9c3a6e201be5f5b9b689f1b5ca" table:number-columns-spanned="2" table:number-rows-spanned="1" office:value-type="string">
            <text:p>ENERO</text:p>
          </table:table-cell>
          <table:covered-table-cell table:number-columns-repeated="1"/>
          <table:table-cell table:style-name="odsStyleTableCell-51884c9c3a6e201be5f5b9b689f1b5ca" table:number-columns-spanned="2" table:number-rows-spanned="1" office:value-type="string">
            <text:p>FEBRERO</text:p>
          </table:table-cell>
          <table:covered-table-cell table:number-columns-repeated="1"/>
          <table:table-cell table:style-name="odsStyleTableCell-51884c9c3a6e201be5f5b9b689f1b5ca" table:number-columns-spanned="2" table:number-rows-spanned="1" office:value-type="string">
            <text:p>MARZO</text:p>
          </table:table-cell>
          <table:covered-table-cell table:number-columns-repeated="1"/>
          <table:table-cell table:style-name="odsStyleTableCell-51884c9c3a6e201be5f5b9b689f1b5ca" table:number-columns-spanned="2" table:number-rows-spanned="1" office:value-type="string">
            <text:p>ABRIL</text:p>
          </table:table-cell>
          <table:covered-table-cell table:number-columns-repeated="1"/>
          <table:table-cell table:style-name="odsStyleTableCell-51884c9c3a6e201be5f5b9b689f1b5ca" table:number-columns-spanned="2" table:number-rows-spanned="1" office:value-type="string">
            <text:p>MAYO</text:p>
          </table:table-cell>
          <table:covered-table-cell table:number-columns-repeated="1"/>
          <table:table-cell table:style-name="odsStyleTableCell-51884c9c3a6e201be5f5b9b689f1b5ca" table:number-columns-spanned="2" table:number-rows-spanned="1" office:value-type="string">
            <text:p>JUNIO</text:p>
          </table:table-cell>
          <table:covered-table-cell table:number-columns-repeated="1"/>
          <table:table-cell table:style-name="odsStyleTableCell-51884c9c3a6e201be5f5b9b689f1b5ca" table:number-columns-spanned="2" table:number-rows-spanned="1" office:value-type="string">
            <text:p>JULIO</text:p>
          </table:table-cell>
          <table:covered-table-cell table:number-columns-repeated="1"/>
          <table:table-cell table:style-name="odsStyleTableCell-51884c9c3a6e201be5f5b9b689f1b5ca" table:number-columns-spanned="2" table:number-rows-spanned="1" office:value-type="string">
            <text:p>AGOSTO</text:p>
          </table:table-cell>
          <table:covered-table-cell table:number-columns-repeated="1"/>
          <table:table-cell table:style-name="odsStyleTableCell-51884c9c3a6e201be5f5b9b689f1b5ca" table:number-columns-spanned="2" table:number-rows-spanned="1" office:value-type="string">
            <text:p>SEPTIEMBRE</text:p>
          </table:table-cell>
          <table:covered-table-cell table:number-columns-repeated="1"/>
          <table:table-cell table:style-name="odsStyleTableCell-51884c9c3a6e201be5f5b9b689f1b5ca" table:number-columns-spanned="2" table:number-rows-spanned="1" office:value-type="string">
            <text:p>OCTUBRE</text:p>
          </table:table-cell>
          <table:covered-table-cell table:number-columns-repeated="1"/>
          <table:table-cell table:style-name="odsStyleTableCell-51884c9c3a6e201be5f5b9b689f1b5ca" table:number-columns-spanned="2" table:number-rows-spanned="1" office:value-type="string">
            <text:p>NOVIEMBRE</text:p>
          </table:table-cell>
          <table:covered-table-cell table:number-columns-repeated="1"/>
          <table:table-cell table:style-name="odsStyleTableCell-51884c9c3a6e201be5f5b9b689f1b5ca" table:number-columns-spanned="2" table:number-rows-spanned="1" office:value-type="string">
            <text:p>DICIEMBRE</text:p>
          </table:table-cell>
          <table:covered-table-cell table:number-columns-repeated="1"/>
        </table:table-row>
        <table:table-row table:style-name="ro1">
          <table:table-cell table:style-name="odsStyleTableCell-51884c9c3a6e201be5f5b9b689f1b5ca" office:value-type="string">
            <text:p>PAIS</text:p>
          </table:table-cell>
          <table:table-cell table:style-name="odsStyleTableCell-51884c9c3a6e201be5f5b9b689f1b5ca" office:value-type="string">
            <text:p>VENTA</text:p>
          </table:table-cell>
          <table:table-cell table:style-name="odsStyleTableCell-51884c9c3a6e201be5f5b9b689f1b5ca" office:value-type="string">
            <text:p>COMPRA</text:p>
          </table:table-cell>
          <table:table-cell table:style-name="odsStyleTableCell-51884c9c3a6e201be5f5b9b689f1b5ca" office:value-type="string">
            <text:p>VENTA</text:p>
          </table:table-cell>
          <table:table-cell table:style-name="odsStyleTableCell-51884c9c3a6e201be5f5b9b689f1b5ca" office:value-type="string">
            <text:p>COMPRA</text:p>
          </table:table-cell>
          <table:table-cell table:style-name="odsStyleTableCell-51884c9c3a6e201be5f5b9b689f1b5ca" office:value-type="string">
            <text:p>VENTA</text:p>
          </table:table-cell>
          <table:table-cell table:style-name="odsStyleTableCell-51884c9c3a6e201be5f5b9b689f1b5ca" office:value-type="string">
            <text:p>COMPRA</text:p>
          </table:table-cell>
          <table:table-cell table:style-name="odsStyleTableCell-51884c9c3a6e201be5f5b9b689f1b5ca" office:value-type="string">
            <text:p>VENTA</text:p>
          </table:table-cell>
          <table:table-cell table:style-name="odsStyleTableCell-51884c9c3a6e201be5f5b9b689f1b5ca" office:value-type="string">
            <text:p>COMPRA</text:p>
          </table:table-cell>
          <table:table-cell table:style-name="odsStyleTableCell-51884c9c3a6e201be5f5b9b689f1b5ca" office:value-type="string">
            <text:p>VENTA</text:p>
          </table:table-cell>
          <table:table-cell table:style-name="odsStyleTableCell-51884c9c3a6e201be5f5b9b689f1b5ca" office:value-type="string">
            <text:p>COMPRA</text:p>
          </table:table-cell>
          <table:table-cell table:style-name="odsStyleTableCell-51884c9c3a6e201be5f5b9b689f1b5ca" office:value-type="string">
            <text:p>VENTA</text:p>
          </table:table-cell>
          <table:table-cell table:style-name="odsStyleTableCell-51884c9c3a6e201be5f5b9b689f1b5ca" office:value-type="string">
            <text:p>COMPRA</text:p>
          </table:table-cell>
          <table:table-cell table:style-name="odsStyleTableCell-51884c9c3a6e201be5f5b9b689f1b5ca" office:value-type="string">
            <text:p>VENTA</text:p>
          </table:table-cell>
          <table:table-cell table:style-name="odsStyleTableCell-51884c9c3a6e201be5f5b9b689f1b5ca" office:value-type="string">
            <text:p>COMPRA</text:p>
          </table:table-cell>
          <table:table-cell table:style-name="odsStyleTableCell-51884c9c3a6e201be5f5b9b689f1b5ca" office:value-type="string">
            <text:p>VENTA</text:p>
          </table:table-cell>
          <table:table-cell table:style-name="odsStyleTableCell-51884c9c3a6e201be5f5b9b689f1b5ca" office:value-type="string">
            <text:p>COMPRA</text:p>
          </table:table-cell>
          <table:table-cell table:style-name="odsStyleTableCell-51884c9c3a6e201be5f5b9b689f1b5ca" office:value-type="string">
            <text:p>VENTA</text:p>
          </table:table-cell>
          <table:table-cell table:style-name="odsStyleTableCell-51884c9c3a6e201be5f5b9b689f1b5ca" office:value-type="string">
            <text:p>COMPRA</text:p>
          </table:table-cell>
          <table:table-cell table:style-name="odsStyleTableCell-51884c9c3a6e201be5f5b9b689f1b5ca" office:value-type="string">
            <text:p>VENTA</text:p>
          </table:table-cell>
          <table:table-cell table:style-name="odsStyleTableCell-51884c9c3a6e201be5f5b9b689f1b5ca" office:value-type="string">
            <text:p>COMPRA</text:p>
          </table:table-cell>
          <table:table-cell table:style-name="odsStyleTableCell-51884c9c3a6e201be5f5b9b689f1b5ca" office:value-type="string">
            <text:p>VENTA</text:p>
          </table:table-cell>
          <table:table-cell table:style-name="odsStyleTableCell-51884c9c3a6e201be5f5b9b689f1b5ca" office:value-type="string">
            <text:p>COMPRA</text:p>
          </table:table-cell>
          <table:table-cell table:style-name="odsStyleTableCell-51884c9c3a6e201be5f5b9b689f1b5ca" office:value-type="string">
            <text:p>VENTA</text:p>
          </table:table-cell>
          <table:table-cell table:style-name="odsStyleTableCell-51884c9c3a6e201be5f5b9b689f1b5ca" office:value-type="string">
            <text:p>COMPRA</text:p>
          </table:table-cell>
        </table:table-row>
        <table:table-row table:style-name="ro1">
          <table:table-cell table:style-name="odsStyleTableCell-55b59285dad468b7db33ea0bc54cc5a6" office:value-type="string">
            <text:p>1</text:p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>6.9600</text:p>
          </table:table-cell>
          <table:table-cell table:style-name="odsStyleTableCell-e64f6f5761d700854d4cf22d01fe30c0" office:value-type="string">
            <text:p>6.8600</text:p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>6.9600</text:p>
          </table:table-cell>
          <table:table-cell table:style-name="odsStyleTableCell-e64f6f5761d700854d4cf22d01fe30c0" office:value-type="string">
            <text:p>6.8600</text:p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>9.76000000000</text:p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>12.13000000000</text:p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</table:table-row>
        <table:table-row table:style-name="ro1">
          <table:table-cell table:style-name="odsStyleTableCell-55b59285dad468b7db33ea0bc54cc5a6" office:value-type="string">
            <text:p>2</text:p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>6.9600</text:p>
          </table:table-cell>
          <table:table-cell table:style-name="odsStyleTableCell-e64f6f5761d700854d4cf22d01fe30c0" office:value-type="string">
            <text:p>6.8600</text:p>
          </table:table-cell>
          <table:table-cell table:style-name="odsStyleTableCell-e64f6f5761d700854d4cf22d01fe30c0" office:value-type="string">
            <text:p>6.9600</text:p>
          </table:table-cell>
          <table:table-cell table:style-name="odsStyleTableCell-e64f6f5761d700854d4cf22d01fe30c0" office:value-type="string">
            <text:p>6.8600</text:p>
          </table:table-cell>
          <table:table-cell table:style-name="odsStyleTableCell-e64f6f5761d700854d4cf22d01fe30c0" office:value-type="string">
            <text:p>6.9600</text:p>
          </table:table-cell>
          <table:table-cell table:style-name="odsStyleTableCell-e64f6f5761d700854d4cf22d01fe30c0" office:value-type="string">
            <text:p>6.8600</text:p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>6.9600</text:p>
          </table:table-cell>
          <table:table-cell table:style-name="odsStyleTableCell-e64f6f5761d700854d4cf22d01fe30c0" office:value-type="string">
            <text:p>6.8600</text:p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>9.78000000000</text:p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>12.13000000000</text:p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</table:table-row>
        <table:table-row table:style-name="ro1">
          <table:table-cell table:style-name="odsStyleTableCell-55b59285dad468b7db33ea0bc54cc5a6" office:value-type="string">
            <text:p>3</text:p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>6.9600</text:p>
          </table:table-cell>
          <table:table-cell table:style-name="odsStyleTableCell-e64f6f5761d700854d4cf22d01fe30c0" office:value-type="string">
            <text:p>6.8600</text:p>
          </table:table-cell>
          <table:table-cell table:style-name="odsStyleTableCell-e64f6f5761d700854d4cf22d01fe30c0" office:value-type="string">
            <text:p>6.9600</text:p>
          </table:table-cell>
          <table:table-cell table:style-name="odsStyleTableCell-e64f6f5761d700854d4cf22d01fe30c0" office:value-type="string">
            <text:p>6.8600</text:p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>6.9600</text:p>
          </table:table-cell>
          <table:table-cell table:style-name="odsStyleTableCell-e64f6f5761d700854d4cf22d01fe30c0" office:value-type="string">
            <text:p>6.8600</text:p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>9.80000000000</text:p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>12.13000000000</text:p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</table:table-row>
        <table:table-row table:style-name="ro1">
          <table:table-cell table:style-name="odsStyleTableCell-55b59285dad468b7db33ea0bc54cc5a6" office:value-type="string">
            <text:p>4</text:p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>6.9600</text:p>
          </table:table-cell>
          <table:table-cell table:style-name="odsStyleTableCell-e64f6f5761d700854d4cf22d01fe30c0" office:value-type="string">
            <text:p>6.8600</text:p>
          </table:table-cell>
          <table:table-cell table:style-name="odsStyleTableCell-e64f6f5761d700854d4cf22d01fe30c0" office:value-type="string">
            <text:p>6.9600</text:p>
          </table:table-cell>
          <table:table-cell table:style-name="odsStyleTableCell-e64f6f5761d700854d4cf22d01fe30c0" office:value-type="string">
            <text:p>6.8600</text:p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>6.9600</text:p>
          </table:table-cell>
          <table:table-cell table:style-name="odsStyleTableCell-e64f6f5761d700854d4cf22d01fe30c0" office:value-type="string">
            <text:p>6.8600</text:p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>9.83000000000</text:p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>12.08000000000</text:p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</table:table-row>
        <table:table-row table:style-name="ro1">
          <table:table-cell table:style-name="odsStyleTableCell-55b59285dad468b7db33ea0bc54cc5a6" office:value-type="string">
            <text:p>5</text:p>
          </table:table-cell>
          <table:table-cell table:style-name="odsStyleTableCell-e64f6f5761d700854d4cf22d01fe30c0" office:value-type="string">
            <text:p>6.9600</text:p>
          </table:table-cell>
          <table:table-cell table:style-name="odsStyleTableCell-e64f6f5761d700854d4cf22d01fe30c0" office:value-type="string">
            <text:p>6.8600</text:p>
          </table:table-cell>
          <table:table-cell table:style-name="odsStyleTableCell-e64f6f5761d700854d4cf22d01fe30c0" office:value-type="string">
            <text:p>6.9600</text:p>
          </table:table-cell>
          <table:table-cell table:style-name="odsStyleTableCell-e64f6f5761d700854d4cf22d01fe30c0" office:value-type="string">
            <text:p>6.8600</text:p>
          </table:table-cell>
          <table:table-cell table:style-name="odsStyleTableCell-e64f6f5761d700854d4cf22d01fe30c0" office:value-type="string">
            <text:p>6.9600</text:p>
          </table:table-cell>
          <table:table-cell table:style-name="odsStyleTableCell-e64f6f5761d700854d4cf22d01fe30c0" office:value-type="string">
            <text:p>6.8600</text:p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>6.9600</text:p>
          </table:table-cell>
          <table:table-cell table:style-name="odsStyleTableCell-e64f6f5761d700854d4cf22d01fe30c0" office:value-type="string">
            <text:p>6.8600</text:p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>9.83000000000</text:p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>12.02000000000</text:p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</table:table-row>
        <table:table-row table:style-name="ro1">
          <table:table-cell table:style-name="odsStyleTableCell-55b59285dad468b7db33ea0bc54cc5a6" office:value-type="string">
            <text:p>6</text:p>
          </table:table-cell>
          <table:table-cell table:style-name="odsStyleTableCell-e64f6f5761d700854d4cf22d01fe30c0" office:value-type="string">
            <text:p>6.9600</text:p>
          </table:table-cell>
          <table:table-cell table:style-name="odsStyleTableCell-e64f6f5761d700854d4cf22d01fe30c0" office:value-type="string">
            <text:p>6.8600</text:p>
          </table:table-cell>
          <table:table-cell table:style-name="odsStyleTableCell-e64f6f5761d700854d4cf22d01fe30c0" office:value-type="string">
            <text:p>6.9600</text:p>
          </table:table-cell>
          <table:table-cell table:style-name="odsStyleTableCell-e64f6f5761d700854d4cf22d01fe30c0" office:value-type="string">
            <text:p>6.8600</text:p>
          </table:table-cell>
          <table:table-cell table:style-name="odsStyleTableCell-e64f6f5761d700854d4cf22d01fe30c0" office:value-type="string">
            <text:p>6.9600</text:p>
          </table:table-cell>
          <table:table-cell table:style-name="odsStyleTableCell-e64f6f5761d700854d4cf22d01fe30c0" office:value-type="string">
            <text:p>6.8600</text:p>
          </table:table-cell>
          <table:table-cell table:style-name="odsStyleTableCell-e64f6f5761d700854d4cf22d01fe30c0" office:value-type="string">
            <text:p>6.9600</text:p>
          </table:table-cell>
          <table:table-cell table:style-name="odsStyleTableCell-e64f6f5761d700854d4cf22d01fe30c0" office:value-type="string">
            <text:p>6.8600</text:p>
          </table:table-cell>
          <table:table-cell table:style-name="odsStyleTableCell-e64f6f5761d700854d4cf22d01fe30c0" office:value-type="string">
            <text:p>6.9600</text:p>
          </table:table-cell>
          <table:table-cell table:style-name="odsStyleTableCell-e64f6f5761d700854d4cf22d01fe30c0" office:value-type="string">
            <text:p>6.8600</text:p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>9.83000000000</text:p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>11.86000000000</text:p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</table:table-row>
        <table:table-row table:style-name="ro1">
          <table:table-cell table:style-name="odsStyleTableCell-55b59285dad468b7db33ea0bc54cc5a6" office:value-type="string">
            <text:p>7</text:p>
          </table:table-cell>
          <table:table-cell table:style-name="odsStyleTableCell-e64f6f5761d700854d4cf22d01fe30c0" office:value-type="string">
            <text:p>6.9600</text:p>
          </table:table-cell>
          <table:table-cell table:style-name="odsStyleTableCell-e64f6f5761d700854d4cf22d01fe30c0" office:value-type="string">
            <text:p>6.8600</text:p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>6.9600</text:p>
          </table:table-cell>
          <table:table-cell table:style-name="odsStyleTableCell-e64f6f5761d700854d4cf22d01fe30c0" office:value-type="string">
            <text:p>6.8600</text:p>
          </table:table-cell>
          <table:table-cell table:style-name="odsStyleTableCell-e64f6f5761d700854d4cf22d01fe30c0" office:value-type="string">
            <text:p>6.9600</text:p>
          </table:table-cell>
          <table:table-cell table:style-name="odsStyleTableCell-e64f6f5761d700854d4cf22d01fe30c0" office:value-type="string">
            <text:p>6.8600</text:p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>9.89000000000</text:p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>11.86000000000</text:p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</table:table-row>
        <table:table-row table:style-name="ro1">
          <table:table-cell table:style-name="odsStyleTableCell-55b59285dad468b7db33ea0bc54cc5a6" office:value-type="string">
            <text:p>8</text:p>
          </table:table-cell>
          <table:table-cell table:style-name="odsStyleTableCell-e64f6f5761d700854d4cf22d01fe30c0" office:value-type="string">
            <text:p>6.9600</text:p>
          </table:table-cell>
          <table:table-cell table:style-name="odsStyleTableCell-e64f6f5761d700854d4cf22d01fe30c0" office:value-type="string">
            <text:p>6.8600</text:p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>6.9600</text:p>
          </table:table-cell>
          <table:table-cell table:style-name="odsStyleTableCell-e64f6f5761d700854d4cf22d01fe30c0" office:value-type="string">
            <text:p>6.8600</text:p>
          </table:table-cell>
          <table:table-cell table:style-name="odsStyleTableCell-e64f6f5761d700854d4cf22d01fe30c0" office:value-type="string">
            <text:p>6.9600</text:p>
          </table:table-cell>
          <table:table-cell table:style-name="odsStyleTableCell-e64f6f5761d700854d4cf22d01fe30c0" office:value-type="string">
            <text:p>6.8600</text:p>
          </table:table-cell>
          <table:table-cell table:style-name="odsStyleTableCell-e64f6f5761d700854d4cf22d01fe30c0" office:value-type="string">
            <text:p>6.9600</text:p>
          </table:table-cell>
          <table:table-cell table:style-name="odsStyleTableCell-e64f6f5761d700854d4cf22d01fe30c0" office:value-type="string">
            <text:p>6.8600</text:p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>9.96000000000</text:p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>11.86000000000</text:p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</table:table-row>
        <table:table-row table:style-name="ro1">
          <table:table-cell table:style-name="odsStyleTableCell-55b59285dad468b7db33ea0bc54cc5a6" office:value-type="string">
            <text:p>9</text:p>
          </table:table-cell>
          <table:table-cell table:style-name="odsStyleTableCell-e64f6f5761d700854d4cf22d01fe30c0" office:value-type="string">
            <text:p>6.9600</text:p>
          </table:table-cell>
          <table:table-cell table:style-name="odsStyleTableCell-e64f6f5761d700854d4cf22d01fe30c0" office:value-type="string">
            <text:p>6.8600</text:p>
          </table:table-cell>
          <table:table-cell table:style-name="odsStyleTableCell-e64f6f5761d700854d4cf22d01fe30c0" office:value-type="string">
            <text:p>6.9600</text:p>
          </table:table-cell>
          <table:table-cell table:style-name="odsStyleTableCell-e64f6f5761d700854d4cf22d01fe30c0" office:value-type="string">
            <text:p>6.8600</text:p>
          </table:table-cell>
          <table:table-cell table:style-name="odsStyleTableCell-e64f6f5761d700854d4cf22d01fe30c0" office:value-type="string">
            <text:p>6.9600</text:p>
          </table:table-cell>
          <table:table-cell table:style-name="odsStyleTableCell-e64f6f5761d700854d4cf22d01fe30c0" office:value-type="string">
            <text:p>6.8600</text:p>
          </table:table-cell>
          <table:table-cell table:style-name="odsStyleTableCell-e64f6f5761d700854d4cf22d01fe30c0" office:value-type="string">
            <text:p>6.9600</text:p>
          </table:table-cell>
          <table:table-cell table:style-name="odsStyleTableCell-e64f6f5761d700854d4cf22d01fe30c0" office:value-type="string">
            <text:p>6.8600</text:p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>6.9600</text:p>
          </table:table-cell>
          <table:table-cell table:style-name="odsStyleTableCell-e64f6f5761d700854d4cf22d01fe30c0" office:value-type="string">
            <text:p>6.8600</text:p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>10.10000000000</text:p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>11.86000000000</text:p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</table:table-row>
        <table:table-row table:style-name="ro1">
          <table:table-cell table:style-name="odsStyleTableCell-55b59285dad468b7db33ea0bc54cc5a6" office:value-type="string">
            <text:p>10</text:p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>6.9600</text:p>
          </table:table-cell>
          <table:table-cell table:style-name="odsStyleTableCell-e64f6f5761d700854d4cf22d01fe30c0" office:value-type="string">
            <text:p>6.8600</text:p>
          </table:table-cell>
          <table:table-cell table:style-name="odsStyleTableCell-e64f6f5761d700854d4cf22d01fe30c0" office:value-type="string">
            <text:p>6.9600</text:p>
          </table:table-cell>
          <table:table-cell table:style-name="odsStyleTableCell-e64f6f5761d700854d4cf22d01fe30c0" office:value-type="string">
            <text:p>6.8600</text:p>
          </table:table-cell>
          <table:table-cell table:style-name="odsStyleTableCell-e64f6f5761d700854d4cf22d01fe30c0" office:value-type="string">
            <text:p>6.9600</text:p>
          </table:table-cell>
          <table:table-cell table:style-name="odsStyleTableCell-e64f6f5761d700854d4cf22d01fe30c0" office:value-type="string">
            <text:p>6.8600</text:p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>6.9600</text:p>
          </table:table-cell>
          <table:table-cell table:style-name="odsStyleTableCell-e64f6f5761d700854d4cf22d01fe30c0" office:value-type="string">
            <text:p>6.8600</text:p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>10.24000000000</text:p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>11.86000000000</text:p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</table:table-row>
        <table:table-row table:style-name="ro1">
          <table:table-cell table:style-name="odsStyleTableCell-55b59285dad468b7db33ea0bc54cc5a6" office:value-type="string">
            <text:p>11</text:p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>6.9600</text:p>
          </table:table-cell>
          <table:table-cell table:style-name="odsStyleTableCell-e64f6f5761d700854d4cf22d01fe30c0" office:value-type="string">
            <text:p>6.8600</text:p>
          </table:table-cell>
          <table:table-cell table:style-name="odsStyleTableCell-e64f6f5761d700854d4cf22d01fe30c0" office:value-type="string">
            <text:p>6.9600</text:p>
          </table:table-cell>
          <table:table-cell table:style-name="odsStyleTableCell-e64f6f5761d700854d4cf22d01fe30c0" office:value-type="string">
            <text:p>6.8600</text:p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>6.9600</text:p>
          </table:table-cell>
          <table:table-cell table:style-name="odsStyleTableCell-e64f6f5761d700854d4cf22d01fe30c0" office:value-type="string">
            <text:p>6.8600</text:p>
          </table:table-cell>
          <table:table-cell table:style-name="odsStyleTableCell-e64f6f5761d700854d4cf22d01fe30c0" office:value-type="string">
            <text:p>6.9600</text:p>
          </table:table-cell>
          <table:table-cell table:style-name="odsStyleTableCell-e64f6f5761d700854d4cf22d01fe30c0" office:value-type="string">
            <text:p>6.8600</text:p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>10.40000000000</text:p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>11.77000000000</text:p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</table:table-row>
        <table:table-row table:style-name="ro1">
          <table:table-cell table:style-name="odsStyleTableCell-55b59285dad468b7db33ea0bc54cc5a6" office:value-type="string">
            <text:p>12</text:p>
          </table:table-cell>
          <table:table-cell table:style-name="odsStyleTableCell-e64f6f5761d700854d4cf22d01fe30c0" office:value-type="string">
            <text:p>6.9600</text:p>
          </table:table-cell>
          <table:table-cell table:style-name="odsStyleTableCell-e64f6f5761d700854d4cf22d01fe30c0" office:value-type="string">
            <text:p>6.8600</text:p>
          </table:table-cell>
          <table:table-cell table:style-name="odsStyleTableCell-e64f6f5761d700854d4cf22d01fe30c0" office:value-type="string">
            <text:p>6.9600</text:p>
          </table:table-cell>
          <table:table-cell table:style-name="odsStyleTableCell-e64f6f5761d700854d4cf22d01fe30c0" office:value-type="string">
            <text:p>6.8600</text:p>
          </table:table-cell>
          <table:table-cell table:style-name="odsStyleTableCell-e64f6f5761d700854d4cf22d01fe30c0" office:value-type="string">
            <text:p>6.9600</text:p>
          </table:table-cell>
          <table:table-cell table:style-name="odsStyleTableCell-e64f6f5761d700854d4cf22d01fe30c0" office:value-type="string">
            <text:p>6.8600</text:p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>6.9600</text:p>
          </table:table-cell>
          <table:table-cell table:style-name="odsStyleTableCell-e64f6f5761d700854d4cf22d01fe30c0" office:value-type="string">
            <text:p>6.8600</text:p>
          </table:table-cell>
          <table:table-cell table:style-name="odsStyleTableCell-e64f6f5761d700854d4cf22d01fe30c0" office:value-type="string">
            <text:p>6.9600</text:p>
          </table:table-cell>
          <table:table-cell table:style-name="odsStyleTableCell-e64f6f5761d700854d4cf22d01fe30c0" office:value-type="string">
            <text:p>6.8600</text:p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>10.40000000000</text:p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>11.71000000000</text:p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</table:table-row>
        <table:table-row table:style-name="ro1">
          <table:table-cell table:style-name="odsStyleTableCell-55b59285dad468b7db33ea0bc54cc5a6" office:value-type="string">
            <text:p>13</text:p>
          </table:table-cell>
          <table:table-cell table:style-name="odsStyleTableCell-e64f6f5761d700854d4cf22d01fe30c0" office:value-type="string">
            <text:p>6.9600</text:p>
          </table:table-cell>
          <table:table-cell table:style-name="odsStyleTableCell-e64f6f5761d700854d4cf22d01fe30c0" office:value-type="string">
            <text:p>6.8600</text:p>
          </table:table-cell>
          <table:table-cell table:style-name="odsStyleTableCell-e64f6f5761d700854d4cf22d01fe30c0" office:value-type="string">
            <text:p>6.9600</text:p>
          </table:table-cell>
          <table:table-cell table:style-name="odsStyleTableCell-e64f6f5761d700854d4cf22d01fe30c0" office:value-type="string">
            <text:p>6.8600</text:p>
          </table:table-cell>
          <table:table-cell table:style-name="odsStyleTableCell-e64f6f5761d700854d4cf22d01fe30c0" office:value-type="string">
            <text:p>6.9600</text:p>
          </table:table-cell>
          <table:table-cell table:style-name="odsStyleTableCell-e64f6f5761d700854d4cf22d01fe30c0" office:value-type="string">
            <text:p>6.8600</text:p>
          </table:table-cell>
          <table:table-cell table:style-name="odsStyleTableCell-e64f6f5761d700854d4cf22d01fe30c0" office:value-type="string">
            <text:p>6.9600</text:p>
          </table:table-cell>
          <table:table-cell table:style-name="odsStyleTableCell-e64f6f5761d700854d4cf22d01fe30c0" office:value-type="string">
            <text:p>6.8600</text:p>
          </table:table-cell>
          <table:table-cell table:style-name="odsStyleTableCell-e64f6f5761d700854d4cf22d01fe30c0" office:value-type="string">
            <text:p>6.9600</text:p>
          </table:table-cell>
          <table:table-cell table:style-name="odsStyleTableCell-e64f6f5761d700854d4cf22d01fe30c0" office:value-type="string">
            <text:p>6.8600</text:p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>10.40000000000</text:p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>11.66000000000</text:p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</table:table-row>
        <table:table-row table:style-name="ro1">
          <table:table-cell table:style-name="odsStyleTableCell-55b59285dad468b7db33ea0bc54cc5a6" office:value-type="string">
            <text:p>14</text:p>
          </table:table-cell>
          <table:table-cell table:style-name="odsStyleTableCell-e64f6f5761d700854d4cf22d01fe30c0" office:value-type="string">
            <text:p>6.9600</text:p>
          </table:table-cell>
          <table:table-cell table:style-name="odsStyleTableCell-e64f6f5761d700854d4cf22d01fe30c0" office:value-type="string">
            <text:p>6.8600</text:p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>6.9600</text:p>
          </table:table-cell>
          <table:table-cell table:style-name="odsStyleTableCell-e64f6f5761d700854d4cf22d01fe30c0" office:value-type="string">
            <text:p>6.8600</text:p>
          </table:table-cell>
          <table:table-cell table:style-name="odsStyleTableCell-e64f6f5761d700854d4cf22d01fe30c0" office:value-type="string">
            <text:p>6.9600</text:p>
          </table:table-cell>
          <table:table-cell table:style-name="odsStyleTableCell-e64f6f5761d700854d4cf22d01fe30c0" office:value-type="string">
            <text:p>6.8600</text:p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>10.50000000000</text:p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>11.62000000000</text:p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</table:table-row>
        <table:table-row table:style-name="ro1">
          <table:table-cell table:style-name="odsStyleTableCell-55b59285dad468b7db33ea0bc54cc5a6" office:value-type="string">
            <text:p>15</text:p>
          </table:table-cell>
          <table:table-cell table:style-name="odsStyleTableCell-e64f6f5761d700854d4cf22d01fe30c0" office:value-type="string">
            <text:p>6.9600</text:p>
          </table:table-cell>
          <table:table-cell table:style-name="odsStyleTableCell-e64f6f5761d700854d4cf22d01fe30c0" office:value-type="string">
            <text:p>6.8600</text:p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>6.9600</text:p>
          </table:table-cell>
          <table:table-cell table:style-name="odsStyleTableCell-e64f6f5761d700854d4cf22d01fe30c0" office:value-type="string">
            <text:p>6.8600</text:p>
          </table:table-cell>
          <table:table-cell table:style-name="odsStyleTableCell-e64f6f5761d700854d4cf22d01fe30c0" office:value-type="string">
            <text:p>6.9600</text:p>
          </table:table-cell>
          <table:table-cell table:style-name="odsStyleTableCell-e64f6f5761d700854d4cf22d01fe30c0" office:value-type="string">
            <text:p>6.8600</text:p>
          </table:table-cell>
          <table:table-cell table:style-name="odsStyleTableCell-e64f6f5761d700854d4cf22d01fe30c0" office:value-type="string">
            <text:p>6.9600</text:p>
          </table:table-cell>
          <table:table-cell table:style-name="odsStyleTableCell-e64f6f5761d700854d4cf22d01fe30c0" office:value-type="string">
            <text:p>6.8600</text:p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>10.70000000000</text:p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>11.58000000000</text:p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</table:table-row>
        <table:table-row table:style-name="ro1">
          <table:table-cell table:style-name="odsStyleTableCell-55b59285dad468b7db33ea0bc54cc5a6" office:value-type="string">
            <text:p>16</text:p>
          </table:table-cell>
          <table:table-cell table:style-name="odsStyleTableCell-e64f6f5761d700854d4cf22d01fe30c0" office:value-type="string">
            <text:p>6.9600</text:p>
          </table:table-cell>
          <table:table-cell table:style-name="odsStyleTableCell-e64f6f5761d700854d4cf22d01fe30c0" office:value-type="string">
            <text:p>6.8600</text:p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>6.9600</text:p>
          </table:table-cell>
          <table:table-cell table:style-name="odsStyleTableCell-e64f6f5761d700854d4cf22d01fe30c0" office:value-type="string">
            <text:p>6.8600</text:p>
          </table:table-cell>
          <table:table-cell table:style-name="odsStyleTableCell-e64f6f5761d700854d4cf22d01fe30c0" office:value-type="string">
            <text:p>6.9600</text:p>
          </table:table-cell>
          <table:table-cell table:style-name="odsStyleTableCell-e64f6f5761d700854d4cf22d01fe30c0" office:value-type="string">
            <text:p>6.8600</text:p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>6.9600</text:p>
          </table:table-cell>
          <table:table-cell table:style-name="odsStyleTableCell-e64f6f5761d700854d4cf22d01fe30c0" office:value-type="string">
            <text:p>6.8600</text:p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>10.75000000000</text:p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>11.58000000000</text:p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</table:table-row>
        <table:table-row table:style-name="ro1">
          <table:table-cell table:style-name="odsStyleTableCell-55b59285dad468b7db33ea0bc54cc5a6" office:value-type="string">
            <text:p>17</text:p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>6.9600</text:p>
          </table:table-cell>
          <table:table-cell table:style-name="odsStyleTableCell-e64f6f5761d700854d4cf22d01fe30c0" office:value-type="string">
            <text:p>6.8600</text:p>
          </table:table-cell>
          <table:table-cell table:style-name="odsStyleTableCell-e64f6f5761d700854d4cf22d01fe30c0" office:value-type="string">
            <text:p>6.9600</text:p>
          </table:table-cell>
          <table:table-cell table:style-name="odsStyleTableCell-e64f6f5761d700854d4cf22d01fe30c0" office:value-type="string">
            <text:p>6.8600</text:p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>6.9600</text:p>
          </table:table-cell>
          <table:table-cell table:style-name="odsStyleTableCell-e64f6f5761d700854d4cf22d01fe30c0" office:value-type="string">
            <text:p>6.8600</text:p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>10.75000000000</text:p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>11.58000000000</text:p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</table:table-row>
        <table:table-row table:style-name="ro1">
          <table:table-cell table:style-name="odsStyleTableCell-55b59285dad468b7db33ea0bc54cc5a6" office:value-type="string">
            <text:p>18</text:p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>6.9600</text:p>
          </table:table-cell>
          <table:table-cell table:style-name="odsStyleTableCell-e64f6f5761d700854d4cf22d01fe30c0" office:value-type="string">
            <text:p>6.8600</text:p>
          </table:table-cell>
          <table:table-cell table:style-name="odsStyleTableCell-e64f6f5761d700854d4cf22d01fe30c0" office:value-type="string">
            <text:p>6.9600</text:p>
          </table:table-cell>
          <table:table-cell table:style-name="odsStyleTableCell-e64f6f5761d700854d4cf22d01fe30c0" office:value-type="string">
            <text:p>6.8600</text:p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>6.9600</text:p>
          </table:table-cell>
          <table:table-cell table:style-name="odsStyleTableCell-e64f6f5761d700854d4cf22d01fe30c0" office:value-type="string">
            <text:p>6.8600</text:p>
          </table:table-cell>
          <table:table-cell table:style-name="odsStyleTableCell-e64f6f5761d700854d4cf22d01fe30c0" office:value-type="string">
            <text:p>6.9600</text:p>
          </table:table-cell>
          <table:table-cell table:style-name="odsStyleTableCell-e64f6f5761d700854d4cf22d01fe30c0" office:value-type="string">
            <text:p>6.8600</text:p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>10.85000000000</text:p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>11.55000000000</text:p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</table:table-row>
        <table:table-row table:style-name="ro1">
          <table:table-cell table:style-name="odsStyleTableCell-55b59285dad468b7db33ea0bc54cc5a6" office:value-type="string">
            <text:p>19</text:p>
          </table:table-cell>
          <table:table-cell table:style-name="odsStyleTableCell-e64f6f5761d700854d4cf22d01fe30c0" office:value-type="string">
            <text:p>6.9600</text:p>
          </table:table-cell>
          <table:table-cell table:style-name="odsStyleTableCell-e64f6f5761d700854d4cf22d01fe30c0" office:value-type="string">
            <text:p>6.8600</text:p>
          </table:table-cell>
          <table:table-cell table:style-name="odsStyleTableCell-e64f6f5761d700854d4cf22d01fe30c0" office:value-type="string">
            <text:p>6.9600</text:p>
          </table:table-cell>
          <table:table-cell table:style-name="odsStyleTableCell-e64f6f5761d700854d4cf22d01fe30c0" office:value-type="string">
            <text:p>6.8600</text:p>
          </table:table-cell>
          <table:table-cell table:style-name="odsStyleTableCell-e64f6f5761d700854d4cf22d01fe30c0" office:value-type="string">
            <text:p>6.9600</text:p>
          </table:table-cell>
          <table:table-cell table:style-name="odsStyleTableCell-e64f6f5761d700854d4cf22d01fe30c0" office:value-type="string">
            <text:p>6.8600</text:p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>6.9600</text:p>
          </table:table-cell>
          <table:table-cell table:style-name="odsStyleTableCell-e64f6f5761d700854d4cf22d01fe30c0" office:value-type="string">
            <text:p>6.8600</text:p>
          </table:table-cell>
          <table:table-cell table:style-name="odsStyleTableCell-e64f6f5761d700854d4cf22d01fe30c0" office:value-type="string">
            <text:p>6.9600</text:p>
          </table:table-cell>
          <table:table-cell table:style-name="odsStyleTableCell-e64f6f5761d700854d4cf22d01fe30c0" office:value-type="string">
            <text:p>6.8600</text:p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>10.85000000000</text:p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>11.52000000000</text:p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</table:table-row>
        <table:table-row table:style-name="ro1">
          <table:table-cell table:style-name="odsStyleTableCell-55b59285dad468b7db33ea0bc54cc5a6" office:value-type="string">
            <text:p>20</text:p>
          </table:table-cell>
          <table:table-cell table:style-name="odsStyleTableCell-e64f6f5761d700854d4cf22d01fe30c0" office:value-type="string">
            <text:p>6.9600</text:p>
          </table:table-cell>
          <table:table-cell table:style-name="odsStyleTableCell-e64f6f5761d700854d4cf22d01fe30c0" office:value-type="string">
            <text:p>6.8600</text:p>
          </table:table-cell>
          <table:table-cell table:style-name="odsStyleTableCell-e64f6f5761d700854d4cf22d01fe30c0" office:value-type="string">
            <text:p>6.9600</text:p>
          </table:table-cell>
          <table:table-cell table:style-name="odsStyleTableCell-e64f6f5761d700854d4cf22d01fe30c0" office:value-type="string">
            <text:p>6.8600</text:p>
          </table:table-cell>
          <table:table-cell table:style-name="odsStyleTableCell-e64f6f5761d700854d4cf22d01fe30c0" office:value-type="string">
            <text:p>6.9600</text:p>
          </table:table-cell>
          <table:table-cell table:style-name="odsStyleTableCell-e64f6f5761d700854d4cf22d01fe30c0" office:value-type="string">
            <text:p>6.8600</text:p>
          </table:table-cell>
          <table:table-cell table:style-name="odsStyleTableCell-e64f6f5761d700854d4cf22d01fe30c0" office:value-type="string">
            <text:p>6.9600</text:p>
          </table:table-cell>
          <table:table-cell table:style-name="odsStyleTableCell-e64f6f5761d700854d4cf22d01fe30c0" office:value-type="string">
            <text:p>6.8600</text:p>
          </table:table-cell>
          <table:table-cell table:style-name="odsStyleTableCell-e64f6f5761d700854d4cf22d01fe30c0" office:value-type="string">
            <text:p>6.9600</text:p>
          </table:table-cell>
          <table:table-cell table:style-name="odsStyleTableCell-e64f6f5761d700854d4cf22d01fe30c0" office:value-type="string">
            <text:p>6.8600</text:p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>10.85000000000</text:p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>11.52000000000</text:p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</table:table-row>
        <table:table-row table:style-name="ro1">
          <table:table-cell table:style-name="odsStyleTableCell-55b59285dad468b7db33ea0bc54cc5a6" office:value-type="string">
            <text:p>21</text:p>
          </table:table-cell>
          <table:table-cell table:style-name="odsStyleTableCell-e64f6f5761d700854d4cf22d01fe30c0" office:value-type="string">
            <text:p>6.9600</text:p>
          </table:table-cell>
          <table:table-cell table:style-name="odsStyleTableCell-e64f6f5761d700854d4cf22d01fe30c0" office:value-type="string">
            <text:p>6.8600</text:p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>6.9600</text:p>
          </table:table-cell>
          <table:table-cell table:style-name="odsStyleTableCell-e64f6f5761d700854d4cf22d01fe30c0" office:value-type="string">
            <text:p>6.8600</text:p>
          </table:table-cell>
          <table:table-cell table:style-name="odsStyleTableCell-e64f6f5761d700854d4cf22d01fe30c0" office:value-type="string">
            <text:p>6.9600</text:p>
          </table:table-cell>
          <table:table-cell table:style-name="odsStyleTableCell-e64f6f5761d700854d4cf22d01fe30c0" office:value-type="string">
            <text:p>6.8600</text:p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>10.90000000000</text:p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>11.52000000000</text:p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</table:table-row>
        <table:table-row table:style-name="ro1">
          <table:table-cell table:style-name="odsStyleTableCell-55b59285dad468b7db33ea0bc54cc5a6" office:value-type="string">
            <text:p>22</text:p>
          </table:table-cell>
          <table:table-cell table:style-name="odsStyleTableCell-e64f6f5761d700854d4cf22d01fe30c0" office:value-type="string">
            <text:p>6.9600</text:p>
          </table:table-cell>
          <table:table-cell table:style-name="odsStyleTableCell-e64f6f5761d700854d4cf22d01fe30c0" office:value-type="string">
            <text:p>6.8600</text:p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>6.9600</text:p>
          </table:table-cell>
          <table:table-cell table:style-name="odsStyleTableCell-e64f6f5761d700854d4cf22d01fe30c0" office:value-type="string">
            <text:p>6.8600</text:p>
          </table:table-cell>
          <table:table-cell table:style-name="odsStyleTableCell-e64f6f5761d700854d4cf22d01fe30c0" office:value-type="string">
            <text:p>6.9600</text:p>
          </table:table-cell>
          <table:table-cell table:style-name="odsStyleTableCell-e64f6f5761d700854d4cf22d01fe30c0" office:value-type="string">
            <text:p>6.8600</text:p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>11.00000000000</text:p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>11.50000000000</text:p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</table:table-row>
        <table:table-row table:style-name="ro1">
          <table:table-cell table:style-name="odsStyleTableCell-55b59285dad468b7db33ea0bc54cc5a6" office:value-type="string">
            <text:p>23</text:p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>6.9600</text:p>
          </table:table-cell>
          <table:table-cell table:style-name="odsStyleTableCell-e64f6f5761d700854d4cf22d01fe30c0" office:value-type="string">
            <text:p>6.8600</text:p>
          </table:table-cell>
          <table:table-cell table:style-name="odsStyleTableCell-e64f6f5761d700854d4cf22d01fe30c0" office:value-type="string">
            <text:p>6.9600</text:p>
          </table:table-cell>
          <table:table-cell table:style-name="odsStyleTableCell-e64f6f5761d700854d4cf22d01fe30c0" office:value-type="string">
            <text:p>6.8600</text:p>
          </table:table-cell>
          <table:table-cell table:style-name="odsStyleTableCell-e64f6f5761d700854d4cf22d01fe30c0" office:value-type="string">
            <text:p>6.9600</text:p>
          </table:table-cell>
          <table:table-cell table:style-name="odsStyleTableCell-e64f6f5761d700854d4cf22d01fe30c0" office:value-type="string">
            <text:p>6.8600</text:p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>6.9600</text:p>
          </table:table-cell>
          <table:table-cell table:style-name="odsStyleTableCell-e64f6f5761d700854d4cf22d01fe30c0" office:value-type="string">
            <text:p>6.8600</text:p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>11.13000000000</text:p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>11.50000000000</text:p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</table:table-row>
        <table:table-row table:style-name="ro1">
          <table:table-cell table:style-name="odsStyleTableCell-55b59285dad468b7db33ea0bc54cc5a6" office:value-type="string">
            <text:p>24</text:p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>6.9600</text:p>
          </table:table-cell>
          <table:table-cell table:style-name="odsStyleTableCell-e64f6f5761d700854d4cf22d01fe30c0" office:value-type="string">
            <text:p>6.8600</text:p>
          </table:table-cell>
          <table:table-cell table:style-name="odsStyleTableCell-e64f6f5761d700854d4cf22d01fe30c0" office:value-type="string">
            <text:p>6.9600</text:p>
          </table:table-cell>
          <table:table-cell table:style-name="odsStyleTableCell-e64f6f5761d700854d4cf22d01fe30c0" office:value-type="string">
            <text:p>6.8600</text:p>
          </table:table-cell>
          <table:table-cell table:style-name="odsStyleTableCell-e64f6f5761d700854d4cf22d01fe30c0" office:value-type="string">
            <text:p>6.9600</text:p>
          </table:table-cell>
          <table:table-cell table:style-name="odsStyleTableCell-e64f6f5761d700854d4cf22d01fe30c0" office:value-type="string">
            <text:p>6.8600</text:p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>6.9600</text:p>
          </table:table-cell>
          <table:table-cell table:style-name="odsStyleTableCell-e64f6f5761d700854d4cf22d01fe30c0" office:value-type="string">
            <text:p>6.8600</text:p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>11.21000000000</text:p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>11.50000000000</text:p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</table:table-row>
        <table:table-row table:style-name="ro1">
          <table:table-cell table:style-name="odsStyleTableCell-55b59285dad468b7db33ea0bc54cc5a6" office:value-type="string">
            <text:p>25</text:p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>6.9600</text:p>
          </table:table-cell>
          <table:table-cell table:style-name="odsStyleTableCell-e64f6f5761d700854d4cf22d01fe30c0" office:value-type="string">
            <text:p>6.8600</text:p>
          </table:table-cell>
          <table:table-cell table:style-name="odsStyleTableCell-e64f6f5761d700854d4cf22d01fe30c0" office:value-type="string">
            <text:p>6.9600</text:p>
          </table:table-cell>
          <table:table-cell table:style-name="odsStyleTableCell-e64f6f5761d700854d4cf22d01fe30c0" office:value-type="string">
            <text:p>6.8600</text:p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>6.9600</text:p>
          </table:table-cell>
          <table:table-cell table:style-name="odsStyleTableCell-e64f6f5761d700854d4cf22d01fe30c0" office:value-type="string">
            <text:p>6.8600</text:p>
          </table:table-cell>
          <table:table-cell table:style-name="odsStyleTableCell-e64f6f5761d700854d4cf22d01fe30c0" office:value-type="string">
            <text:p>6.9600</text:p>
          </table:table-cell>
          <table:table-cell table:style-name="odsStyleTableCell-e64f6f5761d700854d4cf22d01fe30c0" office:value-type="string">
            <text:p>6.8600</text:p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>11.37000000000</text:p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>11.54000000000</text:p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</table:table-row>
        <table:table-row table:style-name="ro1">
          <table:table-cell table:style-name="odsStyleTableCell-55b59285dad468b7db33ea0bc54cc5a6" office:value-type="string">
            <text:p>26</text:p>
          </table:table-cell>
          <table:table-cell table:style-name="odsStyleTableCell-e64f6f5761d700854d4cf22d01fe30c0" office:value-type="string">
            <text:p>6.9600</text:p>
          </table:table-cell>
          <table:table-cell table:style-name="odsStyleTableCell-e64f6f5761d700854d4cf22d01fe30c0" office:value-type="string">
            <text:p>6.8600</text:p>
          </table:table-cell>
          <table:table-cell table:style-name="odsStyleTableCell-e64f6f5761d700854d4cf22d01fe30c0" office:value-type="string">
            <text:p>6.9600</text:p>
          </table:table-cell>
          <table:table-cell table:style-name="odsStyleTableCell-e64f6f5761d700854d4cf22d01fe30c0" office:value-type="string">
            <text:p>6.8600</text:p>
          </table:table-cell>
          <table:table-cell table:style-name="odsStyleTableCell-e64f6f5761d700854d4cf22d01fe30c0" office:value-type="string">
            <text:p>6.9600</text:p>
          </table:table-cell>
          <table:table-cell table:style-name="odsStyleTableCell-e64f6f5761d700854d4cf22d01fe30c0" office:value-type="string">
            <text:p>6.8600</text:p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>6.9600</text:p>
          </table:table-cell>
          <table:table-cell table:style-name="odsStyleTableCell-e64f6f5761d700854d4cf22d01fe30c0" office:value-type="string">
            <text:p>6.8600</text:p>
          </table:table-cell>
          <table:table-cell table:style-name="odsStyleTableCell-e64f6f5761d700854d4cf22d01fe30c0" office:value-type="string">
            <text:p>6.9600</text:p>
          </table:table-cell>
          <table:table-cell table:style-name="odsStyleTableCell-e64f6f5761d700854d4cf22d01fe30c0" office:value-type="string">
            <text:p>6.8600</text:p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>11.37000000000</text:p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>11.57000000000</text:p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</table:table-row>
        <table:table-row table:style-name="ro1">
          <table:table-cell table:style-name="odsStyleTableCell-55b59285dad468b7db33ea0bc54cc5a6" office:value-type="string">
            <text:p>27</text:p>
          </table:table-cell>
          <table:table-cell table:style-name="odsStyleTableCell-e64f6f5761d700854d4cf22d01fe30c0" office:value-type="string">
            <text:p>6.9600</text:p>
          </table:table-cell>
          <table:table-cell table:style-name="odsStyleTableCell-e64f6f5761d700854d4cf22d01fe30c0" office:value-type="string">
            <text:p>6.8600</text:p>
          </table:table-cell>
          <table:table-cell table:style-name="odsStyleTableCell-e64f6f5761d700854d4cf22d01fe30c0" office:value-type="string">
            <text:p>6.9600</text:p>
          </table:table-cell>
          <table:table-cell table:style-name="odsStyleTableCell-e64f6f5761d700854d4cf22d01fe30c0" office:value-type="string">
            <text:p>6.8600</text:p>
          </table:table-cell>
          <table:table-cell table:style-name="odsStyleTableCell-e64f6f5761d700854d4cf22d01fe30c0" office:value-type="string">
            <text:p>6.9600</text:p>
          </table:table-cell>
          <table:table-cell table:style-name="odsStyleTableCell-e64f6f5761d700854d4cf22d01fe30c0" office:value-type="string">
            <text:p>6.8600</text:p>
          </table:table-cell>
          <table:table-cell table:style-name="odsStyleTableCell-e64f6f5761d700854d4cf22d01fe30c0" office:value-type="string">
            <text:p>6.9600</text:p>
          </table:table-cell>
          <table:table-cell table:style-name="odsStyleTableCell-e64f6f5761d700854d4cf22d01fe30c0" office:value-type="string">
            <text:p>6.8600</text:p>
          </table:table-cell>
          <table:table-cell table:style-name="odsStyleTableCell-e64f6f5761d700854d4cf22d01fe30c0" office:value-type="string">
            <text:p>6.9600</text:p>
          </table:table-cell>
          <table:table-cell table:style-name="odsStyleTableCell-e64f6f5761d700854d4cf22d01fe30c0" office:value-type="string">
            <text:p>6.8600</text:p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>9.73000000000</text:p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>11.37000000000</text:p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</table:table-row>
        <table:table-row table:style-name="ro1">
          <table:table-cell table:style-name="odsStyleTableCell-55b59285dad468b7db33ea0bc54cc5a6" office:value-type="string">
            <text:p>28</text:p>
          </table:table-cell>
          <table:table-cell table:style-name="odsStyleTableCell-e64f6f5761d700854d4cf22d01fe30c0" office:value-type="string">
            <text:p>6.9600</text:p>
          </table:table-cell>
          <table:table-cell table:style-name="odsStyleTableCell-e64f6f5761d700854d4cf22d01fe30c0" office:value-type="string">
            <text:p>6.8600</text:p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>6.9600</text:p>
          </table:table-cell>
          <table:table-cell table:style-name="odsStyleTableCell-e64f6f5761d700854d4cf22d01fe30c0" office:value-type="string">
            <text:p>6.8600</text:p>
          </table:table-cell>
          <table:table-cell table:style-name="odsStyleTableCell-e64f6f5761d700854d4cf22d01fe30c0" office:value-type="string">
            <text:p>6.9600</text:p>
          </table:table-cell>
          <table:table-cell table:style-name="odsStyleTableCell-e64f6f5761d700854d4cf22d01fe30c0" office:value-type="string">
            <text:p>6.8600</text:p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>9.73000000000</text:p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>11.54000000000</text:p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</table:table-row>
        <table:table-row table:style-name="ro1">
          <table:table-cell table:style-name="odsStyleTableCell-55b59285dad468b7db33ea0bc54cc5a6" office:value-type="string">
            <text:p>29</text:p>
          </table:table-cell>
          <table:table-cell table:style-name="odsStyleTableCell-e64f6f5761d700854d4cf22d01fe30c0" office:value-type="string">
            <text:p>6.9600</text:p>
          </table:table-cell>
          <table:table-cell table:style-name="odsStyleTableCell-e64f6f5761d700854d4cf22d01fe30c0" office:value-type="string">
            <text:p>6.8600</text:p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>6.9600</text:p>
          </table:table-cell>
          <table:table-cell table:style-name="odsStyleTableCell-e64f6f5761d700854d4cf22d01fe30c0" office:value-type="string">
            <text:p>6.8600</text:p>
          </table:table-cell>
          <table:table-cell table:style-name="odsStyleTableCell-e64f6f5761d700854d4cf22d01fe30c0" office:value-type="string">
            <text:p>6.9600</text:p>
          </table:table-cell>
          <table:table-cell table:style-name="odsStyleTableCell-e64f6f5761d700854d4cf22d01fe30c0" office:value-type="string">
            <text:p>6.8600</text:p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>9.73000000000</text:p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>11.80000000000</text:p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</table:table-row>
        <table:table-row table:style-name="ro1">
          <table:table-cell table:style-name="odsStyleTableCell-55b59285dad468b7db33ea0bc54cc5a6" office:value-type="string">
            <text:p>30</text:p>
          </table:table-cell>
          <table:table-cell table:style-name="odsStyleTableCell-e64f6f5761d700854d4cf22d01fe30c0" office:value-type="string">
            <text:p>6.9600</text:p>
          </table:table-cell>
          <table:table-cell table:style-name="odsStyleTableCell-e64f6f5761d700854d4cf22d01fe30c0" office:value-type="string">
            <text:p>6.8600</text:p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>6.9600</text:p>
          </table:table-cell>
          <table:table-cell table:style-name="odsStyleTableCell-e64f6f5761d700854d4cf22d01fe30c0" office:value-type="string">
            <text:p>6.8600</text:p>
          </table:table-cell>
          <table:table-cell table:style-name="odsStyleTableCell-e64f6f5761d700854d4cf22d01fe30c0" office:value-type="string">
            <text:p>6.9600</text:p>
          </table:table-cell>
          <table:table-cell table:style-name="odsStyleTableCell-e64f6f5761d700854d4cf22d01fe30c0" office:value-type="string">
            <text:p>6.8600</text:p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>9.76000000000</text:p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>11.89000000000</text:p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</table:table-row>
        <table:table-row table:style-name="ro1">
          <table:table-cell table:style-name="odsStyleTableCell-55b59285dad468b7db33ea0bc54cc5a6" office:value-type="string">
            <text:p>31</text:p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>6.9600</text:p>
          </table:table-cell>
          <table:table-cell table:style-name="odsStyleTableCell-e64f6f5761d700854d4cf22d01fe30c0" office:value-type="string">
            <text:p>6.8600</text:p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>12.15000000000</text:p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</table:table-row>
        <table:table-row table:style-name="ro1">
          <table:table-cell/>
        </table:table-row>
        <table:table-row table:style-name="ro1">
          <table:table-cell table:style-name="odsStyleTableCell-51884c9c3a6e201be5f5b9b689f1b5ca" office:value-type="string">
            <text:p>PROM</text:p>
          </table:table-cell>
          <table:table-cell table:style-name="odsStyleTableCell-e64f6f5761d700854d4cf22d01fe30c0" office:value-type="string">
            <text:p>6,96</text:p>
          </table:table-cell>
          <table:table-cell table:style-name="odsStyleTableCell-e64f6f5761d700854d4cf22d01fe30c0" office:value-type="string">
            <text:p>6,86</text:p>
          </table:table-cell>
          <table:table-cell table:style-name="odsStyleTableCell-e64f6f5761d700854d4cf22d01fe30c0" office:value-type="string">
            <text:p>6,96</text:p>
          </table:table-cell>
          <table:table-cell table:style-name="odsStyleTableCell-e64f6f5761d700854d4cf22d01fe30c0" office:value-type="string">
            <text:p>6,86</text:p>
          </table:table-cell>
          <table:table-cell table:style-name="odsStyleTableCell-e64f6f5761d700854d4cf22d01fe30c0" office:value-type="string">
            <text:p>6,96</text:p>
          </table:table-cell>
          <table:table-cell table:style-name="odsStyleTableCell-e64f6f5761d700854d4cf22d01fe30c0" office:value-type="string">
            <text:p>6,86</text:p>
          </table:table-cell>
          <table:table-cell table:style-name="odsStyleTableCell-e64f6f5761d700854d4cf22d01fe30c0" office:value-type="string">
            <text:p>6,96</text:p>
          </table:table-cell>
          <table:table-cell table:style-name="odsStyleTableCell-e64f6f5761d700854d4cf22d01fe30c0" office:value-type="string">
            <text:p>6,86</text:p>
          </table:table-cell>
          <table:table-cell table:style-name="odsStyleTableCell-e64f6f5761d700854d4cf22d01fe30c0" office:value-type="string">
            <text:p>6,96</text:p>
          </table:table-cell>
          <table:table-cell table:style-name="odsStyleTableCell-e64f6f5761d700854d4cf22d01fe30c0" office:value-type="string">
            <text:p>6,86</text:p>
          </table:table-cell>
          <table:table-cell table:style-name="odsStyleTableCell-e64f6f5761d700854d4cf22d01fe30c0" office:value-type="string">
            <text:p>6,96</text:p>
          </table:table-cell>
          <table:table-cell table:style-name="odsStyleTableCell-e64f6f5761d700854d4cf22d01fe30c0" office:value-type="string">
            <text:p>6,86</text:p>
          </table:table-cell>
          <table:table-cell table:style-name="odsStyleTableCell-e64f6f5761d700854d4cf22d01fe30c0" office:value-type="string">
            <text:p>9,74</text:p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>10,68</text:p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>11,73</text:p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  <table:table-cell table:style-name="odsStyleTableCell-e64f6f5761d700854d4cf22d01fe30c0" office:value-type="string">
            <text:p/>
          </table:table-cell>
        </table:table-row>
        <table:table-row table:style-name="ro1">
          <table:table-cell/>
        </table:table-row>
        <table:table-row table:style-name="ro1">
          <table:table-cell table:style-name="odsStyleTableCell-55b59285dad468b7db33ea0bc54cc5a6" office:value-type="string">
            <text:p>BANCO CENTRAL DE BOLIVIA</text:p>
          </table:table-cell>
        </table:table-row>
        <table:table-row table:style-name="ro1">
          <table:table-cell table:style-name="odsStyleTableCell-55b59285dad468b7db33ea0bc54cc5a6" office:value-type="string">
            <text:p>GERENCIA DE OPERACIONES INTERNACIONALES</text:p>
          </table:table-cell>
        </table:table-row>
        <table:table-row table:style-name="ro1">
          <table:table-cell table:style-name="odsStyleTableCell-55b59285dad468b7db33ea0bc54cc5a6" office:value-type="string">
            <text:p>DEPARTAMENTO DE OPERACIONES CAMBIARIAS Y CONVENIOS</text:p>
          </table:table-cell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rdfa="http://docs.oasis-open.org/opendocument/meta/rdfa#" office:version="1.2">
  <office:font-face-decls>
    <style:font-face style:name="Nimbus Sans L" svg:font-family="'Nimbus Sans L'" style:font-family-generic="swiss" style:font-pitch="variable"/>
    <style:font-face style:name="Bitstream Vera Sans" svg:font-family="'Bitstream Vera Sans'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1.25cm"/>
      <style:text-properties style:font-name="Nimbus Sans L" fo:language="fr" fo:country="FR" style:font-name-asian="Bitstream Vera Sans" style:language-asian="zxx" style:country-asian="none" style:font-name-complex="Bitstream Vera Sans" style:language-complex="zxx" style:country-complex="none"/>
    </style:default-style>
    <style:default-style style:family="graphic">
      <style:graphic-properties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Nimbus Roman No9 L'" style:font-family-generic="roman" style:font-pitch="variable" fo:font-size="12pt" fo:language="fr" fo:country="FR" style:letter-kerning="true" style:font-size-asian="24pt" style:language-asian="zxx" style:country-asian="none" style:font-size-complex="24pt" style:language-complex="zxx" style:country-complex="none"/>
    </style:default-style>
    <number:number-style style:name="N0">
      <number:number number:min-integer-digits="1"/>
    </number:number-style>
    <style:style style:name="Default" style:family="table-cell"/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6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(<text:title>???</text:title>)</text:p>
        </style:region-left>
        <style:region-right>
          <text:p><text:date style:data-style-name="N2" text:date-value="2009-10-31">31/10/2009</text:date>,<text:time>18:09:40</text:time></text:p>
        </style:region-right>
      </style:header>
      <style:header-left style:display="false"/>
      <style:footer>
        <text:p>Page<text:page-number>1</text:page-number>/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2">
  <office:meta>
    <meta:creation-date>2026-08-26T10:26:14</meta:creation-date>
    <meta:generator>ods générator</meta:generator>
    <dc:date>2026-08-26T10:26:14</dc:date>
    <meta:editing-duration>PT1S</meta:editing-duration>
    <meta:editing-cycles>1</meta:editing-cycles>
    <meta:document-statistic meta:table-count="1" meta:cell-count="4" meta:object-count="0"/>
  </office:meta>
</office:document-meta>
</file>