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fe2a5a9cdf5fc99ac026d9e8176b91c3" style:family="table-column">
      <style:table-column-properties fo:break-before="auto" style:use-optimal-column-width="false" style:column-width="1cm"/>
    </style:style>
    <style:style style:name="odsStyleTableColumn-c88ab2c8ad83b0b4fd9151df97f10a20" style:family="table-column">
      <style:table-column-properties fo:break-before="auto" style:use-optimal-column-width="false" style:column-width="2cm"/>
    </style:style>
    <style:style style:name="odsStyleTableCell-ef97d8598d8d9e015e49cafd7b5b3145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4cd95b871ed3bf845887a2147ab149af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2553bd485b2d053e1a04c452eaa07eae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2ceb384dbddff116e4531a9e332f18ba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54bed447af9d605d269148e3b0aa0342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fe2a5a9cdf5fc99ac026d9e8176b91c3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column table:style-name="odsStyleTableColumn-c88ab2c8ad83b0b4fd9151df97f10a20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ef97d8598d8d9e015e49cafd7b5b3145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4cd95b871ed3bf845887a2147ab149af" table:number-columns-spanned="25" table:number-rows-spanned="1" office:value-type="string">
            <text:p>AÑO 2025</text:p>
          </table:table-cell>
          <table:covered-table-cell table:number-columns-repeated="24"/>
        </table:table-row>
        <table:table-row table:style-name="ro1">
          <table:table-cell table:style-name="odsStyleTableCell-4cd95b871ed3bf845887a2147ab149af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2553bd485b2d053e1a04c452eaa07eae" office:value-type="string">
            <text:p> </text:p>
          </table:table-cell>
          <table:table-cell table:style-name="odsStyleTableCell-2553bd485b2d053e1a04c452eaa07eae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2553bd485b2d053e1a04c452eaa07eae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2553bd485b2d053e1a04c452eaa07eae" office:value-type="string">
            <text:p>PAIS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  <table:table-cell table:style-name="odsStyleTableCell-2553bd485b2d053e1a04c452eaa07eae" office:value-type="string">
            <text:p>VENTA</text:p>
          </table:table-cell>
          <table:table-cell table:style-name="odsStyleTableCell-2553bd485b2d053e1a04c452eaa07eae" office:value-type="string">
            <text:p>COMPRA</text:p>
          </table:table-cell>
        </table:table-row>
        <table:table-row table:style-name="ro1">
          <table:table-cell table:style-name="odsStyleTableCell-2ceb384dbddff116e4531a9e332f18ba" office:value-type="string">
            <text:p>1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2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3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4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5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6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7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8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9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1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2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3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14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15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6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7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8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19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2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1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2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23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24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25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6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7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8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</table:table-row>
        <table:table-row table:style-name="ro1">
          <table:table-cell table:style-name="odsStyleTableCell-2ceb384dbddff116e4531a9e332f18ba" office:value-type="string">
            <text:p>29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3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 table:style-name="odsStyleTableCell-2ceb384dbddff116e4531a9e332f18ba" office:value-type="string">
            <text:p>31</text:p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/>
          </table:table-cell>
          <table:table-cell table:style-name="odsStyleTableCell-54bed447af9d605d269148e3b0aa0342" office:value-type="string">
            <text:p>6.9600</text:p>
          </table:table-cell>
          <table:table-cell table:style-name="odsStyleTableCell-54bed447af9d605d269148e3b0aa0342" office:value-type="string">
            <text:p>6.8600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2553bd485b2d053e1a04c452eaa07eae" office:value-type="string">
            <text:p>PROM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  <table:table-cell table:style-name="odsStyleTableCell-54bed447af9d605d269148e3b0aa0342" office:value-type="string">
            <text:p>6,96</text:p>
          </table:table-cell>
          <table:table-cell table:style-name="odsStyleTableCell-54bed447af9d605d269148e3b0aa0342" office:value-type="string">
            <text:p>6,86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2ceb384dbddff116e4531a9e332f18ba" office:value-type="string">
            <text:p>BANCO CENTRAL DE BOLIVIA</text:p>
          </table:table-cell>
        </table:table-row>
        <table:table-row table:style-name="ro1">
          <table:table-cell table:style-name="odsStyleTableCell-2ceb384dbddff116e4531a9e332f18ba" office:value-type="string">
            <text:p>GERENCIA DE OPERACIONES INTERNACIONALES</text:p>
          </table:table-cell>
        </table:table-row>
        <table:table-row table:style-name="ro1">
          <table:table-cell table:style-name="odsStyleTableCell-2ceb384dbddff116e4531a9e332f18ba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30T14:30:30</meta:creation-date>
    <meta:generator>ods générator</meta:generator>
    <dc:date>2026-08-30T14:30:30</dc:date>
    <meta:editing-duration>PT1S</meta:editing-duration>
    <meta:editing-cycles>1</meta:editing-cycles>
    <meta:document-statistic meta:table-count="1" meta:cell-count="4" meta:object-count="0"/>
  </office:meta>
</office:document-meta>
</file>