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f9ba4c31395968269148517cfd6186b8" style:family="table-column">
      <style:table-column-properties fo:break-before="auto" style:use-optimal-column-width="false" style:column-width="1cm"/>
    </style:style>
    <style:style style:name="odsStyleTableColumn-500f2047a1406368a95199239800db8c" style:family="table-column">
      <style:table-column-properties fo:break-before="auto" style:use-optimal-column-width="false" style:column-width="2cm"/>
    </style:style>
    <style:style style:name="odsStyleTableCell-3dea96b2627e68a283671e99a0a40053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6504b23a0c4a7c33dc9407e5b3ee59a5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cd80731df220c85b9ec496d7f4c87796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df3504c38572537ea2eb3ddf66cb1671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2dd8dceac5949e04d7e1f4c4602f7ad3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f9ba4c31395968269148517cfd6186b8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column table:style-name="odsStyleTableColumn-500f2047a1406368a95199239800db8c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3dea96b2627e68a283671e99a0a40053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6504b23a0c4a7c33dc9407e5b3ee59a5" table:number-columns-spanned="25" table:number-rows-spanned="1" office:value-type="string">
            <text:p>AÑO 2015</text:p>
          </table:table-cell>
          <table:covered-table-cell table:number-columns-repeated="24"/>
        </table:table-row>
        <table:table-row table:style-name="ro1">
          <table:table-cell table:style-name="odsStyleTableCell-6504b23a0c4a7c33dc9407e5b3ee59a5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cd80731df220c85b9ec496d7f4c87796" office:value-type="string">
            <text:p> </text:p>
          </table:table-cell>
          <table:table-cell table:style-name="odsStyleTableCell-cd80731df220c85b9ec496d7f4c87796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cd80731df220c85b9ec496d7f4c87796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cd80731df220c85b9ec496d7f4c87796" office:value-type="string">
            <text:p>PAIS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  <table:table-cell table:style-name="odsStyleTableCell-cd80731df220c85b9ec496d7f4c87796" office:value-type="string">
            <text:p>VENTA</text:p>
          </table:table-cell>
          <table:table-cell table:style-name="odsStyleTableCell-cd80731df220c85b9ec496d7f4c87796" office:value-type="string">
            <text:p>COMPRA</text:p>
          </table:table-cell>
        </table:table-row>
        <table:table-row table:style-name="ro1">
          <table:table-cell table:style-name="odsStyleTableCell-df3504c38572537ea2eb3ddf66cb1671" office:value-type="string">
            <text:p>1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3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4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5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6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7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8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9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1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2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13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14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5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6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7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8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19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2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21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2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3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4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5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26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27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</table:table-row>
        <table:table-row table:style-name="ro1">
          <table:table-cell table:style-name="odsStyleTableCell-df3504c38572537ea2eb3ddf66cb1671" office:value-type="string">
            <text:p>28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29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3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 table:style-name="odsStyleTableCell-df3504c38572537ea2eb3ddf66cb1671" office:value-type="string">
            <text:p>31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/>
          </table:table-cell>
          <table:table-cell table:style-name="odsStyleTableCell-2dd8dceac5949e04d7e1f4c4602f7ad3" office:value-type="string">
            <text:p>6.9600</text:p>
          </table:table-cell>
          <table:table-cell table:style-name="odsStyleTableCell-2dd8dceac5949e04d7e1f4c4602f7ad3" office:value-type="string">
            <text:p>6.8600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cd80731df220c85b9ec496d7f4c87796" office:value-type="string">
            <text:p>PROM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  <table:table-cell table:style-name="odsStyleTableCell-2dd8dceac5949e04d7e1f4c4602f7ad3" office:value-type="string">
            <text:p>6,96</text:p>
          </table:table-cell>
          <table:table-cell table:style-name="odsStyleTableCell-2dd8dceac5949e04d7e1f4c4602f7ad3" office:value-type="string">
            <text:p>6,86</text:p>
          </table:table-cell>
        </table:table-row>
        <table:table-row table:style-name="ro1">
          <table:table-cell/>
        </table:table-row>
        <table:table-row table:style-name="ro1">
          <table:table-cell table:style-name="odsStyleTableCell-df3504c38572537ea2eb3ddf66cb1671" office:value-type="string">
            <text:p>BANCO CENTRAL DE BOLIVIA</text:p>
          </table:table-cell>
        </table:table-row>
        <table:table-row table:style-name="ro1">
          <table:table-cell table:style-name="odsStyleTableCell-df3504c38572537ea2eb3ddf66cb1671" office:value-type="string">
            <text:p>GERENCIA DE OPERACIONES INTERNACIONALES</text:p>
          </table:table-cell>
        </table:table-row>
        <table:table-row table:style-name="ro1">
          <table:table-cell table:style-name="odsStyleTableCell-df3504c38572537ea2eb3ddf66cb1671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9-09T02:9:54</meta:creation-date>
    <meta:generator>ods générator</meta:generator>
    <dc:date>2026-09-09T02:9:54</dc:date>
    <meta:editing-duration>PT1S</meta:editing-duration>
    <meta:editing-cycles>1</meta:editing-cycles>
    <meta:document-statistic meta:table-count="1" meta:cell-count="4" meta:object-count="0"/>
  </office:meta>
</office:document-meta>
</file>