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b2e8945b44f3a4a76142011d1d03ea41" style:family="table-column">
      <style:table-column-properties fo:break-before="auto" style:use-optimal-column-width="false" style:column-width="1cm"/>
    </style:style>
    <style:style style:name="odsStyleTableColumn-910e2f1ec2107962e668ea9cdbd0e0e2" style:family="table-column">
      <style:table-column-properties fo:break-before="auto" style:use-optimal-column-width="false" style:column-width="2cm"/>
    </style:style>
    <style:style style:name="odsStyleTableCell-20ac65715cf3e8fdf0cfbcb882c331a8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2769f7391325637c1675097380efa069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4903ed55d27346b519c2686d286c4c6b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bf39b39b76cbfd06a600f07cb9f1a823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7b91f883224b3ecd28edeb1114fdd10c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b2e8945b44f3a4a76142011d1d03ea41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column table:style-name="odsStyleTableColumn-910e2f1ec2107962e668ea9cdbd0e0e2" table:default-cell-style-name="Default"/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20ac65715cf3e8fdf0cfbcb882c331a8" table:number-columns-spanned="25" table:number-rows-spanned="1" office:value-type="string">
            <text:p>BANCO CENTRAL DE BOLIVIA</text:p>
          </table:table-cell>
          <table:covered-table-cell table:number-columns-repeated="24"/>
        </table:table-row>
        <table:table-row table:style-name="ro1">
          <table:table-cell/>
        </table:table-row>
        <table:table-row table:style-name="ro1">
          <table:table-cell table:style-name="odsStyleTableCell-2769f7391325637c1675097380efa069" table:number-columns-spanned="25" table:number-rows-spanned="1" office:value-type="string">
            <text:p>AÑO 2011</text:p>
          </table:table-cell>
          <table:covered-table-cell table:number-columns-repeated="24"/>
        </table:table-row>
        <table:table-row table:style-name="ro1">
          <table:table-cell table:style-name="odsStyleTableCell-2769f7391325637c1675097380efa069" table:number-columns-spanned="25" table:number-rows-spanned="1" office:value-type="string">
            <text:p>COTIZACIONES OFICIALES DEL BOLIVIANO CON RELACIÓN AL DÓLAR ESTADOUNIDENSE</text:p>
          </table:table-cell>
          <table:covered-table-cell table:number-columns-repeated="24"/>
        </table:table-row>
        <table:table-row table:style-name="ro1">
          <table:table-cell/>
        </table:table-row>
        <table:table-row table:style-name="ro1">
          <table:table-cell table:style-name="odsStyleTableCell-4903ed55d27346b519c2686d286c4c6b" office:value-type="string">
            <text:p> </text:p>
          </table:table-cell>
          <table:table-cell table:style-name="odsStyleTableCell-4903ed55d27346b519c2686d286c4c6b" table:number-columns-spanned="2" table:number-rows-spanned="1" office:value-type="string">
            <text:p>ENERO</text:p>
          </table:table-cell>
          <table:covered-table-cell table:number-columns-repeated="1"/>
          <table:table-cell table:style-name="odsStyleTableCell-4903ed55d27346b519c2686d286c4c6b" table:number-columns-spanned="2" table:number-rows-spanned="1" office:value-type="string">
            <text:p>FEBRERO</text:p>
          </table:table-cell>
          <table:covered-table-cell table:number-columns-repeated="1"/>
          <table:table-cell table:style-name="odsStyleTableCell-4903ed55d27346b519c2686d286c4c6b" table:number-columns-spanned="2" table:number-rows-spanned="1" office:value-type="string">
            <text:p>MARZO</text:p>
          </table:table-cell>
          <table:covered-table-cell table:number-columns-repeated="1"/>
          <table:table-cell table:style-name="odsStyleTableCell-4903ed55d27346b519c2686d286c4c6b" table:number-columns-spanned="2" table:number-rows-spanned="1" office:value-type="string">
            <text:p>ABRIL</text:p>
          </table:table-cell>
          <table:covered-table-cell table:number-columns-repeated="1"/>
          <table:table-cell table:style-name="odsStyleTableCell-4903ed55d27346b519c2686d286c4c6b" table:number-columns-spanned="2" table:number-rows-spanned="1" office:value-type="string">
            <text:p>MAYO</text:p>
          </table:table-cell>
          <table:covered-table-cell table:number-columns-repeated="1"/>
          <table:table-cell table:style-name="odsStyleTableCell-4903ed55d27346b519c2686d286c4c6b" table:number-columns-spanned="2" table:number-rows-spanned="1" office:value-type="string">
            <text:p>JUNIO</text:p>
          </table:table-cell>
          <table:covered-table-cell table:number-columns-repeated="1"/>
          <table:table-cell table:style-name="odsStyleTableCell-4903ed55d27346b519c2686d286c4c6b" table:number-columns-spanned="2" table:number-rows-spanned="1" office:value-type="string">
            <text:p>JULIO</text:p>
          </table:table-cell>
          <table:covered-table-cell table:number-columns-repeated="1"/>
          <table:table-cell table:style-name="odsStyleTableCell-4903ed55d27346b519c2686d286c4c6b" table:number-columns-spanned="2" table:number-rows-spanned="1" office:value-type="string">
            <text:p>AGOSTO</text:p>
          </table:table-cell>
          <table:covered-table-cell table:number-columns-repeated="1"/>
          <table:table-cell table:style-name="odsStyleTableCell-4903ed55d27346b519c2686d286c4c6b" table:number-columns-spanned="2" table:number-rows-spanned="1" office:value-type="string">
            <text:p>SEPTIEMBRE</text:p>
          </table:table-cell>
          <table:covered-table-cell table:number-columns-repeated="1"/>
          <table:table-cell table:style-name="odsStyleTableCell-4903ed55d27346b519c2686d286c4c6b" table:number-columns-spanned="2" table:number-rows-spanned="1" office:value-type="string">
            <text:p>OCTUBRE</text:p>
          </table:table-cell>
          <table:covered-table-cell table:number-columns-repeated="1"/>
          <table:table-cell table:style-name="odsStyleTableCell-4903ed55d27346b519c2686d286c4c6b" table:number-columns-spanned="2" table:number-rows-spanned="1" office:value-type="string">
            <text:p>NOVIEMBRE</text:p>
          </table:table-cell>
          <table:covered-table-cell table:number-columns-repeated="1"/>
          <table:table-cell table:style-name="odsStyleTableCell-4903ed55d27346b519c2686d286c4c6b" table:number-columns-spanned="2" table:number-rows-spanned="1" office:value-type="string">
            <text:p>DICIEMBRE</text:p>
          </table:table-cell>
          <table:covered-table-cell table:number-columns-repeated="1"/>
        </table:table-row>
        <table:table-row table:style-name="ro1">
          <table:table-cell table:style-name="odsStyleTableCell-4903ed55d27346b519c2686d286c4c6b" office:value-type="string">
            <text:p>PAIS</text:p>
          </table:table-cell>
          <table:table-cell table:style-name="odsStyleTableCell-4903ed55d27346b519c2686d286c4c6b" office:value-type="string">
            <text:p>VENTA</text:p>
          </table:table-cell>
          <table:table-cell table:style-name="odsStyleTableCell-4903ed55d27346b519c2686d286c4c6b" office:value-type="string">
            <text:p>COMPRA</text:p>
          </table:table-cell>
          <table:table-cell table:style-name="odsStyleTableCell-4903ed55d27346b519c2686d286c4c6b" office:value-type="string">
            <text:p>VENTA</text:p>
          </table:table-cell>
          <table:table-cell table:style-name="odsStyleTableCell-4903ed55d27346b519c2686d286c4c6b" office:value-type="string">
            <text:p>COMPRA</text:p>
          </table:table-cell>
          <table:table-cell table:style-name="odsStyleTableCell-4903ed55d27346b519c2686d286c4c6b" office:value-type="string">
            <text:p>VENTA</text:p>
          </table:table-cell>
          <table:table-cell table:style-name="odsStyleTableCell-4903ed55d27346b519c2686d286c4c6b" office:value-type="string">
            <text:p>COMPRA</text:p>
          </table:table-cell>
          <table:table-cell table:style-name="odsStyleTableCell-4903ed55d27346b519c2686d286c4c6b" office:value-type="string">
            <text:p>VENTA</text:p>
          </table:table-cell>
          <table:table-cell table:style-name="odsStyleTableCell-4903ed55d27346b519c2686d286c4c6b" office:value-type="string">
            <text:p>COMPRA</text:p>
          </table:table-cell>
          <table:table-cell table:style-name="odsStyleTableCell-4903ed55d27346b519c2686d286c4c6b" office:value-type="string">
            <text:p>VENTA</text:p>
          </table:table-cell>
          <table:table-cell table:style-name="odsStyleTableCell-4903ed55d27346b519c2686d286c4c6b" office:value-type="string">
            <text:p>COMPRA</text:p>
          </table:table-cell>
          <table:table-cell table:style-name="odsStyleTableCell-4903ed55d27346b519c2686d286c4c6b" office:value-type="string">
            <text:p>VENTA</text:p>
          </table:table-cell>
          <table:table-cell table:style-name="odsStyleTableCell-4903ed55d27346b519c2686d286c4c6b" office:value-type="string">
            <text:p>COMPRA</text:p>
          </table:table-cell>
          <table:table-cell table:style-name="odsStyleTableCell-4903ed55d27346b519c2686d286c4c6b" office:value-type="string">
            <text:p>VENTA</text:p>
          </table:table-cell>
          <table:table-cell table:style-name="odsStyleTableCell-4903ed55d27346b519c2686d286c4c6b" office:value-type="string">
            <text:p>COMPRA</text:p>
          </table:table-cell>
          <table:table-cell table:style-name="odsStyleTableCell-4903ed55d27346b519c2686d286c4c6b" office:value-type="string">
            <text:p>VENTA</text:p>
          </table:table-cell>
          <table:table-cell table:style-name="odsStyleTableCell-4903ed55d27346b519c2686d286c4c6b" office:value-type="string">
            <text:p>COMPRA</text:p>
          </table:table-cell>
          <table:table-cell table:style-name="odsStyleTableCell-4903ed55d27346b519c2686d286c4c6b" office:value-type="string">
            <text:p>VENTA</text:p>
          </table:table-cell>
          <table:table-cell table:style-name="odsStyleTableCell-4903ed55d27346b519c2686d286c4c6b" office:value-type="string">
            <text:p>COMPRA</text:p>
          </table:table-cell>
          <table:table-cell table:style-name="odsStyleTableCell-4903ed55d27346b519c2686d286c4c6b" office:value-type="string">
            <text:p>VENTA</text:p>
          </table:table-cell>
          <table:table-cell table:style-name="odsStyleTableCell-4903ed55d27346b519c2686d286c4c6b" office:value-type="string">
            <text:p>COMPRA</text:p>
          </table:table-cell>
          <table:table-cell table:style-name="odsStyleTableCell-4903ed55d27346b519c2686d286c4c6b" office:value-type="string">
            <text:p>VENTA</text:p>
          </table:table-cell>
          <table:table-cell table:style-name="odsStyleTableCell-4903ed55d27346b519c2686d286c4c6b" office:value-type="string">
            <text:p>COMPRA</text:p>
          </table:table-cell>
          <table:table-cell table:style-name="odsStyleTableCell-4903ed55d27346b519c2686d286c4c6b" office:value-type="string">
            <text:p>VENTA</text:p>
          </table:table-cell>
          <table:table-cell table:style-name="odsStyleTableCell-4903ed55d27346b519c2686d286c4c6b" office:value-type="string">
            <text:p>COMPRA</text:p>
          </table:table-cell>
        </table:table-row>
        <table:table-row table:style-name="ro1">
          <table:table-cell table:style-name="odsStyleTableCell-bf39b39b76cbfd06a600f07cb9f1a823" office:value-type="string">
            <text:p>1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2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3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</table:table-row>
        <table:table-row table:style-name="ro1">
          <table:table-cell table:style-name="odsStyleTableCell-bf39b39b76cbfd06a600f07cb9f1a823" office:value-type="string">
            <text:p>4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</table:table-row>
        <table:table-row table:style-name="ro1">
          <table:table-cell table:style-name="odsStyleTableCell-bf39b39b76cbfd06a600f07cb9f1a823" office:value-type="string">
            <text:p>5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6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7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300</text:p>
          </table:table-cell>
          <table:table-cell table:style-name="odsStyleTableCell-7b91f883224b3ecd28edeb1114fdd10c" office:value-type="string">
            <text:p>6.93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8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300</text:p>
          </table:table-cell>
          <table:table-cell table:style-name="odsStyleTableCell-7b91f883224b3ecd28edeb1114fdd10c" office:value-type="string">
            <text:p>6.93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9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300</text:p>
          </table:table-cell>
          <table:table-cell table:style-name="odsStyleTableCell-7b91f883224b3ecd28edeb1114fdd10c" office:value-type="string">
            <text:p>6.9300</text:p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10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300</text:p>
          </table:table-cell>
          <table:table-cell table:style-name="odsStyleTableCell-7b91f883224b3ecd28edeb1114fdd10c" office:value-type="string">
            <text:p>6.9300</text:p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</table:table-row>
        <table:table-row table:style-name="ro1">
          <table:table-cell table:style-name="odsStyleTableCell-bf39b39b76cbfd06a600f07cb9f1a823" office:value-type="string">
            <text:p>11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300</text:p>
          </table:table-cell>
          <table:table-cell table:style-name="odsStyleTableCell-7b91f883224b3ecd28edeb1114fdd10c" office:value-type="string">
            <text:p>6.9300</text:p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</table:table-row>
        <table:table-row table:style-name="ro1">
          <table:table-cell table:style-name="odsStyleTableCell-bf39b39b76cbfd06a600f07cb9f1a823" office:value-type="string">
            <text:p>12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13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14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300</text:p>
          </table:table-cell>
          <table:table-cell table:style-name="odsStyleTableCell-7b91f883224b3ecd28edeb1114fdd10c" office:value-type="string">
            <text:p>6.9300</text:p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15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16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17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</table:table-row>
        <table:table-row table:style-name="ro1">
          <table:table-cell table:style-name="odsStyleTableCell-bf39b39b76cbfd06a600f07cb9f1a823" office:value-type="string">
            <text:p>18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</table:table-row>
        <table:table-row table:style-name="ro1">
          <table:table-cell table:style-name="odsStyleTableCell-bf39b39b76cbfd06a600f07cb9f1a823" office:value-type="string">
            <text:p>19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20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21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22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23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24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</table:table-row>
        <table:table-row table:style-name="ro1">
          <table:table-cell table:style-name="odsStyleTableCell-bf39b39b76cbfd06a600f07cb9f1a823" office:value-type="string">
            <text:p>25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</table:table-row>
        <table:table-row table:style-name="ro1">
          <table:table-cell table:style-name="odsStyleTableCell-bf39b39b76cbfd06a600f07cb9f1a823" office:value-type="string">
            <text:p>26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</table:table-row>
        <table:table-row table:style-name="ro1">
          <table:table-cell table:style-name="odsStyleTableCell-bf39b39b76cbfd06a600f07cb9f1a823" office:value-type="string">
            <text:p>27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28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>7.0200</text:p>
          </table:table-cell>
          <table:table-cell table:style-name="odsStyleTableCell-7b91f883224b3ecd28edeb1114fdd10c" office:value-type="string">
            <text:p>6.9200</text:p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29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3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>6.9800</text:p>
          </table:table-cell>
          <table:table-cell table:style-name="odsStyleTableCell-7b91f883224b3ecd28edeb1114fdd10c" office:value-type="string">
            <text:p>6.88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  <table:table-cell table:style-name="odsStyleTableCell-7b91f883224b3ecd28edeb1114fdd10c" office:value-type="string">
            <text:p>6.9600</text:p>
          </table:table-cell>
          <table:table-cell table:style-name="odsStyleTableCell-7b91f883224b3ecd28edeb1114fdd10c" office:value-type="string">
            <text:p>6.8600</text:p>
          </table:table-cell>
        </table:table-row>
        <table:table-row table:style-name="ro1">
          <table:table-cell table:style-name="odsStyleTableCell-bf39b39b76cbfd06a600f07cb9f1a823" office:value-type="string">
            <text:p>31</text:p>
          </table:table-cell>
          <table:table-cell table:style-name="odsStyleTableCell-7b91f883224b3ecd28edeb1114fdd10c" office:value-type="string">
            <text:p>7.0400</text:p>
          </table:table-cell>
          <table:table-cell table:style-name="odsStyleTableCell-7b91f883224b3ecd28edeb1114fdd10c" office:value-type="string">
            <text:p>6.94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7.0000</text:p>
          </table:table-cell>
          <table:table-cell table:style-name="odsStyleTableCell-7b91f883224b3ecd28edeb1114fdd10c" office:value-type="string">
            <text:p>6.90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900</text:p>
          </table:table-cell>
          <table:table-cell table:style-name="odsStyleTableCell-7b91f883224b3ecd28edeb1114fdd10c" office:value-type="string">
            <text:p>6.89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>6.9700</text:p>
          </table:table-cell>
          <table:table-cell table:style-name="odsStyleTableCell-7b91f883224b3ecd28edeb1114fdd10c" office:value-type="string">
            <text:p>6.8700</text:p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  <table:table-cell table:style-name="odsStyleTableCell-7b91f883224b3ecd28edeb1114fdd10c" office:value-type="string">
            <text:p/>
          </table:table-cell>
        </table:table-row>
        <table:table-row table:style-name="ro1">
          <table:table-cell/>
        </table:table-row>
        <table:table-row table:style-name="ro1">
          <table:table-cell table:style-name="odsStyleTableCell-4903ed55d27346b519c2686d286c4c6b" office:value-type="string">
            <text:p>PROM</text:p>
          </table:table-cell>
          <table:table-cell table:style-name="odsStyleTableCell-7b91f883224b3ecd28edeb1114fdd10c" office:value-type="string">
            <text:p>7,04</text:p>
          </table:table-cell>
          <table:table-cell table:style-name="odsStyleTableCell-7b91f883224b3ecd28edeb1114fdd10c" office:value-type="string">
            <text:p>6,94</text:p>
          </table:table-cell>
          <table:table-cell table:style-name="odsStyleTableCell-7b91f883224b3ecd28edeb1114fdd10c" office:value-type="string">
            <text:p>7,03</text:p>
          </table:table-cell>
          <table:table-cell table:style-name="odsStyleTableCell-7b91f883224b3ecd28edeb1114fdd10c" office:value-type="string">
            <text:p>6,93</text:p>
          </table:table-cell>
          <table:table-cell table:style-name="odsStyleTableCell-7b91f883224b3ecd28edeb1114fdd10c" office:value-type="string">
            <text:p>7,01</text:p>
          </table:table-cell>
          <table:table-cell table:style-name="odsStyleTableCell-7b91f883224b3ecd28edeb1114fdd10c" office:value-type="string">
            <text:p>6,91</text:p>
          </table:table-cell>
          <table:table-cell table:style-name="odsStyleTableCell-7b91f883224b3ecd28edeb1114fdd10c" office:value-type="string">
            <text:p>6,99</text:p>
          </table:table-cell>
          <table:table-cell table:style-name="odsStyleTableCell-7b91f883224b3ecd28edeb1114fdd10c" office:value-type="string">
            <text:p>6,89</text:p>
          </table:table-cell>
          <table:table-cell table:style-name="odsStyleTableCell-7b91f883224b3ecd28edeb1114fdd10c" office:value-type="string">
            <text:p>6,99</text:p>
          </table:table-cell>
          <table:table-cell table:style-name="odsStyleTableCell-7b91f883224b3ecd28edeb1114fdd10c" office:value-type="string">
            <text:p>6,89</text:p>
          </table:table-cell>
          <table:table-cell table:style-name="odsStyleTableCell-7b91f883224b3ecd28edeb1114fdd10c" office:value-type="string">
            <text:p>6,98</text:p>
          </table:table-cell>
          <table:table-cell table:style-name="odsStyleTableCell-7b91f883224b3ecd28edeb1114fdd10c" office:value-type="string">
            <text:p>6,88</text:p>
          </table:table-cell>
          <table:table-cell table:style-name="odsStyleTableCell-7b91f883224b3ecd28edeb1114fdd10c" office:value-type="string">
            <text:p>6,98</text:p>
          </table:table-cell>
          <table:table-cell table:style-name="odsStyleTableCell-7b91f883224b3ecd28edeb1114fdd10c" office:value-type="string">
            <text:p>6,88</text:p>
          </table:table-cell>
          <table:table-cell table:style-name="odsStyleTableCell-7b91f883224b3ecd28edeb1114fdd10c" office:value-type="string">
            <text:p>6,97</text:p>
          </table:table-cell>
          <table:table-cell table:style-name="odsStyleTableCell-7b91f883224b3ecd28edeb1114fdd10c" office:value-type="string">
            <text:p>6,87</text:p>
          </table:table-cell>
          <table:table-cell table:style-name="odsStyleTableCell-7b91f883224b3ecd28edeb1114fdd10c" office:value-type="string">
            <text:p>6,97</text:p>
          </table:table-cell>
          <table:table-cell table:style-name="odsStyleTableCell-7b91f883224b3ecd28edeb1114fdd10c" office:value-type="string">
            <text:p>6,87</text:p>
          </table:table-cell>
          <table:table-cell table:style-name="odsStyleTableCell-7b91f883224b3ecd28edeb1114fdd10c" office:value-type="string">
            <text:p>6,97</text:p>
          </table:table-cell>
          <table:table-cell table:style-name="odsStyleTableCell-7b91f883224b3ecd28edeb1114fdd10c" office:value-type="string">
            <text:p>6,87</text:p>
          </table:table-cell>
          <table:table-cell table:style-name="odsStyleTableCell-7b91f883224b3ecd28edeb1114fdd10c" office:value-type="string">
            <text:p>6,96</text:p>
          </table:table-cell>
          <table:table-cell table:style-name="odsStyleTableCell-7b91f883224b3ecd28edeb1114fdd10c" office:value-type="string">
            <text:p>6,86</text:p>
          </table:table-cell>
          <table:table-cell table:style-name="odsStyleTableCell-7b91f883224b3ecd28edeb1114fdd10c" office:value-type="string">
            <text:p>6,96</text:p>
          </table:table-cell>
          <table:table-cell table:style-name="odsStyleTableCell-7b91f883224b3ecd28edeb1114fdd10c" office:value-type="string">
            <text:p>6,86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bf39b39b76cbfd06a600f07cb9f1a823" office:value-type="string">
            <text:p>BANCO CENTRAL DE BOLIVIA</text:p>
          </table:table-cell>
        </table:table-row>
        <table:table-row table:style-name="ro1">
          <table:table-cell table:style-name="odsStyleTableCell-bf39b39b76cbfd06a600f07cb9f1a823" office:value-type="string">
            <text:p>GERENCIA DE OPERACIONES INTERNACIONALES</text:p>
          </table:table-cell>
        </table:table-row>
        <table:table-row table:style-name="ro1">
          <table:table-cell table:style-name="odsStyleTableCell-bf39b39b76cbfd06a600f07cb9f1a823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27T01:27:52</meta:creation-date>
    <meta:generator>ods générator</meta:generator>
    <dc:date>2026-08-27T01:27:52</dc:date>
    <meta:editing-duration>PT1S</meta:editing-duration>
    <meta:editing-cycles>1</meta:editing-cycles>
    <meta:document-statistic meta:table-count="1" meta:cell-count="4" meta:object-count="0"/>
  </office:meta>
</office:document-meta>
</file>