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automatic-styles>
    <style:style style:name="co1" style:family="table-column">
      <style:table-column-properties fo:break-before="auto" style:use-optimal-column-width="false" style:column-width="2.267cm"/>
    </style:style>
    <style:style style:name="ta1" style:family="table" style:master-page-name="Default">
      <style:table-properties table:display="true" style:writing-mode="lr-tb"/>
    </style:style>
    <style:style style:name="ro1" style:family="table-row">
      <style:table-row-properties style:row-height="0.52cm" fo:break-before="auto" style:use-optimal-row-height="true"/>
    </style:style>
    <style:style style:name="ce1" style:family="table-cell" style:parent-style-name="Default">
      <style:table-cell-properties style:text-align-source="fix" style:repeat-content="false"/>
    </style:style>
    <style:style style:name="odsStyleTableColumn-ced84c347347c0a1885fe6cb05cf14e7" style:family="table-column">
      <style:table-column-properties fo:break-before="auto" style:use-optimal-column-width="false" style:column-width="1cm"/>
    </style:style>
    <style:style style:name="odsStyleTableColumn-209e1fae30ad8aba05e9a436a7c1fc47" style:family="table-column">
      <style:table-column-properties fo:break-before="auto" style:use-optimal-column-width="false" style:column-width="2cm"/>
    </style:style>
    <style:style style:name="odsStyleTableCell-d33a9e12783092ded8116ba2110acbe2" style:family="table-cell" style:parent-style-name="Default">
      <style:table-cell-properties style:text-align-source="fix" style:repeat-content="false" fo:background-color="#003366"/>
      <style:paragraph-properties fo:text-align="center" fo:margin-left="0cm"/>
      <style:text-properties fo:color="#ffffff" fo:font-weight="bold" style:font-weight-asian="bold" style:font-weight-complex="bold" fo:font-size="18pt" style:font-size-asian="18pt" style:font-size-complex="18pt"/>
    </style:style>
    <style:style style:name="odsStyleTableCell-45c4541e079137df197211b3f5e5b95e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 fo:font-size="12pt" style:font-size-asian="12pt" style:font-size-complex="12pt"/>
    </style:style>
    <style:style style:name="odsStyleTableCell-8a9afe4d7f539280d2f89de2d20fdafa" style:family="table-cell" style:parent-style-name="Default">
      <style:table-cell-properties style:text-align-source="fix" style:repeat-content="false" fo:background-color="#788088" fo:border="0.05cm solid #000000"/>
      <style:paragraph-properties fo:text-align="center" fo:margin-left="0cm"/>
      <style:text-properties fo:color="#ffffff" fo:font-weight="bold" style:font-weight-asian="bold" style:font-weight-complex="bold" fo:font-size="8" style:font-size-asian="8" style:font-size-complex="8"/>
    </style:style>
    <style:style style:name="odsStyleTableCell-d68b5282fd3129970f75ff6582508a6e" style:family="table-cell" style:parent-style-name="Default">
      <style:table-cell-properties style:text-align-source="fix" style:repeat-content="false" fo:border="0.05cm solid #000000"/>
      <style:text-properties fo:font-size="8" style:font-size-asian="8" style:font-size-complex="8"/>
    </style:style>
    <style:style style:name="odsStyleTableCell-aa3ed39f2971f26a6ce7725e01b79cb9" style:family="table-cell" style:parent-style-name="Default">
      <style:table-cell-properties style:text-align-source="fix" style:repeat-content="false" fo:border="0.05cm solid #000000"/>
      <style:paragraph-properties fo:text-align="end" fo:margin-left="0cm"/>
      <style:text-properties fo:font-size="8" style:font-size-asian="8" style:font-size-complex="8"/>
    </style:style>
  </office:automatic-styles>
  <office:body>
    <office:spreadsheet>
      <table:table table:name="COTIZACIONES OFICIALES" table:style-name="ta1" table:print="false">
        <table:table-column table:style-name="odsStyleTableColumn-ced84c347347c0a1885fe6cb05cf14e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column table:style-name="odsStyleTableColumn-209e1fae30ad8aba05e9a436a7c1fc47" table:default-cell-style-name="Default"/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 table:style-name="odsStyleTableCell-d33a9e12783092ded8116ba2110acbe2" table:number-columns-spanned="25" table:number-rows-spanned="1" office:value-type="string">
            <text:p>BANCO CENTRAL DE BOLIVIA</text:p>
          </table:table-cell>
          <table:covered-table-cell table:number-columns-repeated="24"/>
        </table:table-row>
        <table:table-row table:style-name="ro1">
          <table:table-cell/>
        </table:table-row>
        <table:table-row table:style-name="ro1">
          <table:table-cell table:style-name="odsStyleTableCell-45c4541e079137df197211b3f5e5b95e" table:number-columns-spanned="25" table:number-rows-spanned="1" office:value-type="string">
            <text:p>AÑO 2010</text:p>
          </table:table-cell>
          <table:covered-table-cell table:number-columns-repeated="24"/>
        </table:table-row>
        <table:table-row table:style-name="ro1">
          <table:table-cell table:style-name="odsStyleTableCell-45c4541e079137df197211b3f5e5b95e" table:number-columns-spanned="25" table:number-rows-spanned="1" office:value-type="string">
            <text:p>COTIZACIONES OFICIALES DEL BOLIVIANO CON RELACIÓN AL DÓLAR ESTADOUNIDENSE</text:p>
          </table:table-cell>
          <table:covered-table-cell table:number-columns-repeated="24"/>
        </table:table-row>
        <table:table-row table:style-name="ro1">
          <table:table-cell/>
        </table:table-row>
        <table:table-row table:style-name="ro1">
          <table:table-cell table:style-name="odsStyleTableCell-8a9afe4d7f539280d2f89de2d20fdafa" office:value-type="string">
            <text:p> </text:p>
          </table:table-cell>
          <table:table-cell table:style-name="odsStyleTableCell-8a9afe4d7f539280d2f89de2d20fdafa" table:number-columns-spanned="2" table:number-rows-spanned="1" office:value-type="string">
            <text:p>ENERO</text:p>
          </table:table-cell>
          <table:covered-table-cell table:number-columns-repeated="1"/>
          <table:table-cell table:style-name="odsStyleTableCell-8a9afe4d7f539280d2f89de2d20fdafa" table:number-columns-spanned="2" table:number-rows-spanned="1" office:value-type="string">
            <text:p>FEBRERO</text:p>
          </table:table-cell>
          <table:covered-table-cell table:number-columns-repeated="1"/>
          <table:table-cell table:style-name="odsStyleTableCell-8a9afe4d7f539280d2f89de2d20fdafa" table:number-columns-spanned="2" table:number-rows-spanned="1" office:value-type="string">
            <text:p>MARZO</text:p>
          </table:table-cell>
          <table:covered-table-cell table:number-columns-repeated="1"/>
          <table:table-cell table:style-name="odsStyleTableCell-8a9afe4d7f539280d2f89de2d20fdafa" table:number-columns-spanned="2" table:number-rows-spanned="1" office:value-type="string">
            <text:p>ABRIL</text:p>
          </table:table-cell>
          <table:covered-table-cell table:number-columns-repeated="1"/>
          <table:table-cell table:style-name="odsStyleTableCell-8a9afe4d7f539280d2f89de2d20fdafa" table:number-columns-spanned="2" table:number-rows-spanned="1" office:value-type="string">
            <text:p>MAYO</text:p>
          </table:table-cell>
          <table:covered-table-cell table:number-columns-repeated="1"/>
          <table:table-cell table:style-name="odsStyleTableCell-8a9afe4d7f539280d2f89de2d20fdafa" table:number-columns-spanned="2" table:number-rows-spanned="1" office:value-type="string">
            <text:p>JUNIO</text:p>
          </table:table-cell>
          <table:covered-table-cell table:number-columns-repeated="1"/>
          <table:table-cell table:style-name="odsStyleTableCell-8a9afe4d7f539280d2f89de2d20fdafa" table:number-columns-spanned="2" table:number-rows-spanned="1" office:value-type="string">
            <text:p>JULIO</text:p>
          </table:table-cell>
          <table:covered-table-cell table:number-columns-repeated="1"/>
          <table:table-cell table:style-name="odsStyleTableCell-8a9afe4d7f539280d2f89de2d20fdafa" table:number-columns-spanned="2" table:number-rows-spanned="1" office:value-type="string">
            <text:p>AGOSTO</text:p>
          </table:table-cell>
          <table:covered-table-cell table:number-columns-repeated="1"/>
          <table:table-cell table:style-name="odsStyleTableCell-8a9afe4d7f539280d2f89de2d20fdafa" table:number-columns-spanned="2" table:number-rows-spanned="1" office:value-type="string">
            <text:p>SEPTIEMBRE</text:p>
          </table:table-cell>
          <table:covered-table-cell table:number-columns-repeated="1"/>
          <table:table-cell table:style-name="odsStyleTableCell-8a9afe4d7f539280d2f89de2d20fdafa" table:number-columns-spanned="2" table:number-rows-spanned="1" office:value-type="string">
            <text:p>OCTUBRE</text:p>
          </table:table-cell>
          <table:covered-table-cell table:number-columns-repeated="1"/>
          <table:table-cell table:style-name="odsStyleTableCell-8a9afe4d7f539280d2f89de2d20fdafa" table:number-columns-spanned="2" table:number-rows-spanned="1" office:value-type="string">
            <text:p>NOVIEMBRE</text:p>
          </table:table-cell>
          <table:covered-table-cell table:number-columns-repeated="1"/>
          <table:table-cell table:style-name="odsStyleTableCell-8a9afe4d7f539280d2f89de2d20fdafa" table:number-columns-spanned="2" table:number-rows-spanned="1" office:value-type="string">
            <text:p>DICIEMBRE</text:p>
          </table:table-cell>
          <table:covered-table-cell table:number-columns-repeated="1"/>
        </table:table-row>
        <table:table-row table:style-name="ro1">
          <table:table-cell table:style-name="odsStyleTableCell-8a9afe4d7f539280d2f89de2d20fdafa" office:value-type="string">
            <text:p>PAIS</text:p>
          </table:table-cell>
          <table:table-cell table:style-name="odsStyleTableCell-8a9afe4d7f539280d2f89de2d20fdafa" office:value-type="string">
            <text:p>VENTA</text:p>
          </table:table-cell>
          <table:table-cell table:style-name="odsStyleTableCell-8a9afe4d7f539280d2f89de2d20fdafa" office:value-type="string">
            <text:p>COMPRA</text:p>
          </table:table-cell>
          <table:table-cell table:style-name="odsStyleTableCell-8a9afe4d7f539280d2f89de2d20fdafa" office:value-type="string">
            <text:p>VENTA</text:p>
          </table:table-cell>
          <table:table-cell table:style-name="odsStyleTableCell-8a9afe4d7f539280d2f89de2d20fdafa" office:value-type="string">
            <text:p>COMPRA</text:p>
          </table:table-cell>
          <table:table-cell table:style-name="odsStyleTableCell-8a9afe4d7f539280d2f89de2d20fdafa" office:value-type="string">
            <text:p>VENTA</text:p>
          </table:table-cell>
          <table:table-cell table:style-name="odsStyleTableCell-8a9afe4d7f539280d2f89de2d20fdafa" office:value-type="string">
            <text:p>COMPRA</text:p>
          </table:table-cell>
          <table:table-cell table:style-name="odsStyleTableCell-8a9afe4d7f539280d2f89de2d20fdafa" office:value-type="string">
            <text:p>VENTA</text:p>
          </table:table-cell>
          <table:table-cell table:style-name="odsStyleTableCell-8a9afe4d7f539280d2f89de2d20fdafa" office:value-type="string">
            <text:p>COMPRA</text:p>
          </table:table-cell>
          <table:table-cell table:style-name="odsStyleTableCell-8a9afe4d7f539280d2f89de2d20fdafa" office:value-type="string">
            <text:p>VENTA</text:p>
          </table:table-cell>
          <table:table-cell table:style-name="odsStyleTableCell-8a9afe4d7f539280d2f89de2d20fdafa" office:value-type="string">
            <text:p>COMPRA</text:p>
          </table:table-cell>
          <table:table-cell table:style-name="odsStyleTableCell-8a9afe4d7f539280d2f89de2d20fdafa" office:value-type="string">
            <text:p>VENTA</text:p>
          </table:table-cell>
          <table:table-cell table:style-name="odsStyleTableCell-8a9afe4d7f539280d2f89de2d20fdafa" office:value-type="string">
            <text:p>COMPRA</text:p>
          </table:table-cell>
          <table:table-cell table:style-name="odsStyleTableCell-8a9afe4d7f539280d2f89de2d20fdafa" office:value-type="string">
            <text:p>VENTA</text:p>
          </table:table-cell>
          <table:table-cell table:style-name="odsStyleTableCell-8a9afe4d7f539280d2f89de2d20fdafa" office:value-type="string">
            <text:p>COMPRA</text:p>
          </table:table-cell>
          <table:table-cell table:style-name="odsStyleTableCell-8a9afe4d7f539280d2f89de2d20fdafa" office:value-type="string">
            <text:p>VENTA</text:p>
          </table:table-cell>
          <table:table-cell table:style-name="odsStyleTableCell-8a9afe4d7f539280d2f89de2d20fdafa" office:value-type="string">
            <text:p>COMPRA</text:p>
          </table:table-cell>
          <table:table-cell table:style-name="odsStyleTableCell-8a9afe4d7f539280d2f89de2d20fdafa" office:value-type="string">
            <text:p>VENTA</text:p>
          </table:table-cell>
          <table:table-cell table:style-name="odsStyleTableCell-8a9afe4d7f539280d2f89de2d20fdafa" office:value-type="string">
            <text:p>COMPRA</text:p>
          </table:table-cell>
          <table:table-cell table:style-name="odsStyleTableCell-8a9afe4d7f539280d2f89de2d20fdafa" office:value-type="string">
            <text:p>VENTA</text:p>
          </table:table-cell>
          <table:table-cell table:style-name="odsStyleTableCell-8a9afe4d7f539280d2f89de2d20fdafa" office:value-type="string">
            <text:p>COMPRA</text:p>
          </table:table-cell>
          <table:table-cell table:style-name="odsStyleTableCell-8a9afe4d7f539280d2f89de2d20fdafa" office:value-type="string">
            <text:p>VENTA</text:p>
          </table:table-cell>
          <table:table-cell table:style-name="odsStyleTableCell-8a9afe4d7f539280d2f89de2d20fdafa" office:value-type="string">
            <text:p>COMPRA</text:p>
          </table:table-cell>
          <table:table-cell table:style-name="odsStyleTableCell-8a9afe4d7f539280d2f89de2d20fdafa" office:value-type="string">
            <text:p>VENTA</text:p>
          </table:table-cell>
          <table:table-cell table:style-name="odsStyleTableCell-8a9afe4d7f539280d2f89de2d20fdafa" office:value-type="string">
            <text:p>COMPRA</text:p>
          </table:table-cell>
        </table:table-row>
        <table:table-row table:style-name="ro1">
          <table:table-cell table:style-name="odsStyleTableCell-d68b5282fd3129970f75ff6582508a6e" office:value-type="string">
            <text:p>1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600</text:p>
          </table:table-cell>
          <table:table-cell table:style-name="odsStyleTableCell-aa3ed39f2971f26a6ce7725e01b79cb9" office:value-type="string">
            <text:p>6.9600</text:p>
          </table:table-cell>
        </table:table-row>
        <table:table-row table:style-name="ro1">
          <table:table-cell table:style-name="odsStyleTableCell-d68b5282fd3129970f75ff6582508a6e" office:value-type="string">
            <text:p>2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600</text:p>
          </table:table-cell>
          <table:table-cell table:style-name="odsStyleTableCell-aa3ed39f2971f26a6ce7725e01b79cb9" office:value-type="string">
            <text:p>6.9600</text:p>
          </table:table-cell>
        </table:table-row>
        <table:table-row table:style-name="ro1">
          <table:table-cell table:style-name="odsStyleTableCell-d68b5282fd3129970f75ff6582508a6e" office:value-type="string">
            <text:p>3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500</text:p>
          </table:table-cell>
          <table:table-cell table:style-name="odsStyleTableCell-aa3ed39f2971f26a6ce7725e01b79cb9" office:value-type="string">
            <text:p>6.9500</text:p>
          </table:table-cell>
        </table:table-row>
        <table:table-row table:style-name="ro1">
          <table:table-cell table:style-name="odsStyleTableCell-d68b5282fd3129970f75ff6582508a6e" office:value-type="string">
            <text:p>4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</table:table-row>
        <table:table-row table:style-name="ro1">
          <table:table-cell table:style-name="odsStyleTableCell-d68b5282fd3129970f75ff6582508a6e" office:value-type="string">
            <text:p>5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</table:table-row>
        <table:table-row table:style-name="ro1">
          <table:table-cell table:style-name="odsStyleTableCell-d68b5282fd3129970f75ff6582508a6e" office:value-type="string">
            <text:p>6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500</text:p>
          </table:table-cell>
          <table:table-cell table:style-name="odsStyleTableCell-aa3ed39f2971f26a6ce7725e01b79cb9" office:value-type="string">
            <text:p>6.9500</text:p>
          </table:table-cell>
        </table:table-row>
        <table:table-row table:style-name="ro1">
          <table:table-cell table:style-name="odsStyleTableCell-d68b5282fd3129970f75ff6582508a6e" office:value-type="string">
            <text:p>7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500</text:p>
          </table:table-cell>
          <table:table-cell table:style-name="odsStyleTableCell-aa3ed39f2971f26a6ce7725e01b79cb9" office:value-type="string">
            <text:p>6.9500</text:p>
          </table:table-cell>
        </table:table-row>
        <table:table-row table:style-name="ro1">
          <table:table-cell table:style-name="odsStyleTableCell-d68b5282fd3129970f75ff6582508a6e" office:value-type="string">
            <text:p>8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500</text:p>
          </table:table-cell>
          <table:table-cell table:style-name="odsStyleTableCell-aa3ed39f2971f26a6ce7725e01b79cb9" office:value-type="string">
            <text:p>6.9500</text:p>
          </table:table-cell>
        </table:table-row>
        <table:table-row table:style-name="ro1">
          <table:table-cell table:style-name="odsStyleTableCell-d68b5282fd3129970f75ff6582508a6e" office:value-type="string">
            <text:p>9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500</text:p>
          </table:table-cell>
          <table:table-cell table:style-name="odsStyleTableCell-aa3ed39f2971f26a6ce7725e01b79cb9" office:value-type="string">
            <text:p>6.9500</text:p>
          </table:table-cell>
        </table:table-row>
        <table:table-row table:style-name="ro1">
          <table:table-cell table:style-name="odsStyleTableCell-d68b5282fd3129970f75ff6582508a6e" office:value-type="string">
            <text:p>1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500</text:p>
          </table:table-cell>
          <table:table-cell table:style-name="odsStyleTableCell-aa3ed39f2971f26a6ce7725e01b79cb9" office:value-type="string">
            <text:p>6.9500</text:p>
          </table:table-cell>
        </table:table-row>
        <table:table-row table:style-name="ro1">
          <table:table-cell table:style-name="odsStyleTableCell-d68b5282fd3129970f75ff6582508a6e" office:value-type="string">
            <text:p>11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</table:table-row>
        <table:table-row table:style-name="ro1">
          <table:table-cell table:style-name="odsStyleTableCell-d68b5282fd3129970f75ff6582508a6e" office:value-type="string">
            <text:p>12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</table:table-row>
        <table:table-row table:style-name="ro1">
          <table:table-cell table:style-name="odsStyleTableCell-d68b5282fd3129970f75ff6582508a6e" office:value-type="string">
            <text:p>13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500</text:p>
          </table:table-cell>
          <table:table-cell table:style-name="odsStyleTableCell-aa3ed39f2971f26a6ce7725e01b79cb9" office:value-type="string">
            <text:p>6.9500</text:p>
          </table:table-cell>
        </table:table-row>
        <table:table-row table:style-name="ro1">
          <table:table-cell table:style-name="odsStyleTableCell-d68b5282fd3129970f75ff6582508a6e" office:value-type="string">
            <text:p>14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500</text:p>
          </table:table-cell>
          <table:table-cell table:style-name="odsStyleTableCell-aa3ed39f2971f26a6ce7725e01b79cb9" office:value-type="string">
            <text:p>6.9500</text:p>
          </table:table-cell>
        </table:table-row>
        <table:table-row table:style-name="ro1">
          <table:table-cell table:style-name="odsStyleTableCell-d68b5282fd3129970f75ff6582508a6e" office:value-type="string">
            <text:p>15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500</text:p>
          </table:table-cell>
          <table:table-cell table:style-name="odsStyleTableCell-aa3ed39f2971f26a6ce7725e01b79cb9" office:value-type="string">
            <text:p>6.9500</text:p>
          </table:table-cell>
        </table:table-row>
        <table:table-row table:style-name="ro1">
          <table:table-cell table:style-name="odsStyleTableCell-d68b5282fd3129970f75ff6582508a6e" office:value-type="string">
            <text:p>16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500</text:p>
          </table:table-cell>
          <table:table-cell table:style-name="odsStyleTableCell-aa3ed39f2971f26a6ce7725e01b79cb9" office:value-type="string">
            <text:p>6.9500</text:p>
          </table:table-cell>
        </table:table-row>
        <table:table-row table:style-name="ro1">
          <table:table-cell table:style-name="odsStyleTableCell-d68b5282fd3129970f75ff6582508a6e" office:value-type="string">
            <text:p>17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500</text:p>
          </table:table-cell>
          <table:table-cell table:style-name="odsStyleTableCell-aa3ed39f2971f26a6ce7725e01b79cb9" office:value-type="string">
            <text:p>6.9500</text:p>
          </table:table-cell>
        </table:table-row>
        <table:table-row table:style-name="ro1">
          <table:table-cell table:style-name="odsStyleTableCell-d68b5282fd3129970f75ff6582508a6e" office:value-type="string">
            <text:p>18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</table:table-row>
        <table:table-row table:style-name="ro1">
          <table:table-cell table:style-name="odsStyleTableCell-d68b5282fd3129970f75ff6582508a6e" office:value-type="string">
            <text:p>19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</table:table-row>
        <table:table-row table:style-name="ro1">
          <table:table-cell table:style-name="odsStyleTableCell-d68b5282fd3129970f75ff6582508a6e" office:value-type="string">
            <text:p>2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500</text:p>
          </table:table-cell>
          <table:table-cell table:style-name="odsStyleTableCell-aa3ed39f2971f26a6ce7725e01b79cb9" office:value-type="string">
            <text:p>6.9500</text:p>
          </table:table-cell>
        </table:table-row>
        <table:table-row table:style-name="ro1">
          <table:table-cell table:style-name="odsStyleTableCell-d68b5282fd3129970f75ff6582508a6e" office:value-type="string">
            <text:p>21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500</text:p>
          </table:table-cell>
          <table:table-cell table:style-name="odsStyleTableCell-aa3ed39f2971f26a6ce7725e01b79cb9" office:value-type="string">
            <text:p>6.9500</text:p>
          </table:table-cell>
        </table:table-row>
        <table:table-row table:style-name="ro1">
          <table:table-cell table:style-name="odsStyleTableCell-d68b5282fd3129970f75ff6582508a6e" office:value-type="string">
            <text:p>22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400</text:p>
          </table:table-cell>
          <table:table-cell table:style-name="odsStyleTableCell-aa3ed39f2971f26a6ce7725e01b79cb9" office:value-type="string">
            <text:p>6.9400</text:p>
          </table:table-cell>
        </table:table-row>
        <table:table-row table:style-name="ro1">
          <table:table-cell table:style-name="odsStyleTableCell-d68b5282fd3129970f75ff6582508a6e" office:value-type="string">
            <text:p>23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400</text:p>
          </table:table-cell>
          <table:table-cell table:style-name="odsStyleTableCell-aa3ed39f2971f26a6ce7725e01b79cb9" office:value-type="string">
            <text:p>6.9400</text:p>
          </table:table-cell>
        </table:table-row>
        <table:table-row table:style-name="ro1">
          <table:table-cell table:style-name="odsStyleTableCell-d68b5282fd3129970f75ff6582508a6e" office:value-type="string">
            <text:p>24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600</text:p>
          </table:table-cell>
          <table:table-cell table:style-name="odsStyleTableCell-aa3ed39f2971f26a6ce7725e01b79cb9" office:value-type="string">
            <text:p>6.9600</text:p>
          </table:table-cell>
          <table:table-cell table:style-name="odsStyleTableCell-aa3ed39f2971f26a6ce7725e01b79cb9" office:value-type="string">
            <text:p>7.0400</text:p>
          </table:table-cell>
          <table:table-cell table:style-name="odsStyleTableCell-aa3ed39f2971f26a6ce7725e01b79cb9" office:value-type="string">
            <text:p>6.9400</text:p>
          </table:table-cell>
        </table:table-row>
        <table:table-row table:style-name="ro1">
          <table:table-cell table:style-name="odsStyleTableCell-d68b5282fd3129970f75ff6582508a6e" office:value-type="string">
            <text:p>25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600</text:p>
          </table:table-cell>
          <table:table-cell table:style-name="odsStyleTableCell-aa3ed39f2971f26a6ce7725e01b79cb9" office:value-type="string">
            <text:p>6.96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</table:table-row>
        <table:table-row table:style-name="ro1">
          <table:table-cell table:style-name="odsStyleTableCell-d68b5282fd3129970f75ff6582508a6e" office:value-type="string">
            <text:p>26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600</text:p>
          </table:table-cell>
          <table:table-cell table:style-name="odsStyleTableCell-aa3ed39f2971f26a6ce7725e01b79cb9" office:value-type="string">
            <text:p>6.96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</table:table-row>
        <table:table-row table:style-name="ro1">
          <table:table-cell table:style-name="odsStyleTableCell-d68b5282fd3129970f75ff6582508a6e" office:value-type="string">
            <text:p>27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400</text:p>
          </table:table-cell>
          <table:table-cell table:style-name="odsStyleTableCell-aa3ed39f2971f26a6ce7725e01b79cb9" office:value-type="string">
            <text:p>6.9400</text:p>
          </table:table-cell>
        </table:table-row>
        <table:table-row table:style-name="ro1">
          <table:table-cell table:style-name="odsStyleTableCell-d68b5282fd3129970f75ff6582508a6e" office:value-type="string">
            <text:p>28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400</text:p>
          </table:table-cell>
          <table:table-cell table:style-name="odsStyleTableCell-aa3ed39f2971f26a6ce7725e01b79cb9" office:value-type="string">
            <text:p>6.9400</text:p>
          </table:table-cell>
        </table:table-row>
        <table:table-row table:style-name="ro1">
          <table:table-cell table:style-name="odsStyleTableCell-d68b5282fd3129970f75ff6582508a6e" office:value-type="string">
            <text:p>29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600</text:p>
          </table:table-cell>
          <table:table-cell table:style-name="odsStyleTableCell-aa3ed39f2971f26a6ce7725e01b79cb9" office:value-type="string">
            <text:p>6.9600</text:p>
          </table:table-cell>
          <table:table-cell table:style-name="odsStyleTableCell-aa3ed39f2971f26a6ce7725e01b79cb9" office:value-type="string">
            <text:p>7.0400</text:p>
          </table:table-cell>
          <table:table-cell table:style-name="odsStyleTableCell-aa3ed39f2971f26a6ce7725e01b79cb9" office:value-type="string">
            <text:p>6.9400</text:p>
          </table:table-cell>
        </table:table-row>
        <table:table-row table:style-name="ro1">
          <table:table-cell table:style-name="odsStyleTableCell-d68b5282fd3129970f75ff6582508a6e" office:value-type="string">
            <text:p>3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600</text:p>
          </table:table-cell>
          <table:table-cell table:style-name="odsStyleTableCell-aa3ed39f2971f26a6ce7725e01b79cb9" office:value-type="string">
            <text:p>6.9600</text:p>
          </table:table-cell>
          <table:table-cell table:style-name="odsStyleTableCell-aa3ed39f2971f26a6ce7725e01b79cb9" office:value-type="string">
            <text:p>7.0400</text:p>
          </table:table-cell>
          <table:table-cell table:style-name="odsStyleTableCell-aa3ed39f2971f26a6ce7725e01b79cb9" office:value-type="string">
            <text:p>6.9400</text:p>
          </table:table-cell>
        </table:table-row>
        <table:table-row table:style-name="ro1">
          <table:table-cell table:style-name="odsStyleTableCell-d68b5282fd3129970f75ff6582508a6e" office:value-type="string">
            <text:p>31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700</text:p>
          </table:table-cell>
          <table:table-cell table:style-name="odsStyleTableCell-aa3ed39f2971f26a6ce7725e01b79cb9" office:value-type="string">
            <text:p>6.9700</text:p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/>
          </table:table-cell>
          <table:table-cell table:style-name="odsStyleTableCell-aa3ed39f2971f26a6ce7725e01b79cb9" office:value-type="string">
            <text:p>7.0400</text:p>
          </table:table-cell>
          <table:table-cell table:style-name="odsStyleTableCell-aa3ed39f2971f26a6ce7725e01b79cb9" office:value-type="string">
            <text:p>6.9400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8a9afe4d7f539280d2f89de2d20fdafa" office:value-type="string">
            <text:p>PROM</text:p>
          </table:table-cell>
          <table:table-cell table:style-name="odsStyleTableCell-aa3ed39f2971f26a6ce7725e01b79cb9" office:value-type="string">
            <text:p>7,07</text:p>
          </table:table-cell>
          <table:table-cell table:style-name="odsStyleTableCell-aa3ed39f2971f26a6ce7725e01b79cb9" office:value-type="string">
            <text:p>6,97</text:p>
          </table:table-cell>
          <table:table-cell table:style-name="odsStyleTableCell-aa3ed39f2971f26a6ce7725e01b79cb9" office:value-type="string">
            <text:p>7,07</text:p>
          </table:table-cell>
          <table:table-cell table:style-name="odsStyleTableCell-aa3ed39f2971f26a6ce7725e01b79cb9" office:value-type="string">
            <text:p>6,97</text:p>
          </table:table-cell>
          <table:table-cell table:style-name="odsStyleTableCell-aa3ed39f2971f26a6ce7725e01b79cb9" office:value-type="string">
            <text:p>7,07</text:p>
          </table:table-cell>
          <table:table-cell table:style-name="odsStyleTableCell-aa3ed39f2971f26a6ce7725e01b79cb9" office:value-type="string">
            <text:p>6,97</text:p>
          </table:table-cell>
          <table:table-cell table:style-name="odsStyleTableCell-aa3ed39f2971f26a6ce7725e01b79cb9" office:value-type="string">
            <text:p>7,07</text:p>
          </table:table-cell>
          <table:table-cell table:style-name="odsStyleTableCell-aa3ed39f2971f26a6ce7725e01b79cb9" office:value-type="string">
            <text:p>6,97</text:p>
          </table:table-cell>
          <table:table-cell table:style-name="odsStyleTableCell-aa3ed39f2971f26a6ce7725e01b79cb9" office:value-type="string">
            <text:p>7,07</text:p>
          </table:table-cell>
          <table:table-cell table:style-name="odsStyleTableCell-aa3ed39f2971f26a6ce7725e01b79cb9" office:value-type="string">
            <text:p>6,97</text:p>
          </table:table-cell>
          <table:table-cell table:style-name="odsStyleTableCell-aa3ed39f2971f26a6ce7725e01b79cb9" office:value-type="string">
            <text:p>7,07</text:p>
          </table:table-cell>
          <table:table-cell table:style-name="odsStyleTableCell-aa3ed39f2971f26a6ce7725e01b79cb9" office:value-type="string">
            <text:p>6,97</text:p>
          </table:table-cell>
          <table:table-cell table:style-name="odsStyleTableCell-aa3ed39f2971f26a6ce7725e01b79cb9" office:value-type="string">
            <text:p>7,07</text:p>
          </table:table-cell>
          <table:table-cell table:style-name="odsStyleTableCell-aa3ed39f2971f26a6ce7725e01b79cb9" office:value-type="string">
            <text:p>6,97</text:p>
          </table:table-cell>
          <table:table-cell table:style-name="odsStyleTableCell-aa3ed39f2971f26a6ce7725e01b79cb9" office:value-type="string">
            <text:p>7,07</text:p>
          </table:table-cell>
          <table:table-cell table:style-name="odsStyleTableCell-aa3ed39f2971f26a6ce7725e01b79cb9" office:value-type="string">
            <text:p>6,97</text:p>
          </table:table-cell>
          <table:table-cell table:style-name="odsStyleTableCell-aa3ed39f2971f26a6ce7725e01b79cb9" office:value-type="string">
            <text:p>7,07</text:p>
          </table:table-cell>
          <table:table-cell table:style-name="odsStyleTableCell-aa3ed39f2971f26a6ce7725e01b79cb9" office:value-type="string">
            <text:p>6,97</text:p>
          </table:table-cell>
          <table:table-cell table:style-name="odsStyleTableCell-aa3ed39f2971f26a6ce7725e01b79cb9" office:value-type="string">
            <text:p>7,07</text:p>
          </table:table-cell>
          <table:table-cell table:style-name="odsStyleTableCell-aa3ed39f2971f26a6ce7725e01b79cb9" office:value-type="string">
            <text:p>6,97</text:p>
          </table:table-cell>
          <table:table-cell table:style-name="odsStyleTableCell-aa3ed39f2971f26a6ce7725e01b79cb9" office:value-type="string">
            <text:p>7,07</text:p>
          </table:table-cell>
          <table:table-cell table:style-name="odsStyleTableCell-aa3ed39f2971f26a6ce7725e01b79cb9" office:value-type="string">
            <text:p>6,97</text:p>
          </table:table-cell>
          <table:table-cell table:style-name="odsStyleTableCell-aa3ed39f2971f26a6ce7725e01b79cb9" office:value-type="string">
            <text:p>7,05</text:p>
          </table:table-cell>
          <table:table-cell table:style-name="odsStyleTableCell-aa3ed39f2971f26a6ce7725e01b79cb9" office:value-type="string">
            <text:p>6,95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d68b5282fd3129970f75ff6582508a6e" office:value-type="string">
            <text:p>BANCO CENTRAL DE BOLIVIA</text:p>
          </table:table-cell>
        </table:table-row>
        <table:table-row table:style-name="ro1">
          <table:table-cell table:style-name="odsStyleTableCell-d68b5282fd3129970f75ff6582508a6e" office:value-type="string">
            <text:p>GERENCIA DE OPERACIONES INTERNACIONALES</text:p>
          </table:table-cell>
        </table:table-row>
        <table:table-row table:style-name="ro1">
          <table:table-cell table:style-name="odsStyleTableCell-d68b5282fd3129970f75ff6582508a6e" office:value-type="string">
            <text:p>DEPARTAMENTO DE OPERACIONES CAMBIARIAS Y CONVENIO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Nimbus Sans L" fo:language="fr" fo:country="FR" style:font-name-asian="Bitstream Vera Sans" style:language-asian="zxx" style:country-asian="none" style:font-name-complex="Bitstream Vera Sans" style:language-complex="zxx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fr" fo:country="FR" style:letter-kerning="true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(<text:title>???</text:title>)</text:p>
        </style:region-left>
        <style:region-right>
          <text:p><text:date style:data-style-name="N2" text:date-value="2009-10-31">31/10/2009</text:date>,<text:time>18:09:40</text:time></text:p>
        </style:region-right>
      </style:header>
      <style:header-left style:display="false"/>
      <style:footer>
        <text:p>Page<text:page-number>1</text:page-number>/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26-08-27T00:27:47</meta:creation-date>
    <meta:generator>ods générator</meta:generator>
    <dc:date>2026-08-27T00:27:47</dc:date>
    <meta:editing-duration>PT1S</meta:editing-duration>
    <meta:editing-cycles>1</meta:editing-cycles>
    <meta:document-statistic meta:table-count="1" meta:cell-count="4" meta:object-count="0"/>
  </office:meta>
</office:document-meta>
</file>