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co1" style:family="table-column">
      <style:table-column-properties fo:break-before="auto" style:use-optimal-column-width="false" style:column-width="2.267cm"/>
    </style:style>
    <style:style style:name="ta1" style:family="table" style:master-page-name="Default">
      <style:table-properties table:display="true" style:writing-mode="lr-tb"/>
    </style:style>
    <style:style style:name="ro1" style:family="table-row">
      <style:table-row-properties style:row-height="0.52cm" fo:break-before="auto" style:use-optimal-row-height="true"/>
    </style:style>
    <style:style style:name="ce1" style:family="table-cell" style:parent-style-name="Default">
      <style:table-cell-properties style:text-align-source="fix" style:repeat-content="false"/>
    </style:style>
    <style:style style:name="odsStyleTableColumn-b7e905f1ce04f99779ee4fb49736ee79" style:family="table-column">
      <style:table-column-properties fo:break-before="auto" style:use-optimal-column-width="false" style:column-width="1cm"/>
    </style:style>
    <style:style style:name="odsStyleTableColumn-fba5660825270b8a9da0d1116e0d11a6" style:family="table-column">
      <style:table-column-properties fo:break-before="auto" style:use-optimal-column-width="false" style:column-width="2cm"/>
    </style:style>
    <style:style style:name="odsStyleTableCell-fe7bfa8a98b24c7636164a0085199dde" style:family="table-cell" style:parent-style-name="Default">
      <style:table-cell-properties style:text-align-source="fix" style:repeat-content="false" fo:background-color="#003366"/>
      <style:paragraph-properties fo:text-align="center" fo:margin-left="0cm"/>
      <style:text-properties fo:color="#ffffff" fo:font-weight="bold" style:font-weight-asian="bold" style:font-weight-complex="bold" fo:font-size="18pt" style:font-size-asian="18pt" style:font-size-complex="18pt"/>
    </style:style>
    <style:style style:name="odsStyleTableCell-c1a26b0d0db595509b3ae456cb7ca8fe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 fo:font-size="12pt" style:font-size-asian="12pt" style:font-size-complex="12pt"/>
    </style:style>
    <style:style style:name="odsStyleTableCell-30e7bb0908008d6b3b372d823dec820c" style:family="table-cell" style:parent-style-name="Default">
      <style:table-cell-properties style:text-align-source="fix" style:repeat-content="false" fo:background-color="#788088" fo:border="0.05cm solid #000000"/>
      <style:paragraph-properties fo:text-align="center" fo:margin-left="0cm"/>
      <style:text-properties fo:color="#ffffff" fo:font-weight="bold" style:font-weight-asian="bold" style:font-weight-complex="bold" fo:font-size="8" style:font-size-asian="8" style:font-size-complex="8"/>
    </style:style>
    <style:style style:name="odsStyleTableCell-7b37dada800b19a3a582599d83548eb0" style:family="table-cell" style:parent-style-name="Default">
      <style:table-cell-properties style:text-align-source="fix" style:repeat-content="false" fo:border="0.05cm solid #000000"/>
      <style:text-properties fo:font-size="8" style:font-size-asian="8" style:font-size-complex="8"/>
    </style:style>
    <style:style style:name="odsStyleTableCell-40006888c05af96839acce2a2f95cbb9" style:family="table-cell" style:parent-style-name="Default">
      <style:table-cell-properties style:text-align-source="fix" style:repeat-content="false" fo:border="0.05cm solid #000000"/>
      <style:paragraph-properties fo:text-align="end" fo:margin-left="0cm"/>
      <style:text-properties fo:font-size="8" style:font-size-asian="8" style:font-size-complex="8"/>
    </style:style>
    <style:style style:name="odsStyleTableCell-0cfb5a8afeb1f6ca5bb1187a2c0d9e9a" style:family="table-cell" style:parent-style-name="Default">
      <style:table-cell-properties style:text-align-source="fix" style:repeat-content="false"/>
      <style:text-properties fo:color="#003366" fo:font-weight="bold" style:font-weight-asian="bold" style:font-weight-complex="bold" fo:font-size="8" style:font-size-asian="8" style:font-size-complex="8"/>
    </style:style>
  </office:automatic-styles>
  <office:body>
    <office:spreadsheet>
      <table:table table:name="COTIZACIONES OFICIALES" table:style-name="ta1" table:print="false">
        <table:table-column table:style-name="odsStyleTableColumn-b7e905f1ce04f99779ee4fb49736ee79" table:default-cell-style-name="Default"/>
        <table:table-column table:style-name="odsStyleTableColumn-fba5660825270b8a9da0d1116e0d11a6" table:default-cell-style-name="Default"/>
        <table:table-column table:style-name="odsStyleTableColumn-fba5660825270b8a9da0d1116e0d11a6" table:default-cell-style-name="Default"/>
        <table:table-column table:style-name="odsStyleTableColumn-fba5660825270b8a9da0d1116e0d11a6" table:default-cell-style-name="Default"/>
        <table:table-column table:style-name="odsStyleTableColumn-fba5660825270b8a9da0d1116e0d11a6" table:default-cell-style-name="Default"/>
        <table:table-column table:style-name="odsStyleTableColumn-fba5660825270b8a9da0d1116e0d11a6" table:default-cell-style-name="Default"/>
        <table:table-column table:style-name="odsStyleTableColumn-fba5660825270b8a9da0d1116e0d11a6" table:default-cell-style-name="Default"/>
        <table:table-column table:style-name="odsStyleTableColumn-fba5660825270b8a9da0d1116e0d11a6" table:default-cell-style-name="Default"/>
        <table:table-column table:style-name="odsStyleTableColumn-fba5660825270b8a9da0d1116e0d11a6" table:default-cell-style-name="Default"/>
        <table:table-column table:style-name="odsStyleTableColumn-fba5660825270b8a9da0d1116e0d11a6" table:default-cell-style-name="Default"/>
        <table:table-column table:style-name="odsStyleTableColumn-fba5660825270b8a9da0d1116e0d11a6" table:default-cell-style-name="Default"/>
        <table:table-column table:style-name="odsStyleTableColumn-fba5660825270b8a9da0d1116e0d11a6" table:default-cell-style-name="Default"/>
        <table:table-column table:style-name="odsStyleTableColumn-fba5660825270b8a9da0d1116e0d11a6" table:default-cell-style-name="Default"/>
        <table:table-column table:style-name="odsStyleTableColumn-fba5660825270b8a9da0d1116e0d11a6" table:default-cell-style-name="Default"/>
        <table:table-row table:style-name="ro1">
          <table:table-cell table:style-name="odsStyleTableCell-fe7bfa8a98b24c7636164a0085199dde" table:number-columns-spanned="13" table:number-rows-spanned="1" office:value-type="string">
            <text:p>BANCO CENTRAL DE BOLIVIA</text:p>
          </table:table-cell>
          <table:covered-table-cell table:number-columns-repeated="12"/>
        </table:table-row>
        <table:table-row table:style-name="ro1">
          <table:table-cell/>
        </table:table-row>
        <table:table-row table:style-name="ro1">
          <table:table-cell table:style-name="odsStyleTableCell-c1a26b0d0db595509b3ae456cb7ca8fe" table:number-columns-spanned="13" table:number-rows-spanned="1" office:value-type="string">
            <text:p>AÑO 2026</text:p>
          </table:table-cell>
          <table:covered-table-cell table:number-columns-repeated="12"/>
        </table:table-row>
        <table:table-row table:style-name="ro1">
          <table:table-cell table:style-name="odsStyleTableCell-c1a26b0d0db595509b3ae456cb7ca8fe" table:number-columns-spanned="13" table:number-rows-spanned="1" office:value-type="string">
            <text:p>UNIDAD DE FOMENTO DE VIVIENDA (UFV)</text:p>
          </table:table-cell>
          <table:covered-table-cell table:number-columns-repeated="12"/>
        </table:table-row>
        <table:table-row table:style-name="ro1">
          <table:table-cell/>
        </table:table-row>
        <table:table-row table:style-name="ro1">
          <table:table-cell table:style-name="odsStyleTableCell-30e7bb0908008d6b3b372d823dec820c" table:number-columns-spanned="1" table:number-rows-spanned="1" office:value-type="string">
            <text:p>DIAS</text:p>
          </table:table-cell>
          <table:table-cell table:style-name="odsStyleTableCell-30e7bb0908008d6b3b372d823dec820c" table:number-columns-spanned="1" table:number-rows-spanned="1" office:value-type="string">
            <text:p>ENERO</text:p>
          </table:table-cell>
          <table:table-cell table:style-name="odsStyleTableCell-30e7bb0908008d6b3b372d823dec820c" table:number-columns-spanned="1" table:number-rows-spanned="1" office:value-type="string">
            <text:p>FEBRERO</text:p>
          </table:table-cell>
          <table:table-cell table:style-name="odsStyleTableCell-30e7bb0908008d6b3b372d823dec820c" table:number-columns-spanned="1" table:number-rows-spanned="1" office:value-type="string">
            <text:p>MARZO</text:p>
          </table:table-cell>
          <table:table-cell table:style-name="odsStyleTableCell-30e7bb0908008d6b3b372d823dec820c" table:number-columns-spanned="1" table:number-rows-spanned="1" office:value-type="string">
            <text:p>ABRIL</text:p>
          </table:table-cell>
          <table:table-cell table:style-name="odsStyleTableCell-30e7bb0908008d6b3b372d823dec820c" table:number-columns-spanned="1" table:number-rows-spanned="1" office:value-type="string">
            <text:p>MAYO</text:p>
          </table:table-cell>
          <table:table-cell table:style-name="odsStyleTableCell-30e7bb0908008d6b3b372d823dec820c" table:number-columns-spanned="1" table:number-rows-spanned="1" office:value-type="string">
            <text:p>JUNIO</text:p>
          </table:table-cell>
          <table:table-cell table:style-name="odsStyleTableCell-30e7bb0908008d6b3b372d823dec820c" table:number-columns-spanned="1" table:number-rows-spanned="1" office:value-type="string">
            <text:p>JULIO</text:p>
          </table:table-cell>
          <table:table-cell table:style-name="odsStyleTableCell-30e7bb0908008d6b3b372d823dec820c" table:number-columns-spanned="1" table:number-rows-spanned="1" office:value-type="string">
            <text:p>AGOSTO</text:p>
          </table:table-cell>
          <table:table-cell table:style-name="odsStyleTableCell-30e7bb0908008d6b3b372d823dec820c" table:number-columns-spanned="1" table:number-rows-spanned="1" office:value-type="string">
            <text:p>SEPTIEMBRE</text:p>
          </table:table-cell>
          <table:table-cell table:style-name="odsStyleTableCell-30e7bb0908008d6b3b372d823dec820c" table:number-columns-spanned="1" table:number-rows-spanned="1" office:value-type="string">
            <text:p>OCTUBRE</text:p>
          </table:table-cell>
          <table:table-cell table:style-name="odsStyleTableCell-30e7bb0908008d6b3b372d823dec820c" table:number-columns-spanned="1" table:number-rows-spanned="1" office:value-type="string">
            <text:p>NOVIEMBRE</text:p>
          </table:table-cell>
          <table:table-cell table:style-name="odsStyleTableCell-30e7bb0908008d6b3b372d823dec820c" table:number-columns-spanned="1" table:number-rows-spanned="1" office:value-type="string">
            <text:p>DICIEMBRE</text:p>
          </table:table-cell>
        </table:table-row>
        <table:table-row table:style-name="ro1">
          <table:table-cell table:style-name="odsStyleTableCell-7b37dada800b19a3a582599d83548eb0" office:value-type="string">
            <text:p>1</text:p>
          </table:table-cell>
          <table:table-cell table:style-name="odsStyleTableCell-40006888c05af96839acce2a2f95cbb9" office:value-type="string">
            <text:p>↑ 3,04717</text:p>
          </table:table-cell>
          <table:table-cell table:style-name="odsStyleTableCell-40006888c05af96839acce2a2f95cbb9" office:value-type="string">
            <text:p>↑ 3,09518</text:p>
          </table:table-cell>
          <table:table-cell table:style-name="odsStyleTableCell-40006888c05af96839acce2a2f95cbb9" office:value-type="string">
            <text:p>↑ 3,14213</text:p>
          </table:table-cell>
          <table:table-cell table:style-name="odsStyleTableCell-40006888c05af96839acce2a2f95cbb9" office:value-type="string">
            <text:p>↑ 3,18595</text:p>
          </table:table-cell>
          <table:table-cell table:style-name="odsStyleTableCell-40006888c05af96839acce2a2f95cbb9" office:value-type="string">
            <text:p>↑ 3,22498</text:p>
          </table:table-cell>
          <table:table-cell table:style-name="odsStyleTableCell-40006888c05af96839acce2a2f95cbb9" office:value-type="string">
            <text:p>↑ 3,26150</text:p>
          </table:table-cell>
          <table:table-cell table:style-name="odsStyleTableCell-40006888c05af96839acce2a2f95cbb9" office:value-type="string">
            <text:p>↑ 3,29484</text:p>
          </table:table-cell>
          <table:table-cell table:style-name="odsStyleTableCell-40006888c05af96839acce2a2f95cbb9" office:value-type="string">
            <text:p>↑ 3,32157</text:p>
          </table:table-cell>
          <table:table-cell table:style-name="odsStyleTableCell-40006888c05af96839acce2a2f95cbb9" office:value-type="string">
            <text:p>↑ 3,33816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2</text:p>
          </table:table-cell>
          <table:table-cell table:style-name="odsStyleTableCell-40006888c05af96839acce2a2f95cbb9" office:value-type="string">
            <text:p>↑ 3,04873</text:p>
          </table:table-cell>
          <table:table-cell table:style-name="odsStyleTableCell-40006888c05af96839acce2a2f95cbb9" office:value-type="string">
            <text:p>↑ 3,09689</text:p>
          </table:table-cell>
          <table:table-cell table:style-name="odsStyleTableCell-40006888c05af96839acce2a2f95cbb9" office:value-type="string">
            <text:p>↑ 3,14365</text:p>
          </table:table-cell>
          <table:table-cell table:style-name="odsStyleTableCell-40006888c05af96839acce2a2f95cbb9" office:value-type="string">
            <text:p>↑ 3,18737</text:p>
          </table:table-cell>
          <table:table-cell table:style-name="odsStyleTableCell-40006888c05af96839acce2a2f95cbb9" office:value-type="string">
            <text:p>↑ 3,22620</text:p>
          </table:table-cell>
          <table:table-cell table:style-name="odsStyleTableCell-40006888c05af96839acce2a2f95cbb9" office:value-type="string">
            <text:p>↑ 3,26270</text:p>
          </table:table-cell>
          <table:table-cell table:style-name="odsStyleTableCell-40006888c05af96839acce2a2f95cbb9" office:value-type="string">
            <text:p>↑ 3,29588</text:p>
          </table:table-cell>
          <table:table-cell table:style-name="odsStyleTableCell-40006888c05af96839acce2a2f95cbb9" office:value-type="string">
            <text:p>↑ 3,32236</text:p>
          </table:table-cell>
          <table:table-cell table:style-name="odsStyleTableCell-40006888c05af96839acce2a2f95cbb9" office:value-type="string">
            <text:p>↑ 3,33861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3</text:p>
          </table:table-cell>
          <table:table-cell table:style-name="odsStyleTableCell-40006888c05af96839acce2a2f95cbb9" office:value-type="string">
            <text:p>↑ 3,05029</text:p>
          </table:table-cell>
          <table:table-cell table:style-name="odsStyleTableCell-40006888c05af96839acce2a2f95cbb9" office:value-type="string">
            <text:p>↑ 3,09860</text:p>
          </table:table-cell>
          <table:table-cell table:style-name="odsStyleTableCell-40006888c05af96839acce2a2f95cbb9" office:value-type="string">
            <text:p>↑ 3,14517</text:p>
          </table:table-cell>
          <table:table-cell table:style-name="odsStyleTableCell-40006888c05af96839acce2a2f95cbb9" office:value-type="string">
            <text:p>↑ 3,18879</text:p>
          </table:table-cell>
          <table:table-cell table:style-name="odsStyleTableCell-40006888c05af96839acce2a2f95cbb9" office:value-type="string">
            <text:p>↑ 3,22742</text:p>
          </table:table-cell>
          <table:table-cell table:style-name="odsStyleTableCell-40006888c05af96839acce2a2f95cbb9" office:value-type="string">
            <text:p>↑ 3,26390</text:p>
          </table:table-cell>
          <table:table-cell table:style-name="odsStyleTableCell-40006888c05af96839acce2a2f95cbb9" office:value-type="string">
            <text:p>↑ 3,29692</text:p>
          </table:table-cell>
          <table:table-cell table:style-name="odsStyleTableCell-40006888c05af96839acce2a2f95cbb9" office:value-type="string">
            <text:p>↑ 3,32315</text:p>
          </table:table-cell>
          <table:table-cell table:style-name="odsStyleTableCell-40006888c05af96839acce2a2f95cbb9" office:value-type="string">
            <text:p>↑ 3,33906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4</text:p>
          </table:table-cell>
          <table:table-cell table:style-name="odsStyleTableCell-40006888c05af96839acce2a2f95cbb9" office:value-type="string">
            <text:p>↑ 3,05185</text:p>
          </table:table-cell>
          <table:table-cell table:style-name="odsStyleTableCell-40006888c05af96839acce2a2f95cbb9" office:value-type="string">
            <text:p>↑ 3,10031</text:p>
          </table:table-cell>
          <table:table-cell table:style-name="odsStyleTableCell-40006888c05af96839acce2a2f95cbb9" office:value-type="string">
            <text:p>↑ 3,14669</text:p>
          </table:table-cell>
          <table:table-cell table:style-name="odsStyleTableCell-40006888c05af96839acce2a2f95cbb9" office:value-type="string">
            <text:p>↑ 3,19021</text:p>
          </table:table-cell>
          <table:table-cell table:style-name="odsStyleTableCell-40006888c05af96839acce2a2f95cbb9" office:value-type="string">
            <text:p>↑ 3,22864</text:p>
          </table:table-cell>
          <table:table-cell table:style-name="odsStyleTableCell-40006888c05af96839acce2a2f95cbb9" office:value-type="string">
            <text:p>↑ 3,26510</text:p>
          </table:table-cell>
          <table:table-cell table:style-name="odsStyleTableCell-40006888c05af96839acce2a2f95cbb9" office:value-type="string">
            <text:p>↑ 3,29796</text:p>
          </table:table-cell>
          <table:table-cell table:style-name="odsStyleTableCell-40006888c05af96839acce2a2f95cbb9" office:value-type="string">
            <text:p>↑ 3,32394</text:p>
          </table:table-cell>
          <table:table-cell table:style-name="odsStyleTableCell-40006888c05af96839acce2a2f95cbb9" office:value-type="string">
            <text:p>↑ 3,33951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5</text:p>
          </table:table-cell>
          <table:table-cell table:style-name="odsStyleTableCell-40006888c05af96839acce2a2f95cbb9" office:value-type="string">
            <text:p>↑ 3,05341</text:p>
          </table:table-cell>
          <table:table-cell table:style-name="odsStyleTableCell-40006888c05af96839acce2a2f95cbb9" office:value-type="string">
            <text:p>↑ 3,10202</text:p>
          </table:table-cell>
          <table:table-cell table:style-name="odsStyleTableCell-40006888c05af96839acce2a2f95cbb9" office:value-type="string">
            <text:p>↑ 3,14821</text:p>
          </table:table-cell>
          <table:table-cell table:style-name="odsStyleTableCell-40006888c05af96839acce2a2f95cbb9" office:value-type="string">
            <text:p>↑ 3,19163</text:p>
          </table:table-cell>
          <table:table-cell table:style-name="odsStyleTableCell-40006888c05af96839acce2a2f95cbb9" office:value-type="string">
            <text:p>↑ 3,22986</text:p>
          </table:table-cell>
          <table:table-cell table:style-name="odsStyleTableCell-40006888c05af96839acce2a2f95cbb9" office:value-type="string">
            <text:p>↑ 3,26630</text:p>
          </table:table-cell>
          <table:table-cell table:style-name="odsStyleTableCell-40006888c05af96839acce2a2f95cbb9" office:value-type="string">
            <text:p>↑ 3,29900</text:p>
          </table:table-cell>
          <table:table-cell table:style-name="odsStyleTableCell-40006888c05af96839acce2a2f95cbb9" office:value-type="string">
            <text:p>↑ 3,32473</text:p>
          </table:table-cell>
          <table:table-cell table:style-name="odsStyleTableCell-40006888c05af96839acce2a2f95cbb9" office:value-type="string">
            <text:p>↑ 3,33996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6</text:p>
          </table:table-cell>
          <table:table-cell table:style-name="odsStyleTableCell-40006888c05af96839acce2a2f95cbb9" office:value-type="string">
            <text:p>↑ 3,05497</text:p>
          </table:table-cell>
          <table:table-cell table:style-name="odsStyleTableCell-40006888c05af96839acce2a2f95cbb9" office:value-type="string">
            <text:p>↑ 3,10373</text:p>
          </table:table-cell>
          <table:table-cell table:style-name="odsStyleTableCell-40006888c05af96839acce2a2f95cbb9" office:value-type="string">
            <text:p>↑ 3,14973</text:p>
          </table:table-cell>
          <table:table-cell table:style-name="odsStyleTableCell-40006888c05af96839acce2a2f95cbb9" office:value-type="string">
            <text:p>↑ 3,19305</text:p>
          </table:table-cell>
          <table:table-cell table:style-name="odsStyleTableCell-40006888c05af96839acce2a2f95cbb9" office:value-type="string">
            <text:p>↑ 3,23108</text:p>
          </table:table-cell>
          <table:table-cell table:style-name="odsStyleTableCell-40006888c05af96839acce2a2f95cbb9" office:value-type="string">
            <text:p>↑ 3,26750</text:p>
          </table:table-cell>
          <table:table-cell table:style-name="odsStyleTableCell-40006888c05af96839acce2a2f95cbb9" office:value-type="string">
            <text:p>↑ 3,30004</text:p>
          </table:table-cell>
          <table:table-cell table:style-name="odsStyleTableCell-40006888c05af96839acce2a2f95cbb9" office:value-type="string">
            <text:p>↑ 3,32552</text:p>
          </table:table-cell>
          <table:table-cell table:style-name="odsStyleTableCell-40006888c05af96839acce2a2f95cbb9" office:value-type="string">
            <text:p>↑ 3,34041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7</text:p>
          </table:table-cell>
          <table:table-cell table:style-name="odsStyleTableCell-40006888c05af96839acce2a2f95cbb9" office:value-type="string">
            <text:p>↑ 3,05653</text:p>
          </table:table-cell>
          <table:table-cell table:style-name="odsStyleTableCell-40006888c05af96839acce2a2f95cbb9" office:value-type="string">
            <text:p>↑ 3,10545</text:p>
          </table:table-cell>
          <table:table-cell table:style-name="odsStyleTableCell-40006888c05af96839acce2a2f95cbb9" office:value-type="string">
            <text:p>↑ 3,15125</text:p>
          </table:table-cell>
          <table:table-cell table:style-name="odsStyleTableCell-40006888c05af96839acce2a2f95cbb9" office:value-type="string">
            <text:p>↑ 3,19447</text:p>
          </table:table-cell>
          <table:table-cell table:style-name="odsStyleTableCell-40006888c05af96839acce2a2f95cbb9" office:value-type="string">
            <text:p>↑ 3,23230</text:p>
          </table:table-cell>
          <table:table-cell table:style-name="odsStyleTableCell-40006888c05af96839acce2a2f95cbb9" office:value-type="string">
            <text:p>↑ 3,26870</text:p>
          </table:table-cell>
          <table:table-cell table:style-name="odsStyleTableCell-40006888c05af96839acce2a2f95cbb9" office:value-type="string">
            <text:p>↑ 3,30109</text:p>
          </table:table-cell>
          <table:table-cell table:style-name="odsStyleTableCell-40006888c05af96839acce2a2f95cbb9" office:value-type="string">
            <text:p>↑ 3,32631</text:p>
          </table:table-cell>
          <table:table-cell table:style-name="odsStyleTableCell-40006888c05af96839acce2a2f95cbb9" office:value-type="string">
            <text:p>↑ 3,34086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8</text:p>
          </table:table-cell>
          <table:table-cell table:style-name="odsStyleTableCell-40006888c05af96839acce2a2f95cbb9" office:value-type="string">
            <text:p>↑ 3,05809</text:p>
          </table:table-cell>
          <table:table-cell table:style-name="odsStyleTableCell-40006888c05af96839acce2a2f95cbb9" office:value-type="string">
            <text:p>↑ 3,10717</text:p>
          </table:table-cell>
          <table:table-cell table:style-name="odsStyleTableCell-40006888c05af96839acce2a2f95cbb9" office:value-type="string">
            <text:p>↑ 3,15277</text:p>
          </table:table-cell>
          <table:table-cell table:style-name="odsStyleTableCell-40006888c05af96839acce2a2f95cbb9" office:value-type="string">
            <text:p>↑ 3,19589</text:p>
          </table:table-cell>
          <table:table-cell table:style-name="odsStyleTableCell-40006888c05af96839acce2a2f95cbb9" office:value-type="string">
            <text:p>↑ 3,23352</text:p>
          </table:table-cell>
          <table:table-cell table:style-name="odsStyleTableCell-40006888c05af96839acce2a2f95cbb9" office:value-type="string">
            <text:p>↑ 3,26990</text:p>
          </table:table-cell>
          <table:table-cell table:style-name="odsStyleTableCell-40006888c05af96839acce2a2f95cbb9" office:value-type="string">
            <text:p>↑ 3,30214</text:p>
          </table:table-cell>
          <table:table-cell table:style-name="odsStyleTableCell-40006888c05af96839acce2a2f95cbb9" office:value-type="string">
            <text:p>↑ 3,32710</text:p>
          </table:table-cell>
          <table:table-cell table:style-name="odsStyleTableCell-40006888c05af96839acce2a2f95cbb9" office:value-type="string">
            <text:p>↑ 3,34131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9</text:p>
          </table:table-cell>
          <table:table-cell table:style-name="odsStyleTableCell-40006888c05af96839acce2a2f95cbb9" office:value-type="string">
            <text:p>↑ 3,05966</text:p>
          </table:table-cell>
          <table:table-cell table:style-name="odsStyleTableCell-40006888c05af96839acce2a2f95cbb9" office:value-type="string">
            <text:p>↑ 3,10889</text:p>
          </table:table-cell>
          <table:table-cell table:style-name="odsStyleTableCell-40006888c05af96839acce2a2f95cbb9" office:value-type="string">
            <text:p>↑ 3,15429</text:p>
          </table:table-cell>
          <table:table-cell table:style-name="odsStyleTableCell-40006888c05af96839acce2a2f95cbb9" office:value-type="string">
            <text:p>↑ 3,19732</text:p>
          </table:table-cell>
          <table:table-cell table:style-name="odsStyleTableCell-40006888c05af96839acce2a2f95cbb9" office:value-type="string">
            <text:p>↑ 3,23474</text:p>
          </table:table-cell>
          <table:table-cell table:style-name="odsStyleTableCell-40006888c05af96839acce2a2f95cbb9" office:value-type="string">
            <text:p>↑ 3,27111</text:p>
          </table:table-cell>
          <table:table-cell table:style-name="odsStyleTableCell-40006888c05af96839acce2a2f95cbb9" office:value-type="string">
            <text:p>↑ 3,30319</text:p>
          </table:table-cell>
          <table:table-cell table:style-name="odsStyleTableCell-40006888c05af96839acce2a2f95cbb9" office:value-type="string">
            <text:p>↑ 3,32789</text:p>
          </table:table-cell>
          <table:table-cell table:style-name="odsStyleTableCell-40006888c05af96839acce2a2f95cbb9" office:value-type="string">
            <text:p>↑ 3,34176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10</text:p>
          </table:table-cell>
          <table:table-cell table:style-name="odsStyleTableCell-40006888c05af96839acce2a2f95cbb9" office:value-type="string">
            <text:p>↑ 3,06123</text:p>
          </table:table-cell>
          <table:table-cell table:style-name="odsStyleTableCell-40006888c05af96839acce2a2f95cbb9" office:value-type="string">
            <text:p>↑ 3,11061</text:p>
          </table:table-cell>
          <table:table-cell table:style-name="odsStyleTableCell-40006888c05af96839acce2a2f95cbb9" office:value-type="string">
            <text:p>↑ 3,15581</text:p>
          </table:table-cell>
          <table:table-cell table:style-name="odsStyleTableCell-40006888c05af96839acce2a2f95cbb9" office:value-type="string">
            <text:p>↑ 3,19875</text:p>
          </table:table-cell>
          <table:table-cell table:style-name="odsStyleTableCell-40006888c05af96839acce2a2f95cbb9" office:value-type="string">
            <text:p>↑ 3,23596</text:p>
          </table:table-cell>
          <table:table-cell table:style-name="odsStyleTableCell-40006888c05af96839acce2a2f95cbb9" office:value-type="string">
            <text:p>↑ 3,27232</text:p>
          </table:table-cell>
          <table:table-cell table:style-name="odsStyleTableCell-40006888c05af96839acce2a2f95cbb9" office:value-type="string">
            <text:p>↑ 3,30424</text:p>
          </table:table-cell>
          <table:table-cell table:style-name="odsStyleTableCell-40006888c05af96839acce2a2f95cbb9" office:value-type="string">
            <text:p>↑ 3,32868</text:p>
          </table:table-cell>
          <table:table-cell table:style-name="odsStyleTableCell-40006888c05af96839acce2a2f95cbb9" office:value-type="string">
            <text:p>↑ 3,34221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11</text:p>
          </table:table-cell>
          <table:table-cell table:style-name="odsStyleTableCell-40006888c05af96839acce2a2f95cbb9" office:value-type="string">
            <text:p>↑ 3,06276</text:p>
          </table:table-cell>
          <table:table-cell table:style-name="odsStyleTableCell-40006888c05af96839acce2a2f95cbb9" office:value-type="string">
            <text:p>↑ 3,11227</text:p>
          </table:table-cell>
          <table:table-cell table:style-name="odsStyleTableCell-40006888c05af96839acce2a2f95cbb9" office:value-type="string">
            <text:p>↑ 3,15717</text:p>
          </table:table-cell>
          <table:table-cell table:style-name="odsStyleTableCell-40006888c05af96839acce2a2f95cbb9" office:value-type="string">
            <text:p>↑ 3,20000</text:p>
          </table:table-cell>
          <table:table-cell table:style-name="odsStyleTableCell-40006888c05af96839acce2a2f95cbb9" office:value-type="string">
            <text:p>↑ 3,23711</text:p>
          </table:table-cell>
          <table:table-cell table:style-name="odsStyleTableCell-40006888c05af96839acce2a2f95cbb9" office:value-type="string">
            <text:p>↑ 3,27339</text:p>
          </table:table-cell>
          <table:table-cell table:style-name="odsStyleTableCell-40006888c05af96839acce2a2f95cbb9" office:value-type="string">
            <text:p>↑ 3,30502</text:p>
          </table:table-cell>
          <table:table-cell table:style-name="odsStyleTableCell-40006888c05af96839acce2a2f95cbb9" office:value-type="string">
            <text:p>↑ 3,32911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12</text:p>
          </table:table-cell>
          <table:table-cell table:style-name="odsStyleTableCell-40006888c05af96839acce2a2f95cbb9" office:value-type="string">
            <text:p>↑ 3,06429</text:p>
          </table:table-cell>
          <table:table-cell table:style-name="odsStyleTableCell-40006888c05af96839acce2a2f95cbb9" office:value-type="string">
            <text:p>↑ 3,11393</text:p>
          </table:table-cell>
          <table:table-cell table:style-name="odsStyleTableCell-40006888c05af96839acce2a2f95cbb9" office:value-type="string">
            <text:p>↑ 3,15853</text:p>
          </table:table-cell>
          <table:table-cell table:style-name="odsStyleTableCell-40006888c05af96839acce2a2f95cbb9" office:value-type="string">
            <text:p>↑ 3,20125</text:p>
          </table:table-cell>
          <table:table-cell table:style-name="odsStyleTableCell-40006888c05af96839acce2a2f95cbb9" office:value-type="string">
            <text:p>↑ 3,23826</text:p>
          </table:table-cell>
          <table:table-cell table:style-name="odsStyleTableCell-40006888c05af96839acce2a2f95cbb9" office:value-type="string">
            <text:p>↑ 3,27446</text:p>
          </table:table-cell>
          <table:table-cell table:style-name="odsStyleTableCell-40006888c05af96839acce2a2f95cbb9" office:value-type="string">
            <text:p>↑ 3,30580</text:p>
          </table:table-cell>
          <table:table-cell table:style-name="odsStyleTableCell-40006888c05af96839acce2a2f95cbb9" office:value-type="string">
            <text:p>↑ 3,32954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13</text:p>
          </table:table-cell>
          <table:table-cell table:style-name="odsStyleTableCell-40006888c05af96839acce2a2f95cbb9" office:value-type="string">
            <text:p>↑ 3,06582</text:p>
          </table:table-cell>
          <table:table-cell table:style-name="odsStyleTableCell-40006888c05af96839acce2a2f95cbb9" office:value-type="string">
            <text:p>↑ 3,11559</text:p>
          </table:table-cell>
          <table:table-cell table:style-name="odsStyleTableCell-40006888c05af96839acce2a2f95cbb9" office:value-type="string">
            <text:p>↑ 3,15989</text:p>
          </table:table-cell>
          <table:table-cell table:style-name="odsStyleTableCell-40006888c05af96839acce2a2f95cbb9" office:value-type="string">
            <text:p>↑ 3,20250</text:p>
          </table:table-cell>
          <table:table-cell table:style-name="odsStyleTableCell-40006888c05af96839acce2a2f95cbb9" office:value-type="string">
            <text:p>↑ 3,23942</text:p>
          </table:table-cell>
          <table:table-cell table:style-name="odsStyleTableCell-40006888c05af96839acce2a2f95cbb9" office:value-type="string">
            <text:p>↑ 3,27553</text:p>
          </table:table-cell>
          <table:table-cell table:style-name="odsStyleTableCell-40006888c05af96839acce2a2f95cbb9" office:value-type="string">
            <text:p>↑ 3,30658</text:p>
          </table:table-cell>
          <table:table-cell table:style-name="odsStyleTableCell-40006888c05af96839acce2a2f95cbb9" office:value-type="string">
            <text:p>↑ 3,32997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14</text:p>
          </table:table-cell>
          <table:table-cell table:style-name="odsStyleTableCell-40006888c05af96839acce2a2f95cbb9" office:value-type="string">
            <text:p>↑ 3,06735</text:p>
          </table:table-cell>
          <table:table-cell table:style-name="odsStyleTableCell-40006888c05af96839acce2a2f95cbb9" office:value-type="string">
            <text:p>↑ 3,11725</text:p>
          </table:table-cell>
          <table:table-cell table:style-name="odsStyleTableCell-40006888c05af96839acce2a2f95cbb9" office:value-type="string">
            <text:p>↑ 3,16125</text:p>
          </table:table-cell>
          <table:table-cell table:style-name="odsStyleTableCell-40006888c05af96839acce2a2f95cbb9" office:value-type="string">
            <text:p>↑ 3,20375</text:p>
          </table:table-cell>
          <table:table-cell table:style-name="odsStyleTableCell-40006888c05af96839acce2a2f95cbb9" office:value-type="string">
            <text:p>↑ 3,24058</text:p>
          </table:table-cell>
          <table:table-cell table:style-name="odsStyleTableCell-40006888c05af96839acce2a2f95cbb9" office:value-type="string">
            <text:p>↑ 3,27660</text:p>
          </table:table-cell>
          <table:table-cell table:style-name="odsStyleTableCell-40006888c05af96839acce2a2f95cbb9" office:value-type="string">
            <text:p>↑ 3,30736</text:p>
          </table:table-cell>
          <table:table-cell table:style-name="odsStyleTableCell-40006888c05af96839acce2a2f95cbb9" office:value-type="string">
            <text:p>↑ 3,33040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15</text:p>
          </table:table-cell>
          <table:table-cell table:style-name="odsStyleTableCell-40006888c05af96839acce2a2f95cbb9" office:value-type="string">
            <text:p>↑ 3,06888</text:p>
          </table:table-cell>
          <table:table-cell table:style-name="odsStyleTableCell-40006888c05af96839acce2a2f95cbb9" office:value-type="string">
            <text:p>↑ 3,11891</text:p>
          </table:table-cell>
          <table:table-cell table:style-name="odsStyleTableCell-40006888c05af96839acce2a2f95cbb9" office:value-type="string">
            <text:p>↑ 3,16261</text:p>
          </table:table-cell>
          <table:table-cell table:style-name="odsStyleTableCell-40006888c05af96839acce2a2f95cbb9" office:value-type="string">
            <text:p>↑ 3,20500</text:p>
          </table:table-cell>
          <table:table-cell table:style-name="odsStyleTableCell-40006888c05af96839acce2a2f95cbb9" office:value-type="string">
            <text:p>↑ 3,24174</text:p>
          </table:table-cell>
          <table:table-cell table:style-name="odsStyleTableCell-40006888c05af96839acce2a2f95cbb9" office:value-type="string">
            <text:p>↑ 3,27767</text:p>
          </table:table-cell>
          <table:table-cell table:style-name="odsStyleTableCell-40006888c05af96839acce2a2f95cbb9" office:value-type="string">
            <text:p>↑ 3,30814</text:p>
          </table:table-cell>
          <table:table-cell table:style-name="odsStyleTableCell-40006888c05af96839acce2a2f95cbb9" office:value-type="string">
            <text:p>↑ 3,33083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16</text:p>
          </table:table-cell>
          <table:table-cell table:style-name="odsStyleTableCell-40006888c05af96839acce2a2f95cbb9" office:value-type="string">
            <text:p>↑ 3,07041</text:p>
          </table:table-cell>
          <table:table-cell table:style-name="odsStyleTableCell-40006888c05af96839acce2a2f95cbb9" office:value-type="string">
            <text:p>↑ 3,12057</text:p>
          </table:table-cell>
          <table:table-cell table:style-name="odsStyleTableCell-40006888c05af96839acce2a2f95cbb9" office:value-type="string">
            <text:p>↑ 3,16398</text:p>
          </table:table-cell>
          <table:table-cell table:style-name="odsStyleTableCell-40006888c05af96839acce2a2f95cbb9" office:value-type="string">
            <text:p>↑ 3,20625</text:p>
          </table:table-cell>
          <table:table-cell table:style-name="odsStyleTableCell-40006888c05af96839acce2a2f95cbb9" office:value-type="string">
            <text:p>↑ 3,24290</text:p>
          </table:table-cell>
          <table:table-cell table:style-name="odsStyleTableCell-40006888c05af96839acce2a2f95cbb9" office:value-type="string">
            <text:p>↑ 3,27874</text:p>
          </table:table-cell>
          <table:table-cell table:style-name="odsStyleTableCell-40006888c05af96839acce2a2f95cbb9" office:value-type="string">
            <text:p>↑ 3,30893</text:p>
          </table:table-cell>
          <table:table-cell table:style-name="odsStyleTableCell-40006888c05af96839acce2a2f95cbb9" office:value-type="string">
            <text:p>↑ 3,33126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17</text:p>
          </table:table-cell>
          <table:table-cell table:style-name="odsStyleTableCell-40006888c05af96839acce2a2f95cbb9" office:value-type="string">
            <text:p>↑ 3,07194</text:p>
          </table:table-cell>
          <table:table-cell table:style-name="odsStyleTableCell-40006888c05af96839acce2a2f95cbb9" office:value-type="string">
            <text:p>↑ 3,12224</text:p>
          </table:table-cell>
          <table:table-cell table:style-name="odsStyleTableCell-40006888c05af96839acce2a2f95cbb9" office:value-type="string">
            <text:p>↑ 3,16535</text:p>
          </table:table-cell>
          <table:table-cell table:style-name="odsStyleTableCell-40006888c05af96839acce2a2f95cbb9" office:value-type="string">
            <text:p>↑ 3,20750</text:p>
          </table:table-cell>
          <table:table-cell table:style-name="odsStyleTableCell-40006888c05af96839acce2a2f95cbb9" office:value-type="string">
            <text:p>↑ 3,24406</text:p>
          </table:table-cell>
          <table:table-cell table:style-name="odsStyleTableCell-40006888c05af96839acce2a2f95cbb9" office:value-type="string">
            <text:p>↑ 3,27981</text:p>
          </table:table-cell>
          <table:table-cell table:style-name="odsStyleTableCell-40006888c05af96839acce2a2f95cbb9" office:value-type="string">
            <text:p>↑ 3,30972</text:p>
          </table:table-cell>
          <table:table-cell table:style-name="odsStyleTableCell-40006888c05af96839acce2a2f95cbb9" office:value-type="string">
            <text:p>↑ 3,33169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18</text:p>
          </table:table-cell>
          <table:table-cell table:style-name="odsStyleTableCell-40006888c05af96839acce2a2f95cbb9" office:value-type="string">
            <text:p>↑ 3,07347</text:p>
          </table:table-cell>
          <table:table-cell table:style-name="odsStyleTableCell-40006888c05af96839acce2a2f95cbb9" office:value-type="string">
            <text:p>↑ 3,12391</text:p>
          </table:table-cell>
          <table:table-cell table:style-name="odsStyleTableCell-40006888c05af96839acce2a2f95cbb9" office:value-type="string">
            <text:p>↑ 3,16672</text:p>
          </table:table-cell>
          <table:table-cell table:style-name="odsStyleTableCell-40006888c05af96839acce2a2f95cbb9" office:value-type="string">
            <text:p>↑ 3,20875</text:p>
          </table:table-cell>
          <table:table-cell table:style-name="odsStyleTableCell-40006888c05af96839acce2a2f95cbb9" office:value-type="string">
            <text:p>↑ 3,24522</text:p>
          </table:table-cell>
          <table:table-cell table:style-name="odsStyleTableCell-40006888c05af96839acce2a2f95cbb9" office:value-type="string">
            <text:p>↑ 3,28088</text:p>
          </table:table-cell>
          <table:table-cell table:style-name="odsStyleTableCell-40006888c05af96839acce2a2f95cbb9" office:value-type="string">
            <text:p>↑ 3,31051</text:p>
          </table:table-cell>
          <table:table-cell table:style-name="odsStyleTableCell-40006888c05af96839acce2a2f95cbb9" office:value-type="string">
            <text:p>↑ 3,33212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19</text:p>
          </table:table-cell>
          <table:table-cell table:style-name="odsStyleTableCell-40006888c05af96839acce2a2f95cbb9" office:value-type="string">
            <text:p>↑ 3,07500</text:p>
          </table:table-cell>
          <table:table-cell table:style-name="odsStyleTableCell-40006888c05af96839acce2a2f95cbb9" office:value-type="string">
            <text:p>↑ 3,12558</text:p>
          </table:table-cell>
          <table:table-cell table:style-name="odsStyleTableCell-40006888c05af96839acce2a2f95cbb9" office:value-type="string">
            <text:p>↑ 3,16809</text:p>
          </table:table-cell>
          <table:table-cell table:style-name="odsStyleTableCell-40006888c05af96839acce2a2f95cbb9" office:value-type="string">
            <text:p>↑ 3,21000</text:p>
          </table:table-cell>
          <table:table-cell table:style-name="odsStyleTableCell-40006888c05af96839acce2a2f95cbb9" office:value-type="string">
            <text:p>↑ 3,24638</text:p>
          </table:table-cell>
          <table:table-cell table:style-name="odsStyleTableCell-40006888c05af96839acce2a2f95cbb9" office:value-type="string">
            <text:p>↑ 3,28195</text:p>
          </table:table-cell>
          <table:table-cell table:style-name="odsStyleTableCell-40006888c05af96839acce2a2f95cbb9" office:value-type="string">
            <text:p>↑ 3,31130</text:p>
          </table:table-cell>
          <table:table-cell table:style-name="odsStyleTableCell-40006888c05af96839acce2a2f95cbb9" office:value-type="string">
            <text:p>↑ 3,33255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20</text:p>
          </table:table-cell>
          <table:table-cell table:style-name="odsStyleTableCell-40006888c05af96839acce2a2f95cbb9" office:value-type="string">
            <text:p>↑ 3,07653</text:p>
          </table:table-cell>
          <table:table-cell table:style-name="odsStyleTableCell-40006888c05af96839acce2a2f95cbb9" office:value-type="string">
            <text:p>↑ 3,12725</text:p>
          </table:table-cell>
          <table:table-cell table:style-name="odsStyleTableCell-40006888c05af96839acce2a2f95cbb9" office:value-type="string">
            <text:p>↑ 3,16946</text:p>
          </table:table-cell>
          <table:table-cell table:style-name="odsStyleTableCell-40006888c05af96839acce2a2f95cbb9" office:value-type="string">
            <text:p>↑ 3,21125</text:p>
          </table:table-cell>
          <table:table-cell table:style-name="odsStyleTableCell-40006888c05af96839acce2a2f95cbb9" office:value-type="string">
            <text:p>↑ 3,24754</text:p>
          </table:table-cell>
          <table:table-cell table:style-name="odsStyleTableCell-40006888c05af96839acce2a2f95cbb9" office:value-type="string">
            <text:p>↑ 3,28302</text:p>
          </table:table-cell>
          <table:table-cell table:style-name="odsStyleTableCell-40006888c05af96839acce2a2f95cbb9" office:value-type="string">
            <text:p>↑ 3,31209</text:p>
          </table:table-cell>
          <table:table-cell table:style-name="odsStyleTableCell-40006888c05af96839acce2a2f95cbb9" office:value-type="string">
            <text:p>↑ 3,33298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21</text:p>
          </table:table-cell>
          <table:table-cell table:style-name="odsStyleTableCell-40006888c05af96839acce2a2f95cbb9" office:value-type="string">
            <text:p>↑ 3,07807</text:p>
          </table:table-cell>
          <table:table-cell table:style-name="odsStyleTableCell-40006888c05af96839acce2a2f95cbb9" office:value-type="string">
            <text:p>↑ 3,12892</text:p>
          </table:table-cell>
          <table:table-cell table:style-name="odsStyleTableCell-40006888c05af96839acce2a2f95cbb9" office:value-type="string">
            <text:p>↑ 3,17083</text:p>
          </table:table-cell>
          <table:table-cell table:style-name="odsStyleTableCell-40006888c05af96839acce2a2f95cbb9" office:value-type="string">
            <text:p>↑ 3,21250</text:p>
          </table:table-cell>
          <table:table-cell table:style-name="odsStyleTableCell-40006888c05af96839acce2a2f95cbb9" office:value-type="string">
            <text:p>↑ 3,24870</text:p>
          </table:table-cell>
          <table:table-cell table:style-name="odsStyleTableCell-40006888c05af96839acce2a2f95cbb9" office:value-type="string">
            <text:p>↑ 3,28409</text:p>
          </table:table-cell>
          <table:table-cell table:style-name="odsStyleTableCell-40006888c05af96839acce2a2f95cbb9" office:value-type="string">
            <text:p>↑ 3,31288</text:p>
          </table:table-cell>
          <table:table-cell table:style-name="odsStyleTableCell-40006888c05af96839acce2a2f95cbb9" office:value-type="string">
            <text:p>↑ 3,33341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22</text:p>
          </table:table-cell>
          <table:table-cell table:style-name="odsStyleTableCell-40006888c05af96839acce2a2f95cbb9" office:value-type="string">
            <text:p>↑ 3,07961</text:p>
          </table:table-cell>
          <table:table-cell table:style-name="odsStyleTableCell-40006888c05af96839acce2a2f95cbb9" office:value-type="string">
            <text:p>↑ 3,13059</text:p>
          </table:table-cell>
          <table:table-cell table:style-name="odsStyleTableCell-40006888c05af96839acce2a2f95cbb9" office:value-type="string">
            <text:p>↑ 3,17220</text:p>
          </table:table-cell>
          <table:table-cell table:style-name="odsStyleTableCell-40006888c05af96839acce2a2f95cbb9" office:value-type="string">
            <text:p>↑ 3,21375</text:p>
          </table:table-cell>
          <table:table-cell table:style-name="odsStyleTableCell-40006888c05af96839acce2a2f95cbb9" office:value-type="string">
            <text:p>↑ 3,24986</text:p>
          </table:table-cell>
          <table:table-cell table:style-name="odsStyleTableCell-40006888c05af96839acce2a2f95cbb9" office:value-type="string">
            <text:p>↑ 3,28516</text:p>
          </table:table-cell>
          <table:table-cell table:style-name="odsStyleTableCell-40006888c05af96839acce2a2f95cbb9" office:value-type="string">
            <text:p>↑ 3,31367</text:p>
          </table:table-cell>
          <table:table-cell table:style-name="odsStyleTableCell-40006888c05af96839acce2a2f95cbb9" office:value-type="string">
            <text:p>↑ 3,33384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23</text:p>
          </table:table-cell>
          <table:table-cell table:style-name="odsStyleTableCell-40006888c05af96839acce2a2f95cbb9" office:value-type="string">
            <text:p>↑ 3,08115</text:p>
          </table:table-cell>
          <table:table-cell table:style-name="odsStyleTableCell-40006888c05af96839acce2a2f95cbb9" office:value-type="string">
            <text:p>↑ 3,13226</text:p>
          </table:table-cell>
          <table:table-cell table:style-name="odsStyleTableCell-40006888c05af96839acce2a2f95cbb9" office:value-type="string">
            <text:p>↑ 3,17357</text:p>
          </table:table-cell>
          <table:table-cell table:style-name="odsStyleTableCell-40006888c05af96839acce2a2f95cbb9" office:value-type="string">
            <text:p>↑ 3,21500</text:p>
          </table:table-cell>
          <table:table-cell table:style-name="odsStyleTableCell-40006888c05af96839acce2a2f95cbb9" office:value-type="string">
            <text:p>↑ 3,25102</text:p>
          </table:table-cell>
          <table:table-cell table:style-name="odsStyleTableCell-40006888c05af96839acce2a2f95cbb9" office:value-type="string">
            <text:p>↑ 3,28624</text:p>
          </table:table-cell>
          <table:table-cell table:style-name="odsStyleTableCell-40006888c05af96839acce2a2f95cbb9" office:value-type="string">
            <text:p>↑ 3,31446</text:p>
          </table:table-cell>
          <table:table-cell table:style-name="odsStyleTableCell-40006888c05af96839acce2a2f95cbb9" office:value-type="string">
            <text:p>↑ 3,33427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24</text:p>
          </table:table-cell>
          <table:table-cell table:style-name="odsStyleTableCell-40006888c05af96839acce2a2f95cbb9" office:value-type="string">
            <text:p>↑ 3,08269</text:p>
          </table:table-cell>
          <table:table-cell table:style-name="odsStyleTableCell-40006888c05af96839acce2a2f95cbb9" office:value-type="string">
            <text:p>↑ 3,13393</text:p>
          </table:table-cell>
          <table:table-cell table:style-name="odsStyleTableCell-40006888c05af96839acce2a2f95cbb9" office:value-type="string">
            <text:p>↑ 3,17494</text:p>
          </table:table-cell>
          <table:table-cell table:style-name="odsStyleTableCell-40006888c05af96839acce2a2f95cbb9" office:value-type="string">
            <text:p>↑ 3,21625</text:p>
          </table:table-cell>
          <table:table-cell table:style-name="odsStyleTableCell-40006888c05af96839acce2a2f95cbb9" office:value-type="string">
            <text:p>↑ 3,25218</text:p>
          </table:table-cell>
          <table:table-cell table:style-name="odsStyleTableCell-40006888c05af96839acce2a2f95cbb9" office:value-type="string">
            <text:p>↑ 3,28732</text:p>
          </table:table-cell>
          <table:table-cell table:style-name="odsStyleTableCell-40006888c05af96839acce2a2f95cbb9" office:value-type="string">
            <text:p>↑ 3,31525</text:p>
          </table:table-cell>
          <table:table-cell table:style-name="odsStyleTableCell-40006888c05af96839acce2a2f95cbb9" office:value-type="string">
            <text:p>↑ 3,33470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25</text:p>
          </table:table-cell>
          <table:table-cell table:style-name="odsStyleTableCell-40006888c05af96839acce2a2f95cbb9" office:value-type="string">
            <text:p>↑ 3,08423</text:p>
          </table:table-cell>
          <table:table-cell table:style-name="odsStyleTableCell-40006888c05af96839acce2a2f95cbb9" office:value-type="string">
            <text:p>↑ 3,13560</text:p>
          </table:table-cell>
          <table:table-cell table:style-name="odsStyleTableCell-40006888c05af96839acce2a2f95cbb9" office:value-type="string">
            <text:p>↑ 3,17631</text:p>
          </table:table-cell>
          <table:table-cell table:style-name="odsStyleTableCell-40006888c05af96839acce2a2f95cbb9" office:value-type="string">
            <text:p>↑ 3,21750</text:p>
          </table:table-cell>
          <table:table-cell table:style-name="odsStyleTableCell-40006888c05af96839acce2a2f95cbb9" office:value-type="string">
            <text:p>↑ 3,25334</text:p>
          </table:table-cell>
          <table:table-cell table:style-name="odsStyleTableCell-40006888c05af96839acce2a2f95cbb9" office:value-type="string">
            <text:p>↑ 3,28840</text:p>
          </table:table-cell>
          <table:table-cell table:style-name="odsStyleTableCell-40006888c05af96839acce2a2f95cbb9" office:value-type="string">
            <text:p>↑ 3,31604</text:p>
          </table:table-cell>
          <table:table-cell table:style-name="odsStyleTableCell-40006888c05af96839acce2a2f95cbb9" office:value-type="string">
            <text:p>↑ 3,33513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26</text:p>
          </table:table-cell>
          <table:table-cell table:style-name="odsStyleTableCell-40006888c05af96839acce2a2f95cbb9" office:value-type="string">
            <text:p>↑ 3,08577</text:p>
          </table:table-cell>
          <table:table-cell table:style-name="odsStyleTableCell-40006888c05af96839acce2a2f95cbb9" office:value-type="string">
            <text:p>↑ 3,13727</text:p>
          </table:table-cell>
          <table:table-cell table:style-name="odsStyleTableCell-40006888c05af96839acce2a2f95cbb9" office:value-type="string">
            <text:p>↑ 3,17768</text:p>
          </table:table-cell>
          <table:table-cell table:style-name="odsStyleTableCell-40006888c05af96839acce2a2f95cbb9" office:value-type="string">
            <text:p>↑ 3,21875</text:p>
          </table:table-cell>
          <table:table-cell table:style-name="odsStyleTableCell-40006888c05af96839acce2a2f95cbb9" office:value-type="string">
            <text:p>↑ 3,25450</text:p>
          </table:table-cell>
          <table:table-cell table:style-name="odsStyleTableCell-40006888c05af96839acce2a2f95cbb9" office:value-type="string">
            <text:p>↑ 3,28948</text:p>
          </table:table-cell>
          <table:table-cell table:style-name="odsStyleTableCell-40006888c05af96839acce2a2f95cbb9" office:value-type="string">
            <text:p>↑ 3,31683</text:p>
          </table:table-cell>
          <table:table-cell table:style-name="odsStyleTableCell-40006888c05af96839acce2a2f95cbb9" office:value-type="string">
            <text:p>↑ 3,33556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27</text:p>
          </table:table-cell>
          <table:table-cell table:style-name="odsStyleTableCell-40006888c05af96839acce2a2f95cbb9" office:value-type="string">
            <text:p>↑ 3,08731</text:p>
          </table:table-cell>
          <table:table-cell table:style-name="odsStyleTableCell-40006888c05af96839acce2a2f95cbb9" office:value-type="string">
            <text:p>↑ 3,13894</text:p>
          </table:table-cell>
          <table:table-cell table:style-name="odsStyleTableCell-40006888c05af96839acce2a2f95cbb9" office:value-type="string">
            <text:p>↑ 3,17905</text:p>
          </table:table-cell>
          <table:table-cell table:style-name="odsStyleTableCell-40006888c05af96839acce2a2f95cbb9" office:value-type="string">
            <text:p>↑ 3,22000</text:p>
          </table:table-cell>
          <table:table-cell table:style-name="odsStyleTableCell-40006888c05af96839acce2a2f95cbb9" office:value-type="string">
            <text:p>↑ 3,25566</text:p>
          </table:table-cell>
          <table:table-cell table:style-name="odsStyleTableCell-40006888c05af96839acce2a2f95cbb9" office:value-type="string">
            <text:p>↑ 3,29056</text:p>
          </table:table-cell>
          <table:table-cell table:style-name="odsStyleTableCell-40006888c05af96839acce2a2f95cbb9" office:value-type="string">
            <text:p>↑ 3,31762</text:p>
          </table:table-cell>
          <table:table-cell table:style-name="odsStyleTableCell-40006888c05af96839acce2a2f95cbb9" office:value-type="string">
            <text:p>↑ 3,33599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28</text:p>
          </table:table-cell>
          <table:table-cell table:style-name="odsStyleTableCell-40006888c05af96839acce2a2f95cbb9" office:value-type="string">
            <text:p>↑ 3,08885</text:p>
          </table:table-cell>
          <table:table-cell table:style-name="odsStyleTableCell-40006888c05af96839acce2a2f95cbb9" office:value-type="string">
            <text:p>↑ 3,14062</text:p>
          </table:table-cell>
          <table:table-cell table:style-name="odsStyleTableCell-40006888c05af96839acce2a2f95cbb9" office:value-type="string">
            <text:p>↑ 3,18042</text:p>
          </table:table-cell>
          <table:table-cell table:style-name="odsStyleTableCell-40006888c05af96839acce2a2f95cbb9" office:value-type="string">
            <text:p>↑ 3,22125</text:p>
          </table:table-cell>
          <table:table-cell table:style-name="odsStyleTableCell-40006888c05af96839acce2a2f95cbb9" office:value-type="string">
            <text:p>↑ 3,25682</text:p>
          </table:table-cell>
          <table:table-cell table:style-name="odsStyleTableCell-40006888c05af96839acce2a2f95cbb9" office:value-type="string">
            <text:p>↑ 3,29164</text:p>
          </table:table-cell>
          <table:table-cell table:style-name="odsStyleTableCell-40006888c05af96839acce2a2f95cbb9" office:value-type="string">
            <text:p>↑ 3,31841</text:p>
          </table:table-cell>
          <table:table-cell table:style-name="odsStyleTableCell-40006888c05af96839acce2a2f95cbb9" office:value-type="string">
            <text:p>↑ 3,33642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29</text:p>
          </table:table-cell>
          <table:table-cell table:style-name="odsStyleTableCell-40006888c05af96839acce2a2f95cbb9" office:value-type="string">
            <text:p>↑ 3,09039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↑ 3,18179</text:p>
          </table:table-cell>
          <table:table-cell table:style-name="odsStyleTableCell-40006888c05af96839acce2a2f95cbb9" office:value-type="string">
            <text:p>↑ 3,22250</text:p>
          </table:table-cell>
          <table:table-cell table:style-name="odsStyleTableCell-40006888c05af96839acce2a2f95cbb9" office:value-type="string">
            <text:p>↑ 3,25798</text:p>
          </table:table-cell>
          <table:table-cell table:style-name="odsStyleTableCell-40006888c05af96839acce2a2f95cbb9" office:value-type="string">
            <text:p>↑ 3,29272</text:p>
          </table:table-cell>
          <table:table-cell table:style-name="odsStyleTableCell-40006888c05af96839acce2a2f95cbb9" office:value-type="string">
            <text:p>↑ 3,31920</text:p>
          </table:table-cell>
          <table:table-cell table:style-name="odsStyleTableCell-40006888c05af96839acce2a2f95cbb9" office:value-type="string">
            <text:p>↑ 3,33685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30</text:p>
          </table:table-cell>
          <table:table-cell table:style-name="odsStyleTableCell-40006888c05af96839acce2a2f95cbb9" office:value-type="string">
            <text:p>↑ 3,09193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↑ 3,18316</text:p>
          </table:table-cell>
          <table:table-cell table:style-name="odsStyleTableCell-40006888c05af96839acce2a2f95cbb9" office:value-type="string">
            <text:p>↑ 3,22376</text:p>
          </table:table-cell>
          <table:table-cell table:style-name="odsStyleTableCell-40006888c05af96839acce2a2f95cbb9" office:value-type="string">
            <text:p>↑ 3,25914</text:p>
          </table:table-cell>
          <table:table-cell table:style-name="odsStyleTableCell-40006888c05af96839acce2a2f95cbb9" office:value-type="string">
            <text:p>↑ 3,29380</text:p>
          </table:table-cell>
          <table:table-cell table:style-name="odsStyleTableCell-40006888c05af96839acce2a2f95cbb9" office:value-type="string">
            <text:p>↑ 3,31999</text:p>
          </table:table-cell>
          <table:table-cell table:style-name="odsStyleTableCell-40006888c05af96839acce2a2f95cbb9" office:value-type="string">
            <text:p>↑ 3,33728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 table:style-name="odsStyleTableCell-7b37dada800b19a3a582599d83548eb0" office:value-type="string">
            <text:p>31</text:p>
          </table:table-cell>
          <table:table-cell table:style-name="odsStyleTableCell-40006888c05af96839acce2a2f95cbb9" office:value-type="string">
            <text:p>↑ 3,09347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↑ 3,18453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↑ 3,26030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↑ 3,32078</text:p>
          </table:table-cell>
          <table:table-cell table:style-name="odsStyleTableCell-40006888c05af96839acce2a2f95cbb9" office:value-type="string">
            <text:p>↑ 3,33771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  <table:table-cell table:style-name="odsStyleTableCell-40006888c05af96839acce2a2f95cbb9" office:value-type="string">
            <text:p> </text:p>
          </table:table-cell>
        </table:table-row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 table:style-name="odsStyleTableCell-0cfb5a8afeb1f6ca5bb1187a2c0d9e9a" office:value-type="string">
            <text:p>BANCO CENTRAL DE BOLIVIA</text:p>
          </table:table-cell>
        </table:table-row>
        <table:table-row table:style-name="ro1">
          <table:table-cell table:style-name="odsStyleTableCell-0cfb5a8afeb1f6ca5bb1187a2c0d9e9a" office:value-type="string">
            <text:p>GERENCIA DE OPERACIONES INTERNACIONALES</text:p>
          </table:table-cell>
        </table:table-row>
        <table:table-row table:style-name="ro1">
          <table:table-cell table:style-name="odsStyleTableCell-0cfb5a8afeb1f6ca5bb1187a2c0d9e9a" office:value-type="string">
            <text:p>DEPARTAMENTO DE OPERACIONES CAMBIARIAS Y CONVENIO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Nimbus Sans L" fo:language="fr" fo:country="FR" style:font-name-asian="Bitstream Vera Sans" style:language-asian="zxx" style:country-asian="none" style:font-name-complex="Bitstream Vera Sans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fr" fo:country="FR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(<text:title>???</text:title>)</text:p>
        </style:region-left>
        <style:region-right>
          <text:p><text:date style:data-style-name="N2" text:date-value="2009-10-31">31/10/2009</text:date>,<text:time>18:09:40</text:time></text:p>
        </style:region-right>
      </style:header>
      <style:header-left style:display="false"/>
      <style:footer>
        <text:p>Page<text:page-number>1</text:page-number>/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26-08-25T05:25:25</meta:creation-date>
    <meta:generator>ods générator</meta:generator>
    <dc:date>2026-08-25T05:25:25</dc:date>
    <meta:editing-duration>PT1S</meta:editing-duration>
    <meta:editing-cycles>1</meta:editing-cycles>
    <meta:document-statistic meta:table-count="1" meta:cell-count="4" meta:object-count="0"/>
  </office:meta>
</office:document-meta>
</file>