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xml-odf-interop:xmlns:field:1.0" xmlns:formx="urn:openoffice:names:experimental:ooxml-odf-interop:xmlns:form:1.0" office:version="1.2">
  <office:scripts/>
  <office:font-face-decls>
    <style:font-face style:name="Nimbus Sans L" svg:font-family="'Nimbus Sans L'" style:font-family-generic="swiss" style:font-pitch="variable"/>
    <style:font-face style:name="Bitstream Vera Sans" svg:font-family="'Bitstream Vera Sans'" style:font-family-generic="system" style:font-pitch="variable"/>
  </office:font-face-decls>
  <office:automatic-styles>
    <style:style style:name="co1" style:family="table-column">
      <style:table-column-properties fo:break-before="auto" style:use-optimal-column-width="false" style:column-width="2.267cm"/>
    </style:style>
    <style:style style:name="ta1" style:family="table" style:master-page-name="Default">
      <style:table-properties table:display="true" style:writing-mode="lr-tb"/>
    </style:style>
    <style:style style:name="ro1" style:family="table-row">
      <style:table-row-properties style:row-height="0.52cm" fo:break-before="auto" style:use-optimal-row-height="true"/>
    </style:style>
    <style:style style:name="ce1" style:family="table-cell" style:parent-style-name="Default">
      <style:table-cell-properties style:text-align-source="fix" style:repeat-content="false"/>
    </style:style>
    <style:style style:name="odsStyleTableColumn-4c848f557461c3a21cc70431d4443b4f" style:family="table-column">
      <style:table-column-properties fo:break-before="auto" style:use-optimal-column-width="false" style:column-width="1cm"/>
    </style:style>
    <style:style style:name="odsStyleTableColumn-1ecdb91c0da162c849aba5a265d67bd6" style:family="table-column">
      <style:table-column-properties fo:break-before="auto" style:use-optimal-column-width="false" style:column-width="2cm"/>
    </style:style>
    <style:style style:name="odsStyleTableCell-e1b3052e8b8399dc515e5e2d4b970be4" style:family="table-cell" style:parent-style-name="Default">
      <style:table-cell-properties style:text-align-source="fix" style:repeat-content="false" fo:background-color="#003366"/>
      <style:paragraph-properties fo:text-align="center" fo:margin-left="0cm"/>
      <style:text-properties fo:color="#ffffff" fo:font-weight="bold" style:font-weight-asian="bold" style:font-weight-complex="bold" fo:font-size="18pt" style:font-size-asian="18pt" style:font-size-complex="18pt"/>
    </style:style>
    <style:style style:name="odsStyleTableCell-84c22d0273e75a79fc9fe827171eacd1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 fo:font-size="12pt" style:font-size-asian="12pt" style:font-size-complex="12pt"/>
    </style:style>
    <style:style style:name="odsStyleTableCell-4fe47965d6c52667a4ac518ff71ce4f1" style:family="table-cell" style:parent-style-name="Default">
      <style:table-cell-properties style:text-align-source="fix" style:repeat-content="false" fo:background-color="#788088" fo:border="0.05cm solid #000000"/>
      <style:paragraph-properties fo:text-align="center" fo:margin-left="0cm"/>
      <style:text-properties fo:color="#ffffff" fo:font-weight="bold" style:font-weight-asian="bold" style:font-weight-complex="bold" fo:font-size="8" style:font-size-asian="8" style:font-size-complex="8"/>
    </style:style>
    <style:style style:name="odsStyleTableCell-8379c64a37fb99d334581fd6e13e977e" style:family="table-cell" style:parent-style-name="Default">
      <style:table-cell-properties style:text-align-source="fix" style:repeat-content="false" fo:border="0.05cm solid #000000"/>
      <style:text-properties fo:font-size="8" style:font-size-asian="8" style:font-size-complex="8"/>
    </style:style>
    <style:style style:name="odsStyleTableCell-3af639a972d00356245fe1e5c25fd93e" style:family="table-cell" style:parent-style-name="Default">
      <style:table-cell-properties style:text-align-source="fix" style:repeat-content="false" fo:border="0.05cm solid #000000"/>
      <style:paragraph-properties fo:text-align="end" fo:margin-left="0cm"/>
      <style:text-properties fo:font-size="8" style:font-size-asian="8" style:font-size-complex="8"/>
    </style:style>
    <style:style style:name="odsStyleTableCell-c78a6fface935b3a2ce5096dff3e28ed" style:family="table-cell" style:parent-style-name="Default">
      <style:table-cell-properties style:text-align-source="fix" style:repeat-content="false"/>
      <style:text-properties fo:color="#003366" fo:font-weight="bold" style:font-weight-asian="bold" style:font-weight-complex="bold" fo:font-size="8" style:font-size-asian="8" style:font-size-complex="8"/>
    </style:style>
  </office:automatic-styles>
  <office:body>
    <office:spreadsheet>
      <table:table table:name="COTIZACIONES OFICIALES" table:style-name="ta1" table:print="false">
        <table:table-column table:style-name="odsStyleTableColumn-4c848f557461c3a21cc70431d4443b4f" table:default-cell-style-name="Default"/>
        <table:table-column table:style-name="odsStyleTableColumn-1ecdb91c0da162c849aba5a265d67bd6" table:default-cell-style-name="Default"/>
        <table:table-column table:style-name="odsStyleTableColumn-1ecdb91c0da162c849aba5a265d67bd6" table:default-cell-style-name="Default"/>
        <table:table-column table:style-name="odsStyleTableColumn-1ecdb91c0da162c849aba5a265d67bd6" table:default-cell-style-name="Default"/>
        <table:table-column table:style-name="odsStyleTableColumn-1ecdb91c0da162c849aba5a265d67bd6" table:default-cell-style-name="Default"/>
        <table:table-column table:style-name="odsStyleTableColumn-1ecdb91c0da162c849aba5a265d67bd6" table:default-cell-style-name="Default"/>
        <table:table-column table:style-name="odsStyleTableColumn-1ecdb91c0da162c849aba5a265d67bd6" table:default-cell-style-name="Default"/>
        <table:table-column table:style-name="odsStyleTableColumn-1ecdb91c0da162c849aba5a265d67bd6" table:default-cell-style-name="Default"/>
        <table:table-column table:style-name="odsStyleTableColumn-1ecdb91c0da162c849aba5a265d67bd6" table:default-cell-style-name="Default"/>
        <table:table-column table:style-name="odsStyleTableColumn-1ecdb91c0da162c849aba5a265d67bd6" table:default-cell-style-name="Default"/>
        <table:table-column table:style-name="odsStyleTableColumn-1ecdb91c0da162c849aba5a265d67bd6" table:default-cell-style-name="Default"/>
        <table:table-column table:style-name="odsStyleTableColumn-1ecdb91c0da162c849aba5a265d67bd6" table:default-cell-style-name="Default"/>
        <table:table-column table:style-name="odsStyleTableColumn-1ecdb91c0da162c849aba5a265d67bd6" table:default-cell-style-name="Default"/>
        <table:table-column table:style-name="odsStyleTableColumn-1ecdb91c0da162c849aba5a265d67bd6" table:default-cell-style-name="Default"/>
        <table:table-row table:style-name="ro1">
          <table:table-cell table:style-name="odsStyleTableCell-e1b3052e8b8399dc515e5e2d4b970be4" table:number-columns-spanned="13" table:number-rows-spanned="1" office:value-type="string">
            <text:p>BANCO CENTRAL DE BOLIVIA</text:p>
          </table:table-cell>
          <table:covered-table-cell table:number-columns-repeated="12"/>
        </table:table-row>
        <table:table-row table:style-name="ro1">
          <table:table-cell/>
        </table:table-row>
        <table:table-row table:style-name="ro1">
          <table:table-cell table:style-name="odsStyleTableCell-84c22d0273e75a79fc9fe827171eacd1" table:number-columns-spanned="13" table:number-rows-spanned="1" office:value-type="string">
            <text:p>AÑO 2002</text:p>
          </table:table-cell>
          <table:covered-table-cell table:number-columns-repeated="12"/>
        </table:table-row>
        <table:table-row table:style-name="ro1">
          <table:table-cell table:style-name="odsStyleTableCell-84c22d0273e75a79fc9fe827171eacd1" table:number-columns-spanned="13" table:number-rows-spanned="1" office:value-type="string">
            <text:p>UNIDAD DE FOMENTO DE VIVIENDA (UFV)</text:p>
          </table:table-cell>
          <table:covered-table-cell table:number-columns-repeated="12"/>
        </table:table-row>
        <table:table-row table:style-name="ro1">
          <table:table-cell/>
        </table:table-row>
        <table:table-row table:style-name="ro1">
          <table:table-cell table:style-name="odsStyleTableCell-4fe47965d6c52667a4ac518ff71ce4f1" table:number-columns-spanned="1" table:number-rows-spanned="1" office:value-type="string">
            <text:p>DIAS</text:p>
          </table:table-cell>
          <table:table-cell table:style-name="odsStyleTableCell-4fe47965d6c52667a4ac518ff71ce4f1" table:number-columns-spanned="1" table:number-rows-spanned="1" office:value-type="string">
            <text:p>ENERO</text:p>
          </table:table-cell>
          <table:table-cell table:style-name="odsStyleTableCell-4fe47965d6c52667a4ac518ff71ce4f1" table:number-columns-spanned="1" table:number-rows-spanned="1" office:value-type="string">
            <text:p>FEBRERO</text:p>
          </table:table-cell>
          <table:table-cell table:style-name="odsStyleTableCell-4fe47965d6c52667a4ac518ff71ce4f1" table:number-columns-spanned="1" table:number-rows-spanned="1" office:value-type="string">
            <text:p>MARZO</text:p>
          </table:table-cell>
          <table:table-cell table:style-name="odsStyleTableCell-4fe47965d6c52667a4ac518ff71ce4f1" table:number-columns-spanned="1" table:number-rows-spanned="1" office:value-type="string">
            <text:p>ABRIL</text:p>
          </table:table-cell>
          <table:table-cell table:style-name="odsStyleTableCell-4fe47965d6c52667a4ac518ff71ce4f1" table:number-columns-spanned="1" table:number-rows-spanned="1" office:value-type="string">
            <text:p>MAYO</text:p>
          </table:table-cell>
          <table:table-cell table:style-name="odsStyleTableCell-4fe47965d6c52667a4ac518ff71ce4f1" table:number-columns-spanned="1" table:number-rows-spanned="1" office:value-type="string">
            <text:p>JUNIO</text:p>
          </table:table-cell>
          <table:table-cell table:style-name="odsStyleTableCell-4fe47965d6c52667a4ac518ff71ce4f1" table:number-columns-spanned="1" table:number-rows-spanned="1" office:value-type="string">
            <text:p>JULIO</text:p>
          </table:table-cell>
          <table:table-cell table:style-name="odsStyleTableCell-4fe47965d6c52667a4ac518ff71ce4f1" table:number-columns-spanned="1" table:number-rows-spanned="1" office:value-type="string">
            <text:p>AGOSTO</text:p>
          </table:table-cell>
          <table:table-cell table:style-name="odsStyleTableCell-4fe47965d6c52667a4ac518ff71ce4f1" table:number-columns-spanned="1" table:number-rows-spanned="1" office:value-type="string">
            <text:p>SEPTIEMBRE</text:p>
          </table:table-cell>
          <table:table-cell table:style-name="odsStyleTableCell-4fe47965d6c52667a4ac518ff71ce4f1" table:number-columns-spanned="1" table:number-rows-spanned="1" office:value-type="string">
            <text:p>OCTUBRE</text:p>
          </table:table-cell>
          <table:table-cell table:style-name="odsStyleTableCell-4fe47965d6c52667a4ac518ff71ce4f1" table:number-columns-spanned="1" table:number-rows-spanned="1" office:value-type="string">
            <text:p>NOVIEMBRE</text:p>
          </table:table-cell>
          <table:table-cell table:style-name="odsStyleTableCell-4fe47965d6c52667a4ac518ff71ce4f1" table:number-columns-spanned="1" table:number-rows-spanned="1" office:value-type="string">
            <text:p>DICIEMBRE</text:p>
          </table:table-cell>
        </table:table-row>
        <table:table-row table:style-name="ro1">
          <table:table-cell table:style-name="odsStyleTableCell-8379c64a37fb99d334581fd6e13e977e" office:value-type="string">
            <text:p>1</text:p>
          </table:table-cell>
          <table:table-cell table:style-name="odsStyleTableCell-3af639a972d00356245fe1e5c25fd93e" office:value-type="string">
            <text:p>↑ 1,00072</text:p>
          </table:table-cell>
          <table:table-cell table:style-name="odsStyleTableCell-3af639a972d00356245fe1e5c25fd93e" office:value-type="string">
            <text:p>↑ 1,00151</text:p>
          </table:table-cell>
          <table:table-cell table:style-name="odsStyleTableCell-3af639a972d00356245fe1e5c25fd93e" office:value-type="string">
            <text:p>↑ 1,00212</text:p>
          </table:table-cell>
          <table:table-cell table:style-name="odsStyleTableCell-3af639a972d00356245fe1e5c25fd93e" office:value-type="string">
            <text:p>↑ 1,00287</text:p>
          </table:table-cell>
          <table:table-cell table:style-name="odsStyleTableCell-3af639a972d00356245fe1e5c25fd93e" office:value-type="string">
            <text:p>↑ 1,00359</text:p>
          </table:table-cell>
          <table:table-cell table:style-name="odsStyleTableCell-3af639a972d00356245fe1e5c25fd93e" office:value-type="string">
            <text:p>↑ 1,00412</text:p>
          </table:table-cell>
          <table:table-cell table:style-name="odsStyleTableCell-3af639a972d00356245fe1e5c25fd93e" office:value-type="string">
            <text:p>↑ 1,00478</text:p>
          </table:table-cell>
          <table:table-cell table:style-name="odsStyleTableCell-3af639a972d00356245fe1e5c25fd93e" office:value-type="string">
            <text:p>↑ 1,00504</text:p>
          </table:table-cell>
          <table:table-cell table:style-name="odsStyleTableCell-3af639a972d00356245fe1e5c25fd93e" office:value-type="string">
            <text:p>↑ 1,00466</text:p>
          </table:table-cell>
          <table:table-cell table:style-name="odsStyleTableCell-3af639a972d00356245fe1e5c25fd93e" office:value-type="string">
            <text:p>↑ 1,00479</text:p>
          </table:table-cell>
          <table:table-cell table:style-name="odsStyleTableCell-3af639a972d00356245fe1e5c25fd93e" office:value-type="string">
            <text:p>↑ 1,00555</text:p>
          </table:table-cell>
          <table:table-cell table:style-name="odsStyleTableCell-3af639a972d00356245fe1e5c25fd93e" office:value-type="string">
            <text:p>↑ 1,00673</text:p>
          </table:table-cell>
        </table:table-row>
        <table:table-row table:style-name="ro1">
          <table:table-cell table:style-name="odsStyleTableCell-8379c64a37fb99d334581fd6e13e977e" office:value-type="string">
            <text:p>2</text:p>
          </table:table-cell>
          <table:table-cell table:style-name="odsStyleTableCell-3af639a972d00356245fe1e5c25fd93e" office:value-type="string">
            <text:p>↑ 1,00075</text:p>
          </table:table-cell>
          <table:table-cell table:style-name="odsStyleTableCell-3af639a972d00356245fe1e5c25fd93e" office:value-type="string">
            <text:p>↑ 1,00154</text:p>
          </table:table-cell>
          <table:table-cell table:style-name="odsStyleTableCell-3af639a972d00356245fe1e5c25fd93e" office:value-type="string">
            <text:p>↑ 1,00214</text:p>
          </table:table-cell>
          <table:table-cell table:style-name="odsStyleTableCell-3af639a972d00356245fe1e5c25fd93e" office:value-type="string">
            <text:p>↑ 1,00289</text:p>
          </table:table-cell>
          <table:table-cell table:style-name="odsStyleTableCell-3af639a972d00356245fe1e5c25fd93e" office:value-type="string">
            <text:p>↑ 1,00361</text:p>
          </table:table-cell>
          <table:table-cell table:style-name="odsStyleTableCell-3af639a972d00356245fe1e5c25fd93e" office:value-type="string">
            <text:p>↑ 1,00414</text:p>
          </table:table-cell>
          <table:table-cell table:style-name="odsStyleTableCell-3af639a972d00356245fe1e5c25fd93e" office:value-type="string">
            <text:p>↑ 1,00480</text:p>
          </table:table-cell>
          <table:table-cell table:style-name="odsStyleTableCell-3af639a972d00356245fe1e5c25fd93e" office:value-type="string">
            <text:p>= 1,00504</text:p>
          </table:table-cell>
          <table:table-cell table:style-name="odsStyleTableCell-3af639a972d00356245fe1e5c25fd93e" office:value-type="string">
            <text:p>↓ 1,00464</text:p>
          </table:table-cell>
          <table:table-cell table:style-name="odsStyleTableCell-3af639a972d00356245fe1e5c25fd93e" office:value-type="string">
            <text:p>↑ 1,00480</text:p>
          </table:table-cell>
          <table:table-cell table:style-name="odsStyleTableCell-3af639a972d00356245fe1e5c25fd93e" office:value-type="string">
            <text:p>↑ 1,00558</text:p>
          </table:table-cell>
          <table:table-cell table:style-name="odsStyleTableCell-3af639a972d00356245fe1e5c25fd93e" office:value-type="string">
            <text:p>↑ 1,00677</text:p>
          </table:table-cell>
        </table:table-row>
        <table:table-row table:style-name="ro1">
          <table:table-cell table:style-name="odsStyleTableCell-8379c64a37fb99d334581fd6e13e977e" office:value-type="string">
            <text:p>3</text:p>
          </table:table-cell>
          <table:table-cell table:style-name="odsStyleTableCell-3af639a972d00356245fe1e5c25fd93e" office:value-type="string">
            <text:p>↑ 1,00078</text:p>
          </table:table-cell>
          <table:table-cell table:style-name="odsStyleTableCell-3af639a972d00356245fe1e5c25fd93e" office:value-type="string">
            <text:p>↑ 1,00157</text:p>
          </table:table-cell>
          <table:table-cell table:style-name="odsStyleTableCell-3af639a972d00356245fe1e5c25fd93e" office:value-type="string">
            <text:p>↑ 1,00216</text:p>
          </table:table-cell>
          <table:table-cell table:style-name="odsStyleTableCell-3af639a972d00356245fe1e5c25fd93e" office:value-type="string">
            <text:p>↑ 1,00292</text:p>
          </table:table-cell>
          <table:table-cell table:style-name="odsStyleTableCell-3af639a972d00356245fe1e5c25fd93e" office:value-type="string">
            <text:p>↑ 1,00363</text:p>
          </table:table-cell>
          <table:table-cell table:style-name="odsStyleTableCell-3af639a972d00356245fe1e5c25fd93e" office:value-type="string">
            <text:p>↑ 1,00416</text:p>
          </table:table-cell>
          <table:table-cell table:style-name="odsStyleTableCell-3af639a972d00356245fe1e5c25fd93e" office:value-type="string">
            <text:p>↑ 1,00483</text:p>
          </table:table-cell>
          <table:table-cell table:style-name="odsStyleTableCell-3af639a972d00356245fe1e5c25fd93e" office:value-type="string">
            <text:p>↑ 1,00505</text:p>
          </table:table-cell>
          <table:table-cell table:style-name="odsStyleTableCell-3af639a972d00356245fe1e5c25fd93e" office:value-type="string">
            <text:p>↓ 1,00463</text:p>
          </table:table-cell>
          <table:table-cell table:style-name="odsStyleTableCell-3af639a972d00356245fe1e5c25fd93e" office:value-type="string">
            <text:p>= 1,00480</text:p>
          </table:table-cell>
          <table:table-cell table:style-name="odsStyleTableCell-3af639a972d00356245fe1e5c25fd93e" office:value-type="string">
            <text:p>↑ 1,00561</text:p>
          </table:table-cell>
          <table:table-cell table:style-name="odsStyleTableCell-3af639a972d00356245fe1e5c25fd93e" office:value-type="string">
            <text:p>↑ 1,00681</text:p>
          </table:table-cell>
        </table:table-row>
        <table:table-row table:style-name="ro1">
          <table:table-cell table:style-name="odsStyleTableCell-8379c64a37fb99d334581fd6e13e977e" office:value-type="string">
            <text:p>4</text:p>
          </table:table-cell>
          <table:table-cell table:style-name="odsStyleTableCell-3af639a972d00356245fe1e5c25fd93e" office:value-type="string">
            <text:p>↑ 1,00081</text:p>
          </table:table-cell>
          <table:table-cell table:style-name="odsStyleTableCell-3af639a972d00356245fe1e5c25fd93e" office:value-type="string">
            <text:p>↑ 1,00160</text:p>
          </table:table-cell>
          <table:table-cell table:style-name="odsStyleTableCell-3af639a972d00356245fe1e5c25fd93e" office:value-type="string">
            <text:p>↑ 1,00218</text:p>
          </table:table-cell>
          <table:table-cell table:style-name="odsStyleTableCell-3af639a972d00356245fe1e5c25fd93e" office:value-type="string">
            <text:p>↑ 1,00294</text:p>
          </table:table-cell>
          <table:table-cell table:style-name="odsStyleTableCell-3af639a972d00356245fe1e5c25fd93e" office:value-type="string">
            <text:p>↑ 1,00366</text:p>
          </table:table-cell>
          <table:table-cell table:style-name="odsStyleTableCell-3af639a972d00356245fe1e5c25fd93e" office:value-type="string">
            <text:p>↑ 1,00417</text:p>
          </table:table-cell>
          <table:table-cell table:style-name="odsStyleTableCell-3af639a972d00356245fe1e5c25fd93e" office:value-type="string">
            <text:p>↑ 1,00485</text:p>
          </table:table-cell>
          <table:table-cell table:style-name="odsStyleTableCell-3af639a972d00356245fe1e5c25fd93e" office:value-type="string">
            <text:p>= 1,00505</text:p>
          </table:table-cell>
          <table:table-cell table:style-name="odsStyleTableCell-3af639a972d00356245fe1e5c25fd93e" office:value-type="string">
            <text:p>↓ 1,00461</text:p>
          </table:table-cell>
          <table:table-cell table:style-name="odsStyleTableCell-3af639a972d00356245fe1e5c25fd93e" office:value-type="string">
            <text:p>↑ 1,00481</text:p>
          </table:table-cell>
          <table:table-cell table:style-name="odsStyleTableCell-3af639a972d00356245fe1e5c25fd93e" office:value-type="string">
            <text:p>↑ 1,00563</text:p>
          </table:table-cell>
          <table:table-cell table:style-name="odsStyleTableCell-3af639a972d00356245fe1e5c25fd93e" office:value-type="string">
            <text:p>↑ 1,00685</text:p>
          </table:table-cell>
        </table:table-row>
        <table:table-row table:style-name="ro1">
          <table:table-cell table:style-name="odsStyleTableCell-8379c64a37fb99d334581fd6e13e977e" office:value-type="string">
            <text:p>5</text:p>
          </table:table-cell>
          <table:table-cell table:style-name="odsStyleTableCell-3af639a972d00356245fe1e5c25fd93e" office:value-type="string">
            <text:p>↑ 1,00084</text:p>
          </table:table-cell>
          <table:table-cell table:style-name="odsStyleTableCell-3af639a972d00356245fe1e5c25fd93e" office:value-type="string">
            <text:p>↑ 1,00162</text:p>
          </table:table-cell>
          <table:table-cell table:style-name="odsStyleTableCell-3af639a972d00356245fe1e5c25fd93e" office:value-type="string">
            <text:p>↑ 1,00220</text:p>
          </table:table-cell>
          <table:table-cell table:style-name="odsStyleTableCell-3af639a972d00356245fe1e5c25fd93e" office:value-type="string">
            <text:p>↑ 1,00297</text:p>
          </table:table-cell>
          <table:table-cell table:style-name="odsStyleTableCell-3af639a972d00356245fe1e5c25fd93e" office:value-type="string">
            <text:p>↑ 1,00368</text:p>
          </table:table-cell>
          <table:table-cell table:style-name="odsStyleTableCell-3af639a972d00356245fe1e5c25fd93e" office:value-type="string">
            <text:p>↑ 1,00419</text:p>
          </table:table-cell>
          <table:table-cell table:style-name="odsStyleTableCell-3af639a972d00356245fe1e5c25fd93e" office:value-type="string">
            <text:p>↑ 1,00487</text:p>
          </table:table-cell>
          <table:table-cell table:style-name="odsStyleTableCell-3af639a972d00356245fe1e5c25fd93e" office:value-type="string">
            <text:p>↑ 1,00506</text:p>
          </table:table-cell>
          <table:table-cell table:style-name="odsStyleTableCell-3af639a972d00356245fe1e5c25fd93e" office:value-type="string">
            <text:p>↓ 1,00459</text:p>
          </table:table-cell>
          <table:table-cell table:style-name="odsStyleTableCell-3af639a972d00356245fe1e5c25fd93e" office:value-type="string">
            <text:p>↑ 1,00482</text:p>
          </table:table-cell>
          <table:table-cell table:style-name="odsStyleTableCell-3af639a972d00356245fe1e5c25fd93e" office:value-type="string">
            <text:p>↑ 1,00566</text:p>
          </table:table-cell>
          <table:table-cell table:style-name="odsStyleTableCell-3af639a972d00356245fe1e5c25fd93e" office:value-type="string">
            <text:p>↑ 1,00689</text:p>
          </table:table-cell>
        </table:table-row>
        <table:table-row table:style-name="ro1">
          <table:table-cell table:style-name="odsStyleTableCell-8379c64a37fb99d334581fd6e13e977e" office:value-type="string">
            <text:p>6</text:p>
          </table:table-cell>
          <table:table-cell table:style-name="odsStyleTableCell-3af639a972d00356245fe1e5c25fd93e" office:value-type="string">
            <text:p>↑ 1,00087</text:p>
          </table:table-cell>
          <table:table-cell table:style-name="odsStyleTableCell-3af639a972d00356245fe1e5c25fd93e" office:value-type="string">
            <text:p>↑ 1,00165</text:p>
          </table:table-cell>
          <table:table-cell table:style-name="odsStyleTableCell-3af639a972d00356245fe1e5c25fd93e" office:value-type="string">
            <text:p>↑ 1,00221</text:p>
          </table:table-cell>
          <table:table-cell table:style-name="odsStyleTableCell-3af639a972d00356245fe1e5c25fd93e" office:value-type="string">
            <text:p>↑ 1,00300</text:p>
          </table:table-cell>
          <table:table-cell table:style-name="odsStyleTableCell-3af639a972d00356245fe1e5c25fd93e" office:value-type="string">
            <text:p>↑ 1,00370</text:p>
          </table:table-cell>
          <table:table-cell table:style-name="odsStyleTableCell-3af639a972d00356245fe1e5c25fd93e" office:value-type="string">
            <text:p>↑ 1,00421</text:p>
          </table:table-cell>
          <table:table-cell table:style-name="odsStyleTableCell-3af639a972d00356245fe1e5c25fd93e" office:value-type="string">
            <text:p>↑ 1,00489</text:p>
          </table:table-cell>
          <table:table-cell table:style-name="odsStyleTableCell-3af639a972d00356245fe1e5c25fd93e" office:value-type="string">
            <text:p>= 1,00506</text:p>
          </table:table-cell>
          <table:table-cell table:style-name="odsStyleTableCell-3af639a972d00356245fe1e5c25fd93e" office:value-type="string">
            <text:p>↓ 1,00458</text:p>
          </table:table-cell>
          <table:table-cell table:style-name="odsStyleTableCell-3af639a972d00356245fe1e5c25fd93e" office:value-type="string">
            <text:p>↑ 1,00483</text:p>
          </table:table-cell>
          <table:table-cell table:style-name="odsStyleTableCell-3af639a972d00356245fe1e5c25fd93e" office:value-type="string">
            <text:p>↑ 1,00569</text:p>
          </table:table-cell>
          <table:table-cell table:style-name="odsStyleTableCell-3af639a972d00356245fe1e5c25fd93e" office:value-type="string">
            <text:p>↑ 1,00693</text:p>
          </table:table-cell>
        </table:table-row>
        <table:table-row table:style-name="ro1">
          <table:table-cell table:style-name="odsStyleTableCell-8379c64a37fb99d334581fd6e13e977e" office:value-type="string">
            <text:p>7</text:p>
          </table:table-cell>
          <table:table-cell table:style-name="odsStyleTableCell-3af639a972d00356245fe1e5c25fd93e" office:value-type="string">
            <text:p>↑ 1,00089</text:p>
          </table:table-cell>
          <table:table-cell table:style-name="odsStyleTableCell-3af639a972d00356245fe1e5c25fd93e" office:value-type="string">
            <text:p>↑ 1,00167</text:p>
          </table:table-cell>
          <table:table-cell table:style-name="odsStyleTableCell-3af639a972d00356245fe1e5c25fd93e" office:value-type="string">
            <text:p>↑ 1,00224</text:p>
          </table:table-cell>
          <table:table-cell table:style-name="odsStyleTableCell-3af639a972d00356245fe1e5c25fd93e" office:value-type="string">
            <text:p>↑ 1,00302</text:p>
          </table:table-cell>
          <table:table-cell table:style-name="odsStyleTableCell-3af639a972d00356245fe1e5c25fd93e" office:value-type="string">
            <text:p>↑ 1,00372</text:p>
          </table:table-cell>
          <table:table-cell table:style-name="odsStyleTableCell-3af639a972d00356245fe1e5c25fd93e" office:value-type="string">
            <text:p>↑ 1,00423</text:p>
          </table:table-cell>
          <table:table-cell table:style-name="odsStyleTableCell-3af639a972d00356245fe1e5c25fd93e" office:value-type="string">
            <text:p>↑ 1,00490</text:p>
          </table:table-cell>
          <table:table-cell table:style-name="odsStyleTableCell-3af639a972d00356245fe1e5c25fd93e" office:value-type="string">
            <text:p>↓ 1,00505</text:p>
          </table:table-cell>
          <table:table-cell table:style-name="odsStyleTableCell-3af639a972d00356245fe1e5c25fd93e" office:value-type="string">
            <text:p>↑ 1,00459</text:p>
          </table:table-cell>
          <table:table-cell table:style-name="odsStyleTableCell-3af639a972d00356245fe1e5c25fd93e" office:value-type="string">
            <text:p>↑ 1,00486</text:p>
          </table:table-cell>
          <table:table-cell table:style-name="odsStyleTableCell-3af639a972d00356245fe1e5c25fd93e" office:value-type="string">
            <text:p>↑ 1,00573</text:p>
          </table:table-cell>
          <table:table-cell table:style-name="odsStyleTableCell-3af639a972d00356245fe1e5c25fd93e" office:value-type="string">
            <text:p>↑ 1,00699</text:p>
          </table:table-cell>
        </table:table-row>
        <table:table-row table:style-name="ro1">
          <table:table-cell table:style-name="odsStyleTableCell-8379c64a37fb99d334581fd6e13e977e" office:value-type="string">
            <text:p>8</text:p>
          </table:table-cell>
          <table:table-cell table:style-name="odsStyleTableCell-3af639a972d00356245fe1e5c25fd93e" office:value-type="string">
            <text:p>↑ 1,00092</text:p>
          </table:table-cell>
          <table:table-cell table:style-name="odsStyleTableCell-3af639a972d00356245fe1e5c25fd93e" office:value-type="string">
            <text:p>↑ 1,00169</text:p>
          </table:table-cell>
          <table:table-cell table:style-name="odsStyleTableCell-3af639a972d00356245fe1e5c25fd93e" office:value-type="string">
            <text:p>↑ 1,00226</text:p>
          </table:table-cell>
          <table:table-cell table:style-name="odsStyleTableCell-3af639a972d00356245fe1e5c25fd93e" office:value-type="string">
            <text:p>↑ 1,00304</text:p>
          </table:table-cell>
          <table:table-cell table:style-name="odsStyleTableCell-3af639a972d00356245fe1e5c25fd93e" office:value-type="string">
            <text:p>↑ 1,00373</text:p>
          </table:table-cell>
          <table:table-cell table:style-name="odsStyleTableCell-3af639a972d00356245fe1e5c25fd93e" office:value-type="string">
            <text:p>↑ 1,00425</text:p>
          </table:table-cell>
          <table:table-cell table:style-name="odsStyleTableCell-3af639a972d00356245fe1e5c25fd93e" office:value-type="string">
            <text:p>= 1,00490</text:p>
          </table:table-cell>
          <table:table-cell table:style-name="odsStyleTableCell-3af639a972d00356245fe1e5c25fd93e" office:value-type="string">
            <text:p>↓ 1,00503</text:p>
          </table:table-cell>
          <table:table-cell table:style-name="odsStyleTableCell-3af639a972d00356245fe1e5c25fd93e" office:value-type="string">
            <text:p>= 1,00459</text:p>
          </table:table-cell>
          <table:table-cell table:style-name="odsStyleTableCell-3af639a972d00356245fe1e5c25fd93e" office:value-type="string">
            <text:p>↑ 1,00488</text:p>
          </table:table-cell>
          <table:table-cell table:style-name="odsStyleTableCell-3af639a972d00356245fe1e5c25fd93e" office:value-type="string">
            <text:p>↑ 1,00577</text:p>
          </table:table-cell>
          <table:table-cell table:style-name="odsStyleTableCell-3af639a972d00356245fe1e5c25fd93e" office:value-type="string">
            <text:p>↑ 1,00705</text:p>
          </table:table-cell>
        </table:table-row>
        <table:table-row table:style-name="ro1">
          <table:table-cell table:style-name="odsStyleTableCell-8379c64a37fb99d334581fd6e13e977e" office:value-type="string">
            <text:p>9</text:p>
          </table:table-cell>
          <table:table-cell table:style-name="odsStyleTableCell-3af639a972d00356245fe1e5c25fd93e" office:value-type="string">
            <text:p>↑ 1,00094</text:p>
          </table:table-cell>
          <table:table-cell table:style-name="odsStyleTableCell-3af639a972d00356245fe1e5c25fd93e" office:value-type="string">
            <text:p>↑ 1,00171</text:p>
          </table:table-cell>
          <table:table-cell table:style-name="odsStyleTableCell-3af639a972d00356245fe1e5c25fd93e" office:value-type="string">
            <text:p>↑ 1,00229</text:p>
          </table:table-cell>
          <table:table-cell table:style-name="odsStyleTableCell-3af639a972d00356245fe1e5c25fd93e" office:value-type="string">
            <text:p>↑ 1,00307</text:p>
          </table:table-cell>
          <table:table-cell table:style-name="odsStyleTableCell-3af639a972d00356245fe1e5c25fd93e" office:value-type="string">
            <text:p>↑ 1,00375</text:p>
          </table:table-cell>
          <table:table-cell table:style-name="odsStyleTableCell-3af639a972d00356245fe1e5c25fd93e" office:value-type="string">
            <text:p>↑ 1,00428</text:p>
          </table:table-cell>
          <table:table-cell table:style-name="odsStyleTableCell-3af639a972d00356245fe1e5c25fd93e" office:value-type="string">
            <text:p>↑ 1,00491</text:p>
          </table:table-cell>
          <table:table-cell table:style-name="odsStyleTableCell-3af639a972d00356245fe1e5c25fd93e" office:value-type="string">
            <text:p>↓ 1,00502</text:p>
          </table:table-cell>
          <table:table-cell table:style-name="odsStyleTableCell-3af639a972d00356245fe1e5c25fd93e" office:value-type="string">
            <text:p>↑ 1,00460</text:p>
          </table:table-cell>
          <table:table-cell table:style-name="odsStyleTableCell-3af639a972d00356245fe1e5c25fd93e" office:value-type="string">
            <text:p>↑ 1,00491</text:p>
          </table:table-cell>
          <table:table-cell table:style-name="odsStyleTableCell-3af639a972d00356245fe1e5c25fd93e" office:value-type="string">
            <text:p>↑ 1,00582</text:p>
          </table:table-cell>
          <table:table-cell table:style-name="odsStyleTableCell-3af639a972d00356245fe1e5c25fd93e" office:value-type="string">
            <text:p>↑ 1,00711</text:p>
          </table:table-cell>
        </table:table-row>
        <table:table-row table:style-name="ro1">
          <table:table-cell table:style-name="odsStyleTableCell-8379c64a37fb99d334581fd6e13e977e" office:value-type="string">
            <text:p>10</text:p>
          </table:table-cell>
          <table:table-cell table:style-name="odsStyleTableCell-3af639a972d00356245fe1e5c25fd93e" office:value-type="string">
            <text:p>↑ 1,00097</text:p>
          </table:table-cell>
          <table:table-cell table:style-name="odsStyleTableCell-3af639a972d00356245fe1e5c25fd93e" office:value-type="string">
            <text:p>↑ 1,00173</text:p>
          </table:table-cell>
          <table:table-cell table:style-name="odsStyleTableCell-3af639a972d00356245fe1e5c25fd93e" office:value-type="string">
            <text:p>↑ 1,00231</text:p>
          </table:table-cell>
          <table:table-cell table:style-name="odsStyleTableCell-3af639a972d00356245fe1e5c25fd93e" office:value-type="string">
            <text:p>↑ 1,00309</text:p>
          </table:table-cell>
          <table:table-cell table:style-name="odsStyleTableCell-3af639a972d00356245fe1e5c25fd93e" office:value-type="string">
            <text:p>↑ 1,00377</text:p>
          </table:table-cell>
          <table:table-cell table:style-name="odsStyleTableCell-3af639a972d00356245fe1e5c25fd93e" office:value-type="string">
            <text:p>↑ 1,00430</text:p>
          </table:table-cell>
          <table:table-cell table:style-name="odsStyleTableCell-3af639a972d00356245fe1e5c25fd93e" office:value-type="string">
            <text:p>= 1,00491</text:p>
          </table:table-cell>
          <table:table-cell table:style-name="odsStyleTableCell-3af639a972d00356245fe1e5c25fd93e" office:value-type="string">
            <text:p>↓ 1,00500</text:p>
          </table:table-cell>
          <table:table-cell table:style-name="odsStyleTableCell-3af639a972d00356245fe1e5c25fd93e" office:value-type="string">
            <text:p>↑ 1,00461</text:p>
          </table:table-cell>
          <table:table-cell table:style-name="odsStyleTableCell-3af639a972d00356245fe1e5c25fd93e" office:value-type="string">
            <text:p>↑ 1,00494</text:p>
          </table:table-cell>
          <table:table-cell table:style-name="odsStyleTableCell-3af639a972d00356245fe1e5c25fd93e" office:value-type="string">
            <text:p>↑ 1,00586</text:p>
          </table:table-cell>
          <table:table-cell table:style-name="odsStyleTableCell-3af639a972d00356245fe1e5c25fd93e" office:value-type="string">
            <text:p>↑ 1,00717</text:p>
          </table:table-cell>
        </table:table-row>
        <table:table-row table:style-name="ro1">
          <table:table-cell table:style-name="odsStyleTableCell-8379c64a37fb99d334581fd6e13e977e" office:value-type="string">
            <text:p>11</text:p>
          </table:table-cell>
          <table:table-cell table:style-name="odsStyleTableCell-3af639a972d00356245fe1e5c25fd93e" office:value-type="string">
            <text:p>↑ 1,00099</text:p>
          </table:table-cell>
          <table:table-cell table:style-name="odsStyleTableCell-3af639a972d00356245fe1e5c25fd93e" office:value-type="string">
            <text:p>↑ 1,00175</text:p>
          </table:table-cell>
          <table:table-cell table:style-name="odsStyleTableCell-3af639a972d00356245fe1e5c25fd93e" office:value-type="string">
            <text:p>↑ 1,00234</text:p>
          </table:table-cell>
          <table:table-cell table:style-name="odsStyleTableCell-3af639a972d00356245fe1e5c25fd93e" office:value-type="string">
            <text:p>↑ 1,00311</text:p>
          </table:table-cell>
          <table:table-cell table:style-name="odsStyleTableCell-3af639a972d00356245fe1e5c25fd93e" office:value-type="string">
            <text:p>↑ 1,00378</text:p>
          </table:table-cell>
          <table:table-cell table:style-name="odsStyleTableCell-3af639a972d00356245fe1e5c25fd93e" office:value-type="string">
            <text:p>↑ 1,00432</text:p>
          </table:table-cell>
          <table:table-cell table:style-name="odsStyleTableCell-3af639a972d00356245fe1e5c25fd93e" office:value-type="string">
            <text:p>↑ 1,00492</text:p>
          </table:table-cell>
          <table:table-cell table:style-name="odsStyleTableCell-3af639a972d00356245fe1e5c25fd93e" office:value-type="string">
            <text:p>↓ 1,00499</text:p>
          </table:table-cell>
          <table:table-cell table:style-name="odsStyleTableCell-3af639a972d00356245fe1e5c25fd93e" office:value-type="string">
            <text:p>↑ 1,00462</text:p>
          </table:table-cell>
          <table:table-cell table:style-name="odsStyleTableCell-3af639a972d00356245fe1e5c25fd93e" office:value-type="string">
            <text:p>↑ 1,00497</text:p>
          </table:table-cell>
          <table:table-cell table:style-name="odsStyleTableCell-3af639a972d00356245fe1e5c25fd93e" office:value-type="string">
            <text:p>↑ 1,00590</text:p>
          </table:table-cell>
          <table:table-cell table:style-name="odsStyleTableCell-3af639a972d00356245fe1e5c25fd93e" office:value-type="string">
            <text:p>↑ 1,00724</text:p>
          </table:table-cell>
        </table:table-row>
        <table:table-row table:style-name="ro1">
          <table:table-cell table:style-name="odsStyleTableCell-8379c64a37fb99d334581fd6e13e977e" office:value-type="string">
            <text:p>12</text:p>
          </table:table-cell>
          <table:table-cell table:style-name="odsStyleTableCell-3af639a972d00356245fe1e5c25fd93e" office:value-type="string">
            <text:p>↑ 1,00102</text:p>
          </table:table-cell>
          <table:table-cell table:style-name="odsStyleTableCell-3af639a972d00356245fe1e5c25fd93e" office:value-type="string">
            <text:p>↑ 1,00177</text:p>
          </table:table-cell>
          <table:table-cell table:style-name="odsStyleTableCell-3af639a972d00356245fe1e5c25fd93e" office:value-type="string">
            <text:p>↑ 1,00236</text:p>
          </table:table-cell>
          <table:table-cell table:style-name="odsStyleTableCell-3af639a972d00356245fe1e5c25fd93e" office:value-type="string">
            <text:p>↑ 1,00314</text:p>
          </table:table-cell>
          <table:table-cell table:style-name="odsStyleTableCell-3af639a972d00356245fe1e5c25fd93e" office:value-type="string">
            <text:p>↑ 1,00380</text:p>
          </table:table-cell>
          <table:table-cell table:style-name="odsStyleTableCell-3af639a972d00356245fe1e5c25fd93e" office:value-type="string">
            <text:p>↑ 1,00434</text:p>
          </table:table-cell>
          <table:table-cell table:style-name="odsStyleTableCell-3af639a972d00356245fe1e5c25fd93e" office:value-type="string">
            <text:p>↑ 1,00493</text:p>
          </table:table-cell>
          <table:table-cell table:style-name="odsStyleTableCell-3af639a972d00356245fe1e5c25fd93e" office:value-type="string">
            <text:p>↓ 1,00497</text:p>
          </table:table-cell>
          <table:table-cell table:style-name="odsStyleTableCell-3af639a972d00356245fe1e5c25fd93e" office:value-type="string">
            <text:p>↑ 1,00463</text:p>
          </table:table-cell>
          <table:table-cell table:style-name="odsStyleTableCell-3af639a972d00356245fe1e5c25fd93e" office:value-type="string">
            <text:p>↑ 1,00499</text:p>
          </table:table-cell>
          <table:table-cell table:style-name="odsStyleTableCell-3af639a972d00356245fe1e5c25fd93e" office:value-type="string">
            <text:p>↑ 1,00594</text:p>
          </table:table-cell>
          <table:table-cell table:style-name="odsStyleTableCell-3af639a972d00356245fe1e5c25fd93e" office:value-type="string">
            <text:p>↑ 1,00730</text:p>
          </table:table-cell>
        </table:table-row>
        <table:table-row table:style-name="ro1">
          <table:table-cell table:style-name="odsStyleTableCell-8379c64a37fb99d334581fd6e13e977e" office:value-type="string">
            <text:p>13</text:p>
          </table:table-cell>
          <table:table-cell table:style-name="odsStyleTableCell-3af639a972d00356245fe1e5c25fd93e" office:value-type="string">
            <text:p>↑ 1,00104</text:p>
          </table:table-cell>
          <table:table-cell table:style-name="odsStyleTableCell-3af639a972d00356245fe1e5c25fd93e" office:value-type="string">
            <text:p>↑ 1,00180</text:p>
          </table:table-cell>
          <table:table-cell table:style-name="odsStyleTableCell-3af639a972d00356245fe1e5c25fd93e" office:value-type="string">
            <text:p>↑ 1,00239</text:p>
          </table:table-cell>
          <table:table-cell table:style-name="odsStyleTableCell-3af639a972d00356245fe1e5c25fd93e" office:value-type="string">
            <text:p>↑ 1,00316</text:p>
          </table:table-cell>
          <table:table-cell table:style-name="odsStyleTableCell-3af639a972d00356245fe1e5c25fd93e" office:value-type="string">
            <text:p>↑ 1,00381</text:p>
          </table:table-cell>
          <table:table-cell table:style-name="odsStyleTableCell-3af639a972d00356245fe1e5c25fd93e" office:value-type="string">
            <text:p>↑ 1,00437</text:p>
          </table:table-cell>
          <table:table-cell table:style-name="odsStyleTableCell-3af639a972d00356245fe1e5c25fd93e" office:value-type="string">
            <text:p>= 1,00493</text:p>
          </table:table-cell>
          <table:table-cell table:style-name="odsStyleTableCell-3af639a972d00356245fe1e5c25fd93e" office:value-type="string">
            <text:p>↓ 1,00495</text:p>
          </table:table-cell>
          <table:table-cell table:style-name="odsStyleTableCell-3af639a972d00356245fe1e5c25fd93e" office:value-type="string">
            <text:p>↑ 1,00464</text:p>
          </table:table-cell>
          <table:table-cell table:style-name="odsStyleTableCell-3af639a972d00356245fe1e5c25fd93e" office:value-type="string">
            <text:p>↑ 1,00502</text:p>
          </table:table-cell>
          <table:table-cell table:style-name="odsStyleTableCell-3af639a972d00356245fe1e5c25fd93e" office:value-type="string">
            <text:p>↑ 1,00598</text:p>
          </table:table-cell>
          <table:table-cell table:style-name="odsStyleTableCell-3af639a972d00356245fe1e5c25fd93e" office:value-type="string">
            <text:p>↑ 1,00736</text:p>
          </table:table-cell>
        </table:table-row>
        <table:table-row table:style-name="ro1">
          <table:table-cell table:style-name="odsStyleTableCell-8379c64a37fb99d334581fd6e13e977e" office:value-type="string">
            <text:p>14</text:p>
          </table:table-cell>
          <table:table-cell table:style-name="odsStyleTableCell-3af639a972d00356245fe1e5c25fd93e" office:value-type="string">
            <text:p>↑ 1,00107</text:p>
          </table:table-cell>
          <table:table-cell table:style-name="odsStyleTableCell-3af639a972d00356245fe1e5c25fd93e" office:value-type="string">
            <text:p>↑ 1,00182</text:p>
          </table:table-cell>
          <table:table-cell table:style-name="odsStyleTableCell-3af639a972d00356245fe1e5c25fd93e" office:value-type="string">
            <text:p>↑ 1,00242</text:p>
          </table:table-cell>
          <table:table-cell table:style-name="odsStyleTableCell-3af639a972d00356245fe1e5c25fd93e" office:value-type="string">
            <text:p>↑ 1,00318</text:p>
          </table:table-cell>
          <table:table-cell table:style-name="odsStyleTableCell-3af639a972d00356245fe1e5c25fd93e" office:value-type="string">
            <text:p>↑ 1,00383</text:p>
          </table:table-cell>
          <table:table-cell table:style-name="odsStyleTableCell-3af639a972d00356245fe1e5c25fd93e" office:value-type="string">
            <text:p>↑ 1,00439</text:p>
          </table:table-cell>
          <table:table-cell table:style-name="odsStyleTableCell-3af639a972d00356245fe1e5c25fd93e" office:value-type="string">
            <text:p>↑ 1,00494</text:p>
          </table:table-cell>
          <table:table-cell table:style-name="odsStyleTableCell-3af639a972d00356245fe1e5c25fd93e" office:value-type="string">
            <text:p>↓ 1,00494</text:p>
          </table:table-cell>
          <table:table-cell table:style-name="odsStyleTableCell-3af639a972d00356245fe1e5c25fd93e" office:value-type="string">
            <text:p>= 1,00464</text:p>
          </table:table-cell>
          <table:table-cell table:style-name="odsStyleTableCell-3af639a972d00356245fe1e5c25fd93e" office:value-type="string">
            <text:p>↑ 1,00505</text:p>
          </table:table-cell>
          <table:table-cell table:style-name="odsStyleTableCell-3af639a972d00356245fe1e5c25fd93e" office:value-type="string">
            <text:p>↑ 1,00602</text:p>
          </table:table-cell>
          <table:table-cell table:style-name="odsStyleTableCell-3af639a972d00356245fe1e5c25fd93e" office:value-type="string">
            <text:p>↑ 1,00742</text:p>
          </table:table-cell>
        </table:table-row>
        <table:table-row table:style-name="ro1">
          <table:table-cell table:style-name="odsStyleTableCell-8379c64a37fb99d334581fd6e13e977e" office:value-type="string">
            <text:p>15</text:p>
          </table:table-cell>
          <table:table-cell table:style-name="odsStyleTableCell-3af639a972d00356245fe1e5c25fd93e" office:value-type="string">
            <text:p>↑ 1,00109</text:p>
          </table:table-cell>
          <table:table-cell table:style-name="odsStyleTableCell-3af639a972d00356245fe1e5c25fd93e" office:value-type="string">
            <text:p>↑ 1,00184</text:p>
          </table:table-cell>
          <table:table-cell table:style-name="odsStyleTableCell-3af639a972d00356245fe1e5c25fd93e" office:value-type="string">
            <text:p>↑ 1,00244</text:p>
          </table:table-cell>
          <table:table-cell table:style-name="odsStyleTableCell-3af639a972d00356245fe1e5c25fd93e" office:value-type="string">
            <text:p>↑ 1,00321</text:p>
          </table:table-cell>
          <table:table-cell table:style-name="odsStyleTableCell-3af639a972d00356245fe1e5c25fd93e" office:value-type="string">
            <text:p>↑ 1,00385</text:p>
          </table:table-cell>
          <table:table-cell table:style-name="odsStyleTableCell-3af639a972d00356245fe1e5c25fd93e" office:value-type="string">
            <text:p>↑ 1,00441</text:p>
          </table:table-cell>
          <table:table-cell table:style-name="odsStyleTableCell-3af639a972d00356245fe1e5c25fd93e" office:value-type="string">
            <text:p>= 1,00494</text:p>
          </table:table-cell>
          <table:table-cell table:style-name="odsStyleTableCell-3af639a972d00356245fe1e5c25fd93e" office:value-type="string">
            <text:p>↓ 1,00492</text:p>
          </table:table-cell>
          <table:table-cell table:style-name="odsStyleTableCell-3af639a972d00356245fe1e5c25fd93e" office:value-type="string">
            <text:p>↑ 1,00465</text:p>
          </table:table-cell>
          <table:table-cell table:style-name="odsStyleTableCell-3af639a972d00356245fe1e5c25fd93e" office:value-type="string">
            <text:p>↑ 1,00508</text:p>
          </table:table-cell>
          <table:table-cell table:style-name="odsStyleTableCell-3af639a972d00356245fe1e5c25fd93e" office:value-type="string">
            <text:p>↑ 1,00607</text:p>
          </table:table-cell>
          <table:table-cell table:style-name="odsStyleTableCell-3af639a972d00356245fe1e5c25fd93e" office:value-type="string">
            <text:p>↑ 1,00748</text:p>
          </table:table-cell>
        </table:table-row>
        <table:table-row table:style-name="ro1">
          <table:table-cell table:style-name="odsStyleTableCell-8379c64a37fb99d334581fd6e13e977e" office:value-type="string">
            <text:p>16</text:p>
          </table:table-cell>
          <table:table-cell table:style-name="odsStyleTableCell-3af639a972d00356245fe1e5c25fd93e" office:value-type="string">
            <text:p>↑ 1,00112</text:p>
          </table:table-cell>
          <table:table-cell table:style-name="odsStyleTableCell-3af639a972d00356245fe1e5c25fd93e" office:value-type="string">
            <text:p>↑ 1,00186</text:p>
          </table:table-cell>
          <table:table-cell table:style-name="odsStyleTableCell-3af639a972d00356245fe1e5c25fd93e" office:value-type="string">
            <text:p>↑ 1,00247</text:p>
          </table:table-cell>
          <table:table-cell table:style-name="odsStyleTableCell-3af639a972d00356245fe1e5c25fd93e" office:value-type="string">
            <text:p>↑ 1,00323</text:p>
          </table:table-cell>
          <table:table-cell table:style-name="odsStyleTableCell-3af639a972d00356245fe1e5c25fd93e" office:value-type="string">
            <text:p>↑ 1,00386</text:p>
          </table:table-cell>
          <table:table-cell table:style-name="odsStyleTableCell-3af639a972d00356245fe1e5c25fd93e" office:value-type="string">
            <text:p>↑ 1,00444</text:p>
          </table:table-cell>
          <table:table-cell table:style-name="odsStyleTableCell-3af639a972d00356245fe1e5c25fd93e" office:value-type="string">
            <text:p>↑ 1,00495</text:p>
          </table:table-cell>
          <table:table-cell table:style-name="odsStyleTableCell-3af639a972d00356245fe1e5c25fd93e" office:value-type="string">
            <text:p>↓ 1,00491</text:p>
          </table:table-cell>
          <table:table-cell table:style-name="odsStyleTableCell-3af639a972d00356245fe1e5c25fd93e" office:value-type="string">
            <text:p>↑ 1,00466</text:p>
          </table:table-cell>
          <table:table-cell table:style-name="odsStyleTableCell-3af639a972d00356245fe1e5c25fd93e" office:value-type="string">
            <text:p>↑ 1,00510</text:p>
          </table:table-cell>
          <table:table-cell table:style-name="odsStyleTableCell-3af639a972d00356245fe1e5c25fd93e" office:value-type="string">
            <text:p>↑ 1,00611</text:p>
          </table:table-cell>
          <table:table-cell table:style-name="odsStyleTableCell-3af639a972d00356245fe1e5c25fd93e" office:value-type="string">
            <text:p>↑ 1,00754</text:p>
          </table:table-cell>
        </table:table-row>
        <table:table-row table:style-name="ro1">
          <table:table-cell table:style-name="odsStyleTableCell-8379c64a37fb99d334581fd6e13e977e" office:value-type="string">
            <text:p>17</text:p>
          </table:table-cell>
          <table:table-cell table:style-name="odsStyleTableCell-3af639a972d00356245fe1e5c25fd93e" office:value-type="string">
            <text:p>↑ 1,00114</text:p>
          </table:table-cell>
          <table:table-cell table:style-name="odsStyleTableCell-3af639a972d00356245fe1e5c25fd93e" office:value-type="string">
            <text:p>↑ 1,00188</text:p>
          </table:table-cell>
          <table:table-cell table:style-name="odsStyleTableCell-3af639a972d00356245fe1e5c25fd93e" office:value-type="string">
            <text:p>↑ 1,00249</text:p>
          </table:table-cell>
          <table:table-cell table:style-name="odsStyleTableCell-3af639a972d00356245fe1e5c25fd93e" office:value-type="string">
            <text:p>↑ 1,00326</text:p>
          </table:table-cell>
          <table:table-cell table:style-name="odsStyleTableCell-3af639a972d00356245fe1e5c25fd93e" office:value-type="string">
            <text:p>↑ 1,00388</text:p>
          </table:table-cell>
          <table:table-cell table:style-name="odsStyleTableCell-3af639a972d00356245fe1e5c25fd93e" office:value-type="string">
            <text:p>↑ 1,00446</text:p>
          </table:table-cell>
          <table:table-cell table:style-name="odsStyleTableCell-3af639a972d00356245fe1e5c25fd93e" office:value-type="string">
            <text:p>= 1,00495</text:p>
          </table:table-cell>
          <table:table-cell table:style-name="odsStyleTableCell-3af639a972d00356245fe1e5c25fd93e" office:value-type="string">
            <text:p>↓ 1,00489</text:p>
          </table:table-cell>
          <table:table-cell table:style-name="odsStyleTableCell-3af639a972d00356245fe1e5c25fd93e" office:value-type="string">
            <text:p>↑ 1,00467</text:p>
          </table:table-cell>
          <table:table-cell table:style-name="odsStyleTableCell-3af639a972d00356245fe1e5c25fd93e" office:value-type="string">
            <text:p>↑ 1,00513</text:p>
          </table:table-cell>
          <table:table-cell table:style-name="odsStyleTableCell-3af639a972d00356245fe1e5c25fd93e" office:value-type="string">
            <text:p>↑ 1,00615</text:p>
          </table:table-cell>
          <table:table-cell table:style-name="odsStyleTableCell-3af639a972d00356245fe1e5c25fd93e" office:value-type="string">
            <text:p>↑ 1,00760</text:p>
          </table:table-cell>
        </table:table-row>
        <table:table-row table:style-name="ro1">
          <table:table-cell table:style-name="odsStyleTableCell-8379c64a37fb99d334581fd6e13e977e" office:value-type="string">
            <text:p>18</text:p>
          </table:table-cell>
          <table:table-cell table:style-name="odsStyleTableCell-3af639a972d00356245fe1e5c25fd93e" office:value-type="string">
            <text:p>↑ 1,00117</text:p>
          </table:table-cell>
          <table:table-cell table:style-name="odsStyleTableCell-3af639a972d00356245fe1e5c25fd93e" office:value-type="string">
            <text:p>↑ 1,00190</text:p>
          </table:table-cell>
          <table:table-cell table:style-name="odsStyleTableCell-3af639a972d00356245fe1e5c25fd93e" office:value-type="string">
            <text:p>↑ 1,00252</text:p>
          </table:table-cell>
          <table:table-cell table:style-name="odsStyleTableCell-3af639a972d00356245fe1e5c25fd93e" office:value-type="string">
            <text:p>↑ 1,00328</text:p>
          </table:table-cell>
          <table:table-cell table:style-name="odsStyleTableCell-3af639a972d00356245fe1e5c25fd93e" office:value-type="string">
            <text:p>↑ 1,00390</text:p>
          </table:table-cell>
          <table:table-cell table:style-name="odsStyleTableCell-3af639a972d00356245fe1e5c25fd93e" office:value-type="string">
            <text:p>↑ 1,00448</text:p>
          </table:table-cell>
          <table:table-cell table:style-name="odsStyleTableCell-3af639a972d00356245fe1e5c25fd93e" office:value-type="string">
            <text:p>↑ 1,00496</text:p>
          </table:table-cell>
          <table:table-cell table:style-name="odsStyleTableCell-3af639a972d00356245fe1e5c25fd93e" office:value-type="string">
            <text:p>↓ 1,00488</text:p>
          </table:table-cell>
          <table:table-cell table:style-name="odsStyleTableCell-3af639a972d00356245fe1e5c25fd93e" office:value-type="string">
            <text:p>↑ 1,00468</text:p>
          </table:table-cell>
          <table:table-cell table:style-name="odsStyleTableCell-3af639a972d00356245fe1e5c25fd93e" office:value-type="string">
            <text:p>↑ 1,00516</text:p>
          </table:table-cell>
          <table:table-cell table:style-name="odsStyleTableCell-3af639a972d00356245fe1e5c25fd93e" office:value-type="string">
            <text:p>↑ 1,00619</text:p>
          </table:table-cell>
          <table:table-cell table:style-name="odsStyleTableCell-3af639a972d00356245fe1e5c25fd93e" office:value-type="string">
            <text:p>↑ 1,00766</text:p>
          </table:table-cell>
        </table:table-row>
        <table:table-row table:style-name="ro1">
          <table:table-cell table:style-name="odsStyleTableCell-8379c64a37fb99d334581fd6e13e977e" office:value-type="string">
            <text:p>19</text:p>
          </table:table-cell>
          <table:table-cell table:style-name="odsStyleTableCell-3af639a972d00356245fe1e5c25fd93e" office:value-type="string">
            <text:p>↑ 1,00119</text:p>
          </table:table-cell>
          <table:table-cell table:style-name="odsStyleTableCell-3af639a972d00356245fe1e5c25fd93e" office:value-type="string">
            <text:p>↑ 1,00192</text:p>
          </table:table-cell>
          <table:table-cell table:style-name="odsStyleTableCell-3af639a972d00356245fe1e5c25fd93e" office:value-type="string">
            <text:p>↑ 1,00254</text:p>
          </table:table-cell>
          <table:table-cell table:style-name="odsStyleTableCell-3af639a972d00356245fe1e5c25fd93e" office:value-type="string">
            <text:p>↑ 1,00330</text:p>
          </table:table-cell>
          <table:table-cell table:style-name="odsStyleTableCell-3af639a972d00356245fe1e5c25fd93e" office:value-type="string">
            <text:p>↑ 1,00391</text:p>
          </table:table-cell>
          <table:table-cell table:style-name="odsStyleTableCell-3af639a972d00356245fe1e5c25fd93e" office:value-type="string">
            <text:p>↑ 1,00451</text:p>
          </table:table-cell>
          <table:table-cell table:style-name="odsStyleTableCell-3af639a972d00356245fe1e5c25fd93e" office:value-type="string">
            <text:p>= 1,00496</text:p>
          </table:table-cell>
          <table:table-cell table:style-name="odsStyleTableCell-3af639a972d00356245fe1e5c25fd93e" office:value-type="string">
            <text:p>↓ 1,00486</text:p>
          </table:table-cell>
          <table:table-cell table:style-name="odsStyleTableCell-3af639a972d00356245fe1e5c25fd93e" office:value-type="string">
            <text:p>↑ 1,00469</text:p>
          </table:table-cell>
          <table:table-cell table:style-name="odsStyleTableCell-3af639a972d00356245fe1e5c25fd93e" office:value-type="string">
            <text:p>↑ 1,00519</text:p>
          </table:table-cell>
          <table:table-cell table:style-name="odsStyleTableCell-3af639a972d00356245fe1e5c25fd93e" office:value-type="string">
            <text:p>↑ 1,00623</text:p>
          </table:table-cell>
          <table:table-cell table:style-name="odsStyleTableCell-3af639a972d00356245fe1e5c25fd93e" office:value-type="string">
            <text:p>↑ 1,00772</text:p>
          </table:table-cell>
        </table:table-row>
        <table:table-row table:style-name="ro1">
          <table:table-cell table:style-name="odsStyleTableCell-8379c64a37fb99d334581fd6e13e977e" office:value-type="string">
            <text:p>20</text:p>
          </table:table-cell>
          <table:table-cell table:style-name="odsStyleTableCell-3af639a972d00356245fe1e5c25fd93e" office:value-type="string">
            <text:p>↑ 1,00121</text:p>
          </table:table-cell>
          <table:table-cell table:style-name="odsStyleTableCell-3af639a972d00356245fe1e5c25fd93e" office:value-type="string">
            <text:p>↑ 1,00194</text:p>
          </table:table-cell>
          <table:table-cell table:style-name="odsStyleTableCell-3af639a972d00356245fe1e5c25fd93e" office:value-type="string">
            <text:p>↑ 1,00257</text:p>
          </table:table-cell>
          <table:table-cell table:style-name="odsStyleTableCell-3af639a972d00356245fe1e5c25fd93e" office:value-type="string">
            <text:p>↑ 1,00333</text:p>
          </table:table-cell>
          <table:table-cell table:style-name="odsStyleTableCell-3af639a972d00356245fe1e5c25fd93e" office:value-type="string">
            <text:p>↑ 1,00393</text:p>
          </table:table-cell>
          <table:table-cell table:style-name="odsStyleTableCell-3af639a972d00356245fe1e5c25fd93e" office:value-type="string">
            <text:p>↑ 1,00453</text:p>
          </table:table-cell>
          <table:table-cell table:style-name="odsStyleTableCell-3af639a972d00356245fe1e5c25fd93e" office:value-type="string">
            <text:p>↑ 1,00497</text:p>
          </table:table-cell>
          <table:table-cell table:style-name="odsStyleTableCell-3af639a972d00356245fe1e5c25fd93e" office:value-type="string">
            <text:p>↓ 1,00485</text:p>
          </table:table-cell>
          <table:table-cell table:style-name="odsStyleTableCell-3af639a972d00356245fe1e5c25fd93e" office:value-type="string">
            <text:p>= 1,00469</text:p>
          </table:table-cell>
          <table:table-cell table:style-name="odsStyleTableCell-3af639a972d00356245fe1e5c25fd93e" office:value-type="string">
            <text:p>↑ 1,00522</text:p>
          </table:table-cell>
          <table:table-cell table:style-name="odsStyleTableCell-3af639a972d00356245fe1e5c25fd93e" office:value-type="string">
            <text:p>↑ 1,00627</text:p>
          </table:table-cell>
          <table:table-cell table:style-name="odsStyleTableCell-3af639a972d00356245fe1e5c25fd93e" office:value-type="string">
            <text:p>↑ 1,00778</text:p>
          </table:table-cell>
        </table:table-row>
        <table:table-row table:style-name="ro1">
          <table:table-cell table:style-name="odsStyleTableCell-8379c64a37fb99d334581fd6e13e977e" office:value-type="string">
            <text:p>21</text:p>
          </table:table-cell>
          <table:table-cell table:style-name="odsStyleTableCell-3af639a972d00356245fe1e5c25fd93e" office:value-type="string">
            <text:p>↑ 1,00124</text:p>
          </table:table-cell>
          <table:table-cell table:style-name="odsStyleTableCell-3af639a972d00356245fe1e5c25fd93e" office:value-type="string">
            <text:p>↑ 1,00196</text:p>
          </table:table-cell>
          <table:table-cell table:style-name="odsStyleTableCell-3af639a972d00356245fe1e5c25fd93e" office:value-type="string">
            <text:p>↑ 1,00259</text:p>
          </table:table-cell>
          <table:table-cell table:style-name="odsStyleTableCell-3af639a972d00356245fe1e5c25fd93e" office:value-type="string">
            <text:p>↑ 1,00335</text:p>
          </table:table-cell>
          <table:table-cell table:style-name="odsStyleTableCell-3af639a972d00356245fe1e5c25fd93e" office:value-type="string">
            <text:p>↑ 1,00394</text:p>
          </table:table-cell>
          <table:table-cell table:style-name="odsStyleTableCell-3af639a972d00356245fe1e5c25fd93e" office:value-type="string">
            <text:p>↑ 1,00455</text:p>
          </table:table-cell>
          <table:table-cell table:style-name="odsStyleTableCell-3af639a972d00356245fe1e5c25fd93e" office:value-type="string">
            <text:p>↑ 1,00498</text:p>
          </table:table-cell>
          <table:table-cell table:style-name="odsStyleTableCell-3af639a972d00356245fe1e5c25fd93e" office:value-type="string">
            <text:p>↓ 1,00483</text:p>
          </table:table-cell>
          <table:table-cell table:style-name="odsStyleTableCell-3af639a972d00356245fe1e5c25fd93e" office:value-type="string">
            <text:p>↑ 1,00470</text:p>
          </table:table-cell>
          <table:table-cell table:style-name="odsStyleTableCell-3af639a972d00356245fe1e5c25fd93e" office:value-type="string">
            <text:p>↑ 1,00524</text:p>
          </table:table-cell>
          <table:table-cell table:style-name="odsStyleTableCell-3af639a972d00356245fe1e5c25fd93e" office:value-type="string">
            <text:p>↑ 1,00632</text:p>
          </table:table-cell>
          <table:table-cell table:style-name="odsStyleTableCell-3af639a972d00356245fe1e5c25fd93e" office:value-type="string">
            <text:p>↑ 1,00784</text:p>
          </table:table-cell>
        </table:table-row>
        <table:table-row table:style-name="ro1">
          <table:table-cell table:style-name="odsStyleTableCell-8379c64a37fb99d334581fd6e13e977e" office:value-type="string">
            <text:p>22</text:p>
          </table:table-cell>
          <table:table-cell table:style-name="odsStyleTableCell-3af639a972d00356245fe1e5c25fd93e" office:value-type="string">
            <text:p>↑ 1,00126</text:p>
          </table:table-cell>
          <table:table-cell table:style-name="odsStyleTableCell-3af639a972d00356245fe1e5c25fd93e" office:value-type="string">
            <text:p>↑ 1,00198</text:p>
          </table:table-cell>
          <table:table-cell table:style-name="odsStyleTableCell-3af639a972d00356245fe1e5c25fd93e" office:value-type="string">
            <text:p>↑ 1,00262</text:p>
          </table:table-cell>
          <table:table-cell table:style-name="odsStyleTableCell-3af639a972d00356245fe1e5c25fd93e" office:value-type="string">
            <text:p>↑ 1,00337</text:p>
          </table:table-cell>
          <table:table-cell table:style-name="odsStyleTableCell-3af639a972d00356245fe1e5c25fd93e" office:value-type="string">
            <text:p>↑ 1,00396</text:p>
          </table:table-cell>
          <table:table-cell table:style-name="odsStyleTableCell-3af639a972d00356245fe1e5c25fd93e" office:value-type="string">
            <text:p>↑ 1,00457</text:p>
          </table:table-cell>
          <table:table-cell table:style-name="odsStyleTableCell-3af639a972d00356245fe1e5c25fd93e" office:value-type="string">
            <text:p>= 1,00498</text:p>
          </table:table-cell>
          <table:table-cell table:style-name="odsStyleTableCell-3af639a972d00356245fe1e5c25fd93e" office:value-type="string">
            <text:p>↓ 1,00481</text:p>
          </table:table-cell>
          <table:table-cell table:style-name="odsStyleTableCell-3af639a972d00356245fe1e5c25fd93e" office:value-type="string">
            <text:p>↑ 1,00471</text:p>
          </table:table-cell>
          <table:table-cell table:style-name="odsStyleTableCell-3af639a972d00356245fe1e5c25fd93e" office:value-type="string">
            <text:p>↑ 1,00527</text:p>
          </table:table-cell>
          <table:table-cell table:style-name="odsStyleTableCell-3af639a972d00356245fe1e5c25fd93e" office:value-type="string">
            <text:p>↑ 1,00636</text:p>
          </table:table-cell>
          <table:table-cell table:style-name="odsStyleTableCell-3af639a972d00356245fe1e5c25fd93e" office:value-type="string">
            <text:p>↑ 1,00790</text:p>
          </table:table-cell>
        </table:table-row>
        <table:table-row table:style-name="ro1">
          <table:table-cell table:style-name="odsStyleTableCell-8379c64a37fb99d334581fd6e13e977e" office:value-type="string">
            <text:p>23</text:p>
          </table:table-cell>
          <table:table-cell table:style-name="odsStyleTableCell-3af639a972d00356245fe1e5c25fd93e" office:value-type="string">
            <text:p>↑ 1,00129</text:p>
          </table:table-cell>
          <table:table-cell table:style-name="odsStyleTableCell-3af639a972d00356245fe1e5c25fd93e" office:value-type="string">
            <text:p>↑ 1,00200</text:p>
          </table:table-cell>
          <table:table-cell table:style-name="odsStyleTableCell-3af639a972d00356245fe1e5c25fd93e" office:value-type="string">
            <text:p>↑ 1,00264</text:p>
          </table:table-cell>
          <table:table-cell table:style-name="odsStyleTableCell-3af639a972d00356245fe1e5c25fd93e" office:value-type="string">
            <text:p>↑ 1,00340</text:p>
          </table:table-cell>
          <table:table-cell table:style-name="odsStyleTableCell-3af639a972d00356245fe1e5c25fd93e" office:value-type="string">
            <text:p>↑ 1,00398</text:p>
          </table:table-cell>
          <table:table-cell table:style-name="odsStyleTableCell-3af639a972d00356245fe1e5c25fd93e" office:value-type="string">
            <text:p>↑ 1,00460</text:p>
          </table:table-cell>
          <table:table-cell table:style-name="odsStyleTableCell-3af639a972d00356245fe1e5c25fd93e" office:value-type="string">
            <text:p>↑ 1,00499</text:p>
          </table:table-cell>
          <table:table-cell table:style-name="odsStyleTableCell-3af639a972d00356245fe1e5c25fd93e" office:value-type="string">
            <text:p>↓ 1,00480</text:p>
          </table:table-cell>
          <table:table-cell table:style-name="odsStyleTableCell-3af639a972d00356245fe1e5c25fd93e" office:value-type="string">
            <text:p>↑ 1,00472</text:p>
          </table:table-cell>
          <table:table-cell table:style-name="odsStyleTableCell-3af639a972d00356245fe1e5c25fd93e" office:value-type="string">
            <text:p>↑ 1,00530</text:p>
          </table:table-cell>
          <table:table-cell table:style-name="odsStyleTableCell-3af639a972d00356245fe1e5c25fd93e" office:value-type="string">
            <text:p>↑ 1,00640</text:p>
          </table:table-cell>
          <table:table-cell table:style-name="odsStyleTableCell-3af639a972d00356245fe1e5c25fd93e" office:value-type="string">
            <text:p>↑ 1,00797</text:p>
          </table:table-cell>
        </table:table-row>
        <table:table-row table:style-name="ro1">
          <table:table-cell table:style-name="odsStyleTableCell-8379c64a37fb99d334581fd6e13e977e" office:value-type="string">
            <text:p>24</text:p>
          </table:table-cell>
          <table:table-cell table:style-name="odsStyleTableCell-3af639a972d00356245fe1e5c25fd93e" office:value-type="string">
            <text:p>↑ 1,00131</text:p>
          </table:table-cell>
          <table:table-cell table:style-name="odsStyleTableCell-3af639a972d00356245fe1e5c25fd93e" office:value-type="string">
            <text:p>↑ 1,00202</text:p>
          </table:table-cell>
          <table:table-cell table:style-name="odsStyleTableCell-3af639a972d00356245fe1e5c25fd93e" office:value-type="string">
            <text:p>↑ 1,00267</text:p>
          </table:table-cell>
          <table:table-cell table:style-name="odsStyleTableCell-3af639a972d00356245fe1e5c25fd93e" office:value-type="string">
            <text:p>↑ 1,00342</text:p>
          </table:table-cell>
          <table:table-cell table:style-name="odsStyleTableCell-3af639a972d00356245fe1e5c25fd93e" office:value-type="string">
            <text:p>↑ 1,00399</text:p>
          </table:table-cell>
          <table:table-cell table:style-name="odsStyleTableCell-3af639a972d00356245fe1e5c25fd93e" office:value-type="string">
            <text:p>↑ 1,00462</text:p>
          </table:table-cell>
          <table:table-cell table:style-name="odsStyleTableCell-3af639a972d00356245fe1e5c25fd93e" office:value-type="string">
            <text:p>= 1,00499</text:p>
          </table:table-cell>
          <table:table-cell table:style-name="odsStyleTableCell-3af639a972d00356245fe1e5c25fd93e" office:value-type="string">
            <text:p>↓ 1,00478</text:p>
          </table:table-cell>
          <table:table-cell table:style-name="odsStyleTableCell-3af639a972d00356245fe1e5c25fd93e" office:value-type="string">
            <text:p>↑ 1,00473</text:p>
          </table:table-cell>
          <table:table-cell table:style-name="odsStyleTableCell-3af639a972d00356245fe1e5c25fd93e" office:value-type="string">
            <text:p>↑ 1,00533</text:p>
          </table:table-cell>
          <table:table-cell table:style-name="odsStyleTableCell-3af639a972d00356245fe1e5c25fd93e" office:value-type="string">
            <text:p>↑ 1,00644</text:p>
          </table:table-cell>
          <table:table-cell table:style-name="odsStyleTableCell-3af639a972d00356245fe1e5c25fd93e" office:value-type="string">
            <text:p>↑ 1,00803</text:p>
          </table:table-cell>
        </table:table-row>
        <table:table-row table:style-name="ro1">
          <table:table-cell table:style-name="odsStyleTableCell-8379c64a37fb99d334581fd6e13e977e" office:value-type="string">
            <text:p>25</text:p>
          </table:table-cell>
          <table:table-cell table:style-name="odsStyleTableCell-3af639a972d00356245fe1e5c25fd93e" office:value-type="string">
            <text:p>↑ 1,00134</text:p>
          </table:table-cell>
          <table:table-cell table:style-name="odsStyleTableCell-3af639a972d00356245fe1e5c25fd93e" office:value-type="string">
            <text:p>↑ 1,00204</text:p>
          </table:table-cell>
          <table:table-cell table:style-name="odsStyleTableCell-3af639a972d00356245fe1e5c25fd93e" office:value-type="string">
            <text:p>↑ 1,00269</text:p>
          </table:table-cell>
          <table:table-cell table:style-name="odsStyleTableCell-3af639a972d00356245fe1e5c25fd93e" office:value-type="string">
            <text:p>↑ 1,00345</text:p>
          </table:table-cell>
          <table:table-cell table:style-name="odsStyleTableCell-3af639a972d00356245fe1e5c25fd93e" office:value-type="string">
            <text:p>↑ 1,00401</text:p>
          </table:table-cell>
          <table:table-cell table:style-name="odsStyleTableCell-3af639a972d00356245fe1e5c25fd93e" office:value-type="string">
            <text:p>↑ 1,00464</text:p>
          </table:table-cell>
          <table:table-cell table:style-name="odsStyleTableCell-3af639a972d00356245fe1e5c25fd93e" office:value-type="string">
            <text:p>↑ 1,00500</text:p>
          </table:table-cell>
          <table:table-cell table:style-name="odsStyleTableCell-3af639a972d00356245fe1e5c25fd93e" office:value-type="string">
            <text:p>↓ 1,00477</text:p>
          </table:table-cell>
          <table:table-cell table:style-name="odsStyleTableCell-3af639a972d00356245fe1e5c25fd93e" office:value-type="string">
            <text:p>↑ 1,00474</text:p>
          </table:table-cell>
          <table:table-cell table:style-name="odsStyleTableCell-3af639a972d00356245fe1e5c25fd93e" office:value-type="string">
            <text:p>↑ 1,00535</text:p>
          </table:table-cell>
          <table:table-cell table:style-name="odsStyleTableCell-3af639a972d00356245fe1e5c25fd93e" office:value-type="string">
            <text:p>↑ 1,00648</text:p>
          </table:table-cell>
          <table:table-cell table:style-name="odsStyleTableCell-3af639a972d00356245fe1e5c25fd93e" office:value-type="string">
            <text:p>↑ 1,00809</text:p>
          </table:table-cell>
        </table:table-row>
        <table:table-row table:style-name="ro1">
          <table:table-cell table:style-name="odsStyleTableCell-8379c64a37fb99d334581fd6e13e977e" office:value-type="string">
            <text:p>26</text:p>
          </table:table-cell>
          <table:table-cell table:style-name="odsStyleTableCell-3af639a972d00356245fe1e5c25fd93e" office:value-type="string">
            <text:p>↑ 1,00136</text:p>
          </table:table-cell>
          <table:table-cell table:style-name="odsStyleTableCell-3af639a972d00356245fe1e5c25fd93e" office:value-type="string">
            <text:p>↑ 1,00206</text:p>
          </table:table-cell>
          <table:table-cell table:style-name="odsStyleTableCell-3af639a972d00356245fe1e5c25fd93e" office:value-type="string">
            <text:p>↑ 1,00272</text:p>
          </table:table-cell>
          <table:table-cell table:style-name="odsStyleTableCell-3af639a972d00356245fe1e5c25fd93e" office:value-type="string">
            <text:p>↑ 1,00347</text:p>
          </table:table-cell>
          <table:table-cell table:style-name="odsStyleTableCell-3af639a972d00356245fe1e5c25fd93e" office:value-type="string">
            <text:p>↑ 1,00403</text:p>
          </table:table-cell>
          <table:table-cell table:style-name="odsStyleTableCell-3af639a972d00356245fe1e5c25fd93e" office:value-type="string">
            <text:p>↑ 1,00467</text:p>
          </table:table-cell>
          <table:table-cell table:style-name="odsStyleTableCell-3af639a972d00356245fe1e5c25fd93e" office:value-type="string">
            <text:p>= 1,00500</text:p>
          </table:table-cell>
          <table:table-cell table:style-name="odsStyleTableCell-3af639a972d00356245fe1e5c25fd93e" office:value-type="string">
            <text:p>↓ 1,00475</text:p>
          </table:table-cell>
          <table:table-cell table:style-name="odsStyleTableCell-3af639a972d00356245fe1e5c25fd93e" office:value-type="string">
            <text:p>↑ 1,00475</text:p>
          </table:table-cell>
          <table:table-cell table:style-name="odsStyleTableCell-3af639a972d00356245fe1e5c25fd93e" office:value-type="string">
            <text:p>↑ 1,00538</text:p>
          </table:table-cell>
          <table:table-cell table:style-name="odsStyleTableCell-3af639a972d00356245fe1e5c25fd93e" office:value-type="string">
            <text:p>↑ 1,00652</text:p>
          </table:table-cell>
          <table:table-cell table:style-name="odsStyleTableCell-3af639a972d00356245fe1e5c25fd93e" office:value-type="string">
            <text:p>↑ 1,00815</text:p>
          </table:table-cell>
        </table:table-row>
        <table:table-row table:style-name="ro1">
          <table:table-cell table:style-name="odsStyleTableCell-8379c64a37fb99d334581fd6e13e977e" office:value-type="string">
            <text:p>27</text:p>
          </table:table-cell>
          <table:table-cell table:style-name="odsStyleTableCell-3af639a972d00356245fe1e5c25fd93e" office:value-type="string">
            <text:p>↑ 1,00139</text:p>
          </table:table-cell>
          <table:table-cell table:style-name="odsStyleTableCell-3af639a972d00356245fe1e5c25fd93e" office:value-type="string">
            <text:p>↑ 1,00208</text:p>
          </table:table-cell>
          <table:table-cell table:style-name="odsStyleTableCell-3af639a972d00356245fe1e5c25fd93e" office:value-type="string">
            <text:p>↑ 1,00274</text:p>
          </table:table-cell>
          <table:table-cell table:style-name="odsStyleTableCell-3af639a972d00356245fe1e5c25fd93e" office:value-type="string">
            <text:p>↑ 1,00349</text:p>
          </table:table-cell>
          <table:table-cell table:style-name="odsStyleTableCell-3af639a972d00356245fe1e5c25fd93e" office:value-type="string">
            <text:p>↑ 1,00404</text:p>
          </table:table-cell>
          <table:table-cell table:style-name="odsStyleTableCell-3af639a972d00356245fe1e5c25fd93e" office:value-type="string">
            <text:p>↑ 1,00469</text:p>
          </table:table-cell>
          <table:table-cell table:style-name="odsStyleTableCell-3af639a972d00356245fe1e5c25fd93e" office:value-type="string">
            <text:p>↑ 1,00501</text:p>
          </table:table-cell>
          <table:table-cell table:style-name="odsStyleTableCell-3af639a972d00356245fe1e5c25fd93e" office:value-type="string">
            <text:p>↓ 1,00474</text:p>
          </table:table-cell>
          <table:table-cell table:style-name="odsStyleTableCell-3af639a972d00356245fe1e5c25fd93e" office:value-type="string">
            <text:p>= 1,00475</text:p>
          </table:table-cell>
          <table:table-cell table:style-name="odsStyleTableCell-3af639a972d00356245fe1e5c25fd93e" office:value-type="string">
            <text:p>↑ 1,00541</text:p>
          </table:table-cell>
          <table:table-cell table:style-name="odsStyleTableCell-3af639a972d00356245fe1e5c25fd93e" office:value-type="string">
            <text:p>↑ 1,00657</text:p>
          </table:table-cell>
          <table:table-cell table:style-name="odsStyleTableCell-3af639a972d00356245fe1e5c25fd93e" office:value-type="string">
            <text:p>↑ 1,00821</text:p>
          </table:table-cell>
        </table:table-row>
        <table:table-row table:style-name="ro1">
          <table:table-cell table:style-name="odsStyleTableCell-8379c64a37fb99d334581fd6e13e977e" office:value-type="string">
            <text:p>28</text:p>
          </table:table-cell>
          <table:table-cell table:style-name="odsStyleTableCell-3af639a972d00356245fe1e5c25fd93e" office:value-type="string">
            <text:p>↑ 1,00141</text:p>
          </table:table-cell>
          <table:table-cell table:style-name="odsStyleTableCell-3af639a972d00356245fe1e5c25fd93e" office:value-type="string">
            <text:p>↑ 1,00210</text:p>
          </table:table-cell>
          <table:table-cell table:style-name="odsStyleTableCell-3af639a972d00356245fe1e5c25fd93e" office:value-type="string">
            <text:p>↑ 1,00277</text:p>
          </table:table-cell>
          <table:table-cell table:style-name="odsStyleTableCell-3af639a972d00356245fe1e5c25fd93e" office:value-type="string">
            <text:p>↑ 1,00352</text:p>
          </table:table-cell>
          <table:table-cell table:style-name="odsStyleTableCell-3af639a972d00356245fe1e5c25fd93e" office:value-type="string">
            <text:p>↑ 1,00406</text:p>
          </table:table-cell>
          <table:table-cell table:style-name="odsStyleTableCell-3af639a972d00356245fe1e5c25fd93e" office:value-type="string">
            <text:p>↑ 1,00471</text:p>
          </table:table-cell>
          <table:table-cell table:style-name="odsStyleTableCell-3af639a972d00356245fe1e5c25fd93e" office:value-type="string">
            <text:p>= 1,00501</text:p>
          </table:table-cell>
          <table:table-cell table:style-name="odsStyleTableCell-3af639a972d00356245fe1e5c25fd93e" office:value-type="string">
            <text:p>↓ 1,00472</text:p>
          </table:table-cell>
          <table:table-cell table:style-name="odsStyleTableCell-3af639a972d00356245fe1e5c25fd93e" office:value-type="string">
            <text:p>↑ 1,00476</text:p>
          </table:table-cell>
          <table:table-cell table:style-name="odsStyleTableCell-3af639a972d00356245fe1e5c25fd93e" office:value-type="string">
            <text:p>↑ 1,00544</text:p>
          </table:table-cell>
          <table:table-cell table:style-name="odsStyleTableCell-3af639a972d00356245fe1e5c25fd93e" office:value-type="string">
            <text:p>↑ 1,00661</text:p>
          </table:table-cell>
          <table:table-cell table:style-name="odsStyleTableCell-3af639a972d00356245fe1e5c25fd93e" office:value-type="string">
            <text:p>↑ 1,00827</text:p>
          </table:table-cell>
        </table:table-row>
        <table:table-row table:style-name="ro1">
          <table:table-cell table:style-name="odsStyleTableCell-8379c64a37fb99d334581fd6e13e977e" office:value-type="string">
            <text:p>29</text:p>
          </table:table-cell>
          <table:table-cell table:style-name="odsStyleTableCell-3af639a972d00356245fe1e5c25fd93e" office:value-type="string">
            <text:p>↑ 1,00144</text:p>
          </table:table-cell>
          <table:table-cell table:style-name="odsStyleTableCell-3af639a972d00356245fe1e5c25fd93e" office:value-type="string">
            <text:p> </text:p>
          </table:table-cell>
          <table:table-cell table:style-name="odsStyleTableCell-3af639a972d00356245fe1e5c25fd93e" office:value-type="string">
            <text:p>↑ 1,00279</text:p>
          </table:table-cell>
          <table:table-cell table:style-name="odsStyleTableCell-3af639a972d00356245fe1e5c25fd93e" office:value-type="string">
            <text:p>↑ 1,00354</text:p>
          </table:table-cell>
          <table:table-cell table:style-name="odsStyleTableCell-3af639a972d00356245fe1e5c25fd93e" office:value-type="string">
            <text:p>↑ 1,00407</text:p>
          </table:table-cell>
          <table:table-cell table:style-name="odsStyleTableCell-3af639a972d00356245fe1e5c25fd93e" office:value-type="string">
            <text:p>↑ 1,00474</text:p>
          </table:table-cell>
          <table:table-cell table:style-name="odsStyleTableCell-3af639a972d00356245fe1e5c25fd93e" office:value-type="string">
            <text:p>↑ 1,00502</text:p>
          </table:table-cell>
          <table:table-cell table:style-name="odsStyleTableCell-3af639a972d00356245fe1e5c25fd93e" office:value-type="string">
            <text:p>↓ 1,00470</text:p>
          </table:table-cell>
          <table:table-cell table:style-name="odsStyleTableCell-3af639a972d00356245fe1e5c25fd93e" office:value-type="string">
            <text:p>↑ 1,00477</text:p>
          </table:table-cell>
          <table:table-cell table:style-name="odsStyleTableCell-3af639a972d00356245fe1e5c25fd93e" office:value-type="string">
            <text:p>↑ 1,00546</text:p>
          </table:table-cell>
          <table:table-cell table:style-name="odsStyleTableCell-3af639a972d00356245fe1e5c25fd93e" office:value-type="string">
            <text:p>↑ 1,00665</text:p>
          </table:table-cell>
          <table:table-cell table:style-name="odsStyleTableCell-3af639a972d00356245fe1e5c25fd93e" office:value-type="string">
            <text:p>↑ 1,00833</text:p>
          </table:table-cell>
        </table:table-row>
        <table:table-row table:style-name="ro1">
          <table:table-cell table:style-name="odsStyleTableCell-8379c64a37fb99d334581fd6e13e977e" office:value-type="string">
            <text:p>30</text:p>
          </table:table-cell>
          <table:table-cell table:style-name="odsStyleTableCell-3af639a972d00356245fe1e5c25fd93e" office:value-type="string">
            <text:p>↑ 1,00146</text:p>
          </table:table-cell>
          <table:table-cell table:style-name="odsStyleTableCell-3af639a972d00356245fe1e5c25fd93e" office:value-type="string">
            <text:p> </text:p>
          </table:table-cell>
          <table:table-cell table:style-name="odsStyleTableCell-3af639a972d00356245fe1e5c25fd93e" office:value-type="string">
            <text:p>↑ 1,00282</text:p>
          </table:table-cell>
          <table:table-cell table:style-name="odsStyleTableCell-3af639a972d00356245fe1e5c25fd93e" office:value-type="string">
            <text:p>↑ 1,00356</text:p>
          </table:table-cell>
          <table:table-cell table:style-name="odsStyleTableCell-3af639a972d00356245fe1e5c25fd93e" office:value-type="string">
            <text:p>↑ 1,00409</text:p>
          </table:table-cell>
          <table:table-cell table:style-name="odsStyleTableCell-3af639a972d00356245fe1e5c25fd93e" office:value-type="string">
            <text:p>↑ 1,00476</text:p>
          </table:table-cell>
          <table:table-cell table:style-name="odsStyleTableCell-3af639a972d00356245fe1e5c25fd93e" office:value-type="string">
            <text:p>↑ 1,00503</text:p>
          </table:table-cell>
          <table:table-cell table:style-name="odsStyleTableCell-3af639a972d00356245fe1e5c25fd93e" office:value-type="string">
            <text:p>↓ 1,00469</text:p>
          </table:table-cell>
          <table:table-cell table:style-name="odsStyleTableCell-3af639a972d00356245fe1e5c25fd93e" office:value-type="string">
            <text:p>↑ 1,00478</text:p>
          </table:table-cell>
          <table:table-cell table:style-name="odsStyleTableCell-3af639a972d00356245fe1e5c25fd93e" office:value-type="string">
            <text:p>↑ 1,00549</text:p>
          </table:table-cell>
          <table:table-cell table:style-name="odsStyleTableCell-3af639a972d00356245fe1e5c25fd93e" office:value-type="string">
            <text:p>↑ 1,00669</text:p>
          </table:table-cell>
          <table:table-cell table:style-name="odsStyleTableCell-3af639a972d00356245fe1e5c25fd93e" office:value-type="string">
            <text:p>↑ 1,00839</text:p>
          </table:table-cell>
        </table:table-row>
        <table:table-row table:style-name="ro1">
          <table:table-cell table:style-name="odsStyleTableCell-8379c64a37fb99d334581fd6e13e977e" office:value-type="string">
            <text:p>31</text:p>
          </table:table-cell>
          <table:table-cell table:style-name="odsStyleTableCell-3af639a972d00356245fe1e5c25fd93e" office:value-type="string">
            <text:p>↑ 1,00149</text:p>
          </table:table-cell>
          <table:table-cell table:style-name="odsStyleTableCell-3af639a972d00356245fe1e5c25fd93e" office:value-type="string">
            <text:p> </text:p>
          </table:table-cell>
          <table:table-cell table:style-name="odsStyleTableCell-3af639a972d00356245fe1e5c25fd93e" office:value-type="string">
            <text:p>↑ 1,00284</text:p>
          </table:table-cell>
          <table:table-cell table:style-name="odsStyleTableCell-3af639a972d00356245fe1e5c25fd93e" office:value-type="string">
            <text:p> </text:p>
          </table:table-cell>
          <table:table-cell table:style-name="odsStyleTableCell-3af639a972d00356245fe1e5c25fd93e" office:value-type="string">
            <text:p>↑ 1,00411</text:p>
          </table:table-cell>
          <table:table-cell table:style-name="odsStyleTableCell-3af639a972d00356245fe1e5c25fd93e" office:value-type="string">
            <text:p> </text:p>
          </table:table-cell>
          <table:table-cell table:style-name="odsStyleTableCell-3af639a972d00356245fe1e5c25fd93e" office:value-type="string">
            <text:p>= 1,00503</text:p>
          </table:table-cell>
          <table:table-cell table:style-name="odsStyleTableCell-3af639a972d00356245fe1e5c25fd93e" office:value-type="string">
            <text:p>↓ 1,00467</text:p>
          </table:table-cell>
          <table:table-cell table:style-name="odsStyleTableCell-3af639a972d00356245fe1e5c25fd93e" office:value-type="string">
            <text:p> </text:p>
          </table:table-cell>
          <table:table-cell table:style-name="odsStyleTableCell-3af639a972d00356245fe1e5c25fd93e" office:value-type="string">
            <text:p>↑ 1,00552</text:p>
          </table:table-cell>
          <table:table-cell table:style-name="odsStyleTableCell-3af639a972d00356245fe1e5c25fd93e" office:value-type="string">
            <text:p> </text:p>
          </table:table-cell>
          <table:table-cell table:style-name="odsStyleTableCell-3af639a972d00356245fe1e5c25fd93e" office:value-type="string">
            <text:p>↑ 1,00845</text:p>
          </table:table-cell>
        </table:table-row>
        <table:table-row table:style-name="ro1">
          <table:table-cell/>
        </table:table-row>
        <table:table-row table:style-name="ro1">
          <table:table-cell/>
        </table:table-row>
        <table:table-row table:style-name="ro1">
          <table:table-cell table:style-name="odsStyleTableCell-c78a6fface935b3a2ce5096dff3e28ed" office:value-type="string">
            <text:p>BANCO CENTRAL DE BOLIVIA</text:p>
          </table:table-cell>
        </table:table-row>
        <table:table-row table:style-name="ro1">
          <table:table-cell table:style-name="odsStyleTableCell-c78a6fface935b3a2ce5096dff3e28ed" office:value-type="string">
            <text:p>GERENCIA DE OPERACIONES INTERNACIONALES</text:p>
          </table:table-cell>
        </table:table-row>
        <table:table-row table:style-name="ro1">
          <table:table-cell table:style-name="odsStyleTableCell-c78a6fface935b3a2ce5096dff3e28ed" office:value-type="string">
            <text:p>DEPARTAMENTO DE OPERACIONES CAMBIARIAS Y CONVENIOS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Nimbus Sans L" svg:font-family="'Nimbus Sans L'" style:font-family-generic="swiss" style:font-pitch="variable"/>
    <style:font-face style:name="Bitstream Vera Sans" svg:font-family="'Bitstream Vera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Nimbus Sans L" fo:language="fr" fo:country="FR" style:font-name-asian="Bitstream Vera Sans" style:language-asian="zxx" style:country-asian="none" style:font-name-complex="Bitstream Vera Sans" style:language-complex="zxx" style:country-complex="none"/>
    </style:default-style>
    <style:default-style style:family="graphic">
      <style:graphic-properties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Nimbus Roman No9 L'" style:font-family-generic="roman" style:font-pitch="variable" fo:font-size="12pt" fo:language="fr" fo:country="FR" style:letter-kerning="true" style:font-size-asian="24pt" style:language-asian="zxx" style:country-asian="none" style:font-size-complex="24pt" style:language-complex="zxx" style:country-complex="none"/>
    </style:default-style>
    <number:number-style style:name="N0">
      <number:number number:min-integer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(<text:title>???</text:title>)</text:p>
        </style:region-left>
        <style:region-right>
          <text:p><text:date style:data-style-name="N2" text:date-value="2009-10-31">31/10/2009</text:date>,<text:time>18:09:40</text:time></text:p>
        </style:region-right>
      </style:header>
      <style:header-left style:display="false"/>
      <style:footer>
        <text:p>Page<text:page-number>1</text:page-number>/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creation-date>2026-08-25T05:25:19</meta:creation-date>
    <meta:generator>ods générator</meta:generator>
    <dc:date>2026-08-25T05:25:19</dc:date>
    <meta:editing-duration>PT1S</meta:editing-duration>
    <meta:editing-cycles>1</meta:editing-cycles>
    <meta:document-statistic meta:table-count="1" meta:cell-count="4" meta:object-count="0"/>
  </office:meta>
</office:document-meta>
</file>