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9f6978ea60fb326b6584cc72e9b1c6a1" style:family="table-column">
      <style:table-column-properties fo:break-before="auto" style:use-optimal-column-width="false" style:column-width="6cm"/>
    </style:style>
    <style:style style:name="odsStyleTableColumn-b1b5f13864bd5e5bf1085273780923d2" style:family="table-column">
      <style:table-column-properties fo:break-before="auto" style:use-optimal-column-width="false" style:column-width="5cm"/>
    </style:style>
    <style:style style:name="odsStyleTableColumn-ae219f41b7c35df6ec58b08a1889998f" style:family="table-column">
      <style:table-column-properties fo:break-before="auto" style:use-optimal-column-width="false" style:column-width="3cm"/>
    </style:style>
    <style:style style:name="odsStyleTableCell-f9bee83fb1cec4d7d5f46d97d11a8bd9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4pt" style:font-size-asian="14pt" style:font-size-complex="14pt"/>
    </style:style>
    <style:style style:name="odsStyleTableCell-ebdbbee66029afc7be489d10a7c0c722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639731aa291c4841fd539e19f5cc4ee3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5036161d6d4fe27b6a98bdd14f93b4db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TiposCambio" table:style-name="ta1" table:print="false">
        <table:table-column table:style-name="odsStyleTableColumn-9f6978ea60fb326b6584cc72e9b1c6a1" table:default-cell-style-name="Default"/>
        <table:table-column table:style-name="odsStyleTableColumn-b1b5f13864bd5e5bf1085273780923d2" table:default-cell-style-name="Default"/>
        <table:table-column table:style-name="odsStyleTableColumn-ae219f41b7c35df6ec58b08a1889998f" table:default-cell-style-name="Default"/>
        <table:table-column table:style-name="odsStyleTableColumn-ae219f41b7c35df6ec58b08a1889998f" table:default-cell-style-name="Default"/>
        <table:table-column table:style-name="odsStyleTableColumn-ae219f41b7c35df6ec58b08a1889998f" table:default-cell-style-name="Default"/>
        <table:table-row table:style-name="ro1">
          <table:table-cell/>
        </table:table-row>
        <table:table-row table:style-name="ro1">
          <table:table-cell table:style-name="odsStyleTableCell-f9bee83fb1cec4d7d5f46d97d11a8bd9" table:number-columns-spanned="5" table:number-rows-spanned="1" office:value-type="string">
            <text:p>BANCO CENTRAL DE BOLIVIA</text:p>
          </table:table-cell>
          <table:covered-table-cell table:number-columns-repeated="4"/>
        </table:table-row>
        <table:table-row table:style-name="ro1">
          <table:table-cell table:style-name="odsStyleTableCell-f9bee83fb1cec4d7d5f46d97d11a8bd9" table:number-columns-spanned="5" table:number-rows-spanned="1" office:value-type="string">
            <text:p>GERENCIA DE OPERACIONES INTERNACIONALES</text:p>
          </table:table-cell>
          <table:covered-table-cell table:number-columns-repeated="4"/>
        </table:table-row>
        <table:table-row table:style-name="ro1">
          <table:table-cell table:style-name="odsStyleTableCell-f9bee83fb1cec4d7d5f46d97d11a8bd9" table:number-columns-spanned="5" table:number-rows-spanned="1" office:value-type="string">
            <text:p>TABLA No. 158-26</text:p>
          </table:table-cell>
          <table:covered-table-cell table:number-columns-repeated="4"/>
        </table:table-row>
        <table:table-row table:style-name="ro1">
          <table:table-cell table:style-name="odsStyleTableCell-f9bee83fb1cec4d7d5f46d97d11a8bd9" table:number-columns-spanned="5" table:number-rows-spanned="1" office:value-type="string">
            <text:p>TABLA DE COTIZACIONES DEL 27 DE AGOSTO     DE 2026</text:p>
          </table:table-cell>
          <table:covered-table-cell table:number-columns-repeated="4"/>
        </table:table-row>
        <table:table-row table:style-name="ro1">
          <table:table-cell/>
        </table:table-row>
        <table:table-row table:style-name="ro1">
          <table:table-cell table:style-name="odsStyleTableCell-f9bee83fb1cec4d7d5f46d97d11a8bd9" table:number-columns-spanned="4" table:number-rows-spanned="1" office:value-type="string">
            <text:p>Cotización Oficial del Boliviano respecto al Dólar (BCB)</text:p>
          </table:table-cell>
          <table:covered-table-cell table:number-columns-repeated="3"/>
        </table:table-row>
        <table:table-row table:style-name="ro1">
          <table:table-cell table:style-name="odsStyleTableCell-ebdbbee66029afc7be489d10a7c0c722" office:value-type="string">
            <text:p>País / Concepto</text:p>
          </table:table-cell>
          <table:table-cell table:style-name="odsStyleTableCell-ebdbbee66029afc7be489d10a7c0c722" office:value-type="string">
            <text:p>Moneda</text:p>
          </table:table-cell>
          <table:table-cell table:style-name="odsStyleTableCell-ebdbbee66029afc7be489d10a7c0c722" office:value-type="string">
            <text:p>Código</text:p>
          </table:table-cell>
          <table:table-cell table:style-name="odsStyleTableCell-ebdbbee66029afc7be489d10a7c0c722" office:value-type="string">
            <text:p>Tipo de Cambio Oficial (TCO) (Bs/USD)</text:p>
          </table:table-cell>
        </table:table-row>
        <table:table-row table:style-name="ro1">
          <table:table-cell table:style-name="odsStyleTableCell-639731aa291c4841fd539e19f5cc4ee3" office:value-type="string">
            <text:p>ESTADOS UNIDOS</text:p>
          </table:table-cell>
          <table:table-cell table:style-name="odsStyleTableCell-639731aa291c4841fd539e19f5cc4ee3" office:value-type="string">
            <text:p>DÓLAR</text:p>
          </table:table-cell>
          <table:table-cell table:style-name="odsStyleTableCell-639731aa291c4841fd539e19f5cc4ee3" office:value-type="string">
            <text:p>USD</text:p>
          </table:table-cell>
          <table:table-cell table:style-name="odsStyleTableCell-5036161d6d4fe27b6a98bdd14f93b4db" office:value-type="string">
            <text:p>11,71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f9bee83fb1cec4d7d5f46d97d11a8bd9" table:number-columns-spanned="5" table:number-rows-spanned="1" office:value-type="string">
            <text:p>COTIZACIÓN DE MONEDAS*</text:p>
          </table:table-cell>
          <table:covered-table-cell table:number-columns-repeated="4"/>
        </table:table-row>
        <table:table-row table:style-name="ro1">
          <table:table-cell table:style-name="odsStyleTableCell-ebdbbee66029afc7be489d10a7c0c722" office:value-type="string">
            <text:p>País / Región</text:p>
          </table:table-cell>
          <table:table-cell table:style-name="odsStyleTableCell-ebdbbee66029afc7be489d10a7c0c722" office:value-type="string">
            <text:p>Moneda</text:p>
          </table:table-cell>
          <table:table-cell table:style-name="odsStyleTableCell-ebdbbee66029afc7be489d10a7c0c722" office:value-type="string">
            <text:p>Código</text:p>
          </table:table-cell>
          <table:table-cell table:style-name="odsStyleTableCell-ebdbbee66029afc7be489d10a7c0c722" office:value-type="string">
            <text:p>TIPO DE CAMBIO EN Bs POR UNIDAD DE MONEDA EXTRANJERA</text:p>
          </table:table-cell>
          <table:table-cell table:style-name="odsStyleTableCell-ebdbbee66029afc7be489d10a7c0c722" office:value-type="string">
            <text:p>TIPO CAMBIO EN M.E.</text:p>
          </table:table-cell>
        </table:table-row>
        <table:table-row table:style-name="ro1">
          <table:table-cell table:style-name="odsStyleTableCell-639731aa291c4841fd539e19f5cc4ee3" office:value-type="string">
            <text:p>ARGENTINA</text:p>
          </table:table-cell>
          <table:table-cell table:style-name="odsStyleTableCell-639731aa291c4841fd539e19f5cc4ee3" office:value-type="string">
            <text:p>PESO</text:p>
          </table:table-cell>
          <table:table-cell table:style-name="odsStyleTableCell-639731aa291c4841fd539e19f5cc4ee3" office:value-type="string">
            <text:p>ARS</text:p>
          </table:table-cell>
          <table:table-cell table:style-name="odsStyleTableCell-5036161d6d4fe27b6a98bdd14f93b4db" office:value-type="string">
            <text:p>0,00773</text:p>
          </table:table-cell>
          <table:table-cell table:style-name="odsStyleTableCell-5036161d6d4fe27b6a98bdd14f93b4db" office:value-type="string">
            <text:p>1.514,4983</text:p>
          </table:table-cell>
        </table:table-row>
        <table:table-row table:style-name="ro1">
          <table:table-cell table:style-name="odsStyleTableCell-639731aa291c4841fd539e19f5cc4ee3" office:value-type="string">
            <text:p>AUSTRALIA</text:p>
          </table:table-cell>
          <table:table-cell table:style-name="odsStyleTableCell-639731aa291c4841fd539e19f5cc4ee3" office:value-type="string">
            <text:p>DÓLAR</text:p>
          </table:table-cell>
          <table:table-cell table:style-name="odsStyleTableCell-639731aa291c4841fd539e19f5cc4ee3" office:value-type="string">
            <text:p>AUD</text:p>
          </table:table-cell>
          <table:table-cell table:style-name="odsStyleTableCell-5036161d6d4fe27b6a98bdd14f93b4db" office:value-type="string">
            <text:p>8,39956</text:p>
          </table:table-cell>
          <table:table-cell table:style-name="odsStyleTableCell-5036161d6d4fe27b6a98bdd14f93b4db" office:value-type="string">
            <text:p>1,39412</text:p>
          </table:table-cell>
        </table:table-row>
        <table:table-row table:style-name="ro1">
          <table:table-cell table:style-name="odsStyleTableCell-639731aa291c4841fd539e19f5cc4ee3" office:value-type="string">
            <text:p>BRASIL</text:p>
          </table:table-cell>
          <table:table-cell table:style-name="odsStyleTableCell-639731aa291c4841fd539e19f5cc4ee3" office:value-type="string">
            <text:p>REAL</text:p>
          </table:table-cell>
          <table:table-cell table:style-name="odsStyleTableCell-639731aa291c4841fd539e19f5cc4ee3" office:value-type="string">
            <text:p>BRL</text:p>
          </table:table-cell>
          <table:table-cell table:style-name="odsStyleTableCell-5036161d6d4fe27b6a98bdd14f93b4db" office:value-type="string">
            <text:p>2,27154</text:p>
          </table:table-cell>
          <table:table-cell table:style-name="odsStyleTableCell-5036161d6d4fe27b6a98bdd14f93b4db" office:value-type="string">
            <text:p>5,1551</text:p>
          </table:table-cell>
        </table:table-row>
        <table:table-row table:style-name="ro1">
          <table:table-cell table:style-name="odsStyleTableCell-639731aa291c4841fd539e19f5cc4ee3" office:value-type="string">
            <text:p>CANADÁ</text:p>
          </table:table-cell>
          <table:table-cell table:style-name="odsStyleTableCell-639731aa291c4841fd539e19f5cc4ee3" office:value-type="string">
            <text:p>DÓLAR</text:p>
          </table:table-cell>
          <table:table-cell table:style-name="odsStyleTableCell-639731aa291c4841fd539e19f5cc4ee3" office:value-type="string">
            <text:p>CAD</text:p>
          </table:table-cell>
          <table:table-cell table:style-name="odsStyleTableCell-5036161d6d4fe27b6a98bdd14f93b4db" office:value-type="string">
            <text:p>8,44086</text:p>
          </table:table-cell>
          <table:table-cell table:style-name="odsStyleTableCell-5036161d6d4fe27b6a98bdd14f93b4db" office:value-type="string">
            <text:p>1,3873</text:p>
          </table:table-cell>
        </table:table-row>
        <table:table-row table:style-name="ro1">
          <table:table-cell table:style-name="odsStyleTableCell-639731aa291c4841fd539e19f5cc4ee3" office:value-type="string">
            <text:p>CHILE</text:p>
          </table:table-cell>
          <table:table-cell table:style-name="odsStyleTableCell-639731aa291c4841fd539e19f5cc4ee3" office:value-type="string">
            <text:p>PESO</text:p>
          </table:table-cell>
          <table:table-cell table:style-name="odsStyleTableCell-639731aa291c4841fd539e19f5cc4ee3" office:value-type="string">
            <text:p>CLP</text:p>
          </table:table-cell>
          <table:table-cell table:style-name="odsStyleTableCell-5036161d6d4fe27b6a98bdd14f93b4db" office:value-type="string">
            <text:p>0,01271</text:p>
          </table:table-cell>
          <table:table-cell table:style-name="odsStyleTableCell-5036161d6d4fe27b6a98bdd14f93b4db" office:value-type="string">
            <text:p>921,41</text:p>
          </table:table-cell>
        </table:table-row>
        <table:table-row table:style-name="ro1">
          <table:table-cell table:style-name="odsStyleTableCell-639731aa291c4841fd539e19f5cc4ee3" office:value-type="string">
            <text:p>COLOMBIA</text:p>
          </table:table-cell>
          <table:table-cell table:style-name="odsStyleTableCell-639731aa291c4841fd539e19f5cc4ee3" office:value-type="string">
            <text:p>PESO</text:p>
          </table:table-cell>
          <table:table-cell table:style-name="odsStyleTableCell-639731aa291c4841fd539e19f5cc4ee3" office:value-type="string">
            <text:p>COP</text:p>
          </table:table-cell>
          <table:table-cell table:style-name="odsStyleTableCell-5036161d6d4fe27b6a98bdd14f93b4db" office:value-type="string">
            <text:p>0,00374</text:p>
          </table:table-cell>
          <table:table-cell table:style-name="odsStyleTableCell-5036161d6d4fe27b6a98bdd14f93b4db" office:value-type="string">
            <text:p>3.130,13</text:p>
          </table:table-cell>
        </table:table-row>
        <table:table-row table:style-name="ro1">
          <table:table-cell table:style-name="odsStyleTableCell-639731aa291c4841fd539e19f5cc4ee3" office:value-type="string">
            <text:p>COREA DEL SUR</text:p>
          </table:table-cell>
          <table:table-cell table:style-name="odsStyleTableCell-639731aa291c4841fd539e19f5cc4ee3" office:value-type="string">
            <text:p>WON</text:p>
          </table:table-cell>
          <table:table-cell table:style-name="odsStyleTableCell-639731aa291c4841fd539e19f5cc4ee3" office:value-type="string">
            <text:p>KRW</text:p>
          </table:table-cell>
          <table:table-cell table:style-name="odsStyleTableCell-5036161d6d4fe27b6a98bdd14f93b4db" office:value-type="string">
            <text:p>0,00845</text:p>
          </table:table-cell>
          <table:table-cell table:style-name="odsStyleTableCell-5036161d6d4fe27b6a98bdd14f93b4db" office:value-type="string">
            <text:p>1.386,45</text:p>
          </table:table-cell>
        </table:table-row>
        <table:table-row table:style-name="ro1">
          <table:table-cell table:style-name="odsStyleTableCell-639731aa291c4841fd539e19f5cc4ee3" office:value-type="string">
            <text:p>EMIRATOS ÁRABES</text:p>
          </table:table-cell>
          <table:table-cell table:style-name="odsStyleTableCell-639731aa291c4841fd539e19f5cc4ee3" office:value-type="string">
            <text:p>DIRHAM</text:p>
          </table:table-cell>
          <table:table-cell table:style-name="odsStyleTableCell-639731aa291c4841fd539e19f5cc4ee3" office:value-type="string">
            <text:p>AED</text:p>
          </table:table-cell>
          <table:table-cell table:style-name="odsStyleTableCell-5036161d6d4fe27b6a98bdd14f93b4db" office:value-type="string">
            <text:p>3,18813</text:p>
          </table:table-cell>
          <table:table-cell table:style-name="odsStyleTableCell-5036161d6d4fe27b6a98bdd14f93b4db" office:value-type="string">
            <text:p>3,673</text:p>
          </table:table-cell>
        </table:table-row>
        <table:table-row table:style-name="ro1">
          <table:table-cell table:style-name="odsStyleTableCell-639731aa291c4841fd539e19f5cc4ee3" office:value-type="string">
            <text:p>HONG KONG</text:p>
          </table:table-cell>
          <table:table-cell table:style-name="odsStyleTableCell-639731aa291c4841fd539e19f5cc4ee3" office:value-type="string">
            <text:p>DÓLAR</text:p>
          </table:table-cell>
          <table:table-cell table:style-name="odsStyleTableCell-639731aa291c4841fd539e19f5cc4ee3" office:value-type="string">
            <text:p>HKD</text:p>
          </table:table-cell>
          <table:table-cell table:style-name="odsStyleTableCell-5036161d6d4fe27b6a98bdd14f93b4db" office:value-type="string">
            <text:p>1,49383</text:p>
          </table:table-cell>
          <table:table-cell table:style-name="odsStyleTableCell-5036161d6d4fe27b6a98bdd14f93b4db" office:value-type="string">
            <text:p>7,8389</text:p>
          </table:table-cell>
        </table:table-row>
        <table:table-row table:style-name="ro1">
          <table:table-cell table:style-name="odsStyleTableCell-639731aa291c4841fd539e19f5cc4ee3" office:value-type="string">
            <text:p>INDIA</text:p>
          </table:table-cell>
          <table:table-cell table:style-name="odsStyleTableCell-639731aa291c4841fd539e19f5cc4ee3" office:value-type="string">
            <text:p>RUPIA</text:p>
          </table:table-cell>
          <table:table-cell table:style-name="odsStyleTableCell-639731aa291c4841fd539e19f5cc4ee3" office:value-type="string">
            <text:p>INR</text:p>
          </table:table-cell>
          <table:table-cell table:style-name="odsStyleTableCell-5036161d6d4fe27b6a98bdd14f93b4db" office:value-type="string">
            <text:p>0,12273</text:p>
          </table:table-cell>
          <table:table-cell table:style-name="odsStyleTableCell-5036161d6d4fe27b6a98bdd14f93b4db" office:value-type="string">
            <text:p>95,4125</text:p>
          </table:table-cell>
        </table:table-row>
        <table:table-row table:style-name="ro1">
          <table:table-cell table:style-name="odsStyleTableCell-639731aa291c4841fd539e19f5cc4ee3" office:value-type="string">
            <text:p>JAPÓN</text:p>
          </table:table-cell>
          <table:table-cell table:style-name="odsStyleTableCell-639731aa291c4841fd539e19f5cc4ee3" office:value-type="string">
            <text:p>YEN</text:p>
          </table:table-cell>
          <table:table-cell table:style-name="odsStyleTableCell-639731aa291c4841fd539e19f5cc4ee3" office:value-type="string">
            <text:p>JPY</text:p>
          </table:table-cell>
          <table:table-cell table:style-name="odsStyleTableCell-5036161d6d4fe27b6a98bdd14f93b4db" office:value-type="string">
            <text:p>0,07347</text:p>
          </table:table-cell>
          <table:table-cell table:style-name="odsStyleTableCell-5036161d6d4fe27b6a98bdd14f93b4db" office:value-type="string">
            <text:p>159,39</text:p>
          </table:table-cell>
        </table:table-row>
        <table:table-row table:style-name="ro1">
          <table:table-cell table:style-name="odsStyleTableCell-639731aa291c4841fd539e19f5cc4ee3" office:value-type="string">
            <text:p>MÉXICO</text:p>
          </table:table-cell>
          <table:table-cell table:style-name="odsStyleTableCell-639731aa291c4841fd539e19f5cc4ee3" office:value-type="string">
            <text:p>PESO</text:p>
          </table:table-cell>
          <table:table-cell table:style-name="odsStyleTableCell-639731aa291c4841fd539e19f5cc4ee3" office:value-type="string">
            <text:p>MXN</text:p>
          </table:table-cell>
          <table:table-cell table:style-name="odsStyleTableCell-5036161d6d4fe27b6a98bdd14f93b4db" office:value-type="string">
            <text:p>0,69062</text:p>
          </table:table-cell>
          <table:table-cell table:style-name="odsStyleTableCell-5036161d6d4fe27b6a98bdd14f93b4db" office:value-type="string">
            <text:p>16,9559</text:p>
          </table:table-cell>
        </table:table-row>
        <table:table-row table:style-name="ro1">
          <table:table-cell table:style-name="odsStyleTableCell-639731aa291c4841fd539e19f5cc4ee3" office:value-type="string">
            <text:p>NORUEGA</text:p>
          </table:table-cell>
          <table:table-cell table:style-name="odsStyleTableCell-639731aa291c4841fd539e19f5cc4ee3" office:value-type="string">
            <text:p>CORONA</text:p>
          </table:table-cell>
          <table:table-cell table:style-name="odsStyleTableCell-639731aa291c4841fd539e19f5cc4ee3" office:value-type="string">
            <text:p>NOK</text:p>
          </table:table-cell>
          <table:table-cell table:style-name="odsStyleTableCell-5036161d6d4fe27b6a98bdd14f93b4db" office:value-type="string">
            <text:p>1,25207</text:p>
          </table:table-cell>
          <table:table-cell table:style-name="odsStyleTableCell-5036161d6d4fe27b6a98bdd14f93b4db" office:value-type="string">
            <text:p>9,3525</text:p>
          </table:table-cell>
        </table:table-row>
        <table:table-row table:style-name="ro1">
          <table:table-cell table:style-name="odsStyleTableCell-639731aa291c4841fd539e19f5cc4ee3" office:value-type="string">
            <text:p>PARAGUAY</text:p>
          </table:table-cell>
          <table:table-cell table:style-name="odsStyleTableCell-639731aa291c4841fd539e19f5cc4ee3" office:value-type="string">
            <text:p>GUARANI</text:p>
          </table:table-cell>
          <table:table-cell table:style-name="odsStyleTableCell-639731aa291c4841fd539e19f5cc4ee3" office:value-type="string">
            <text:p>PYG</text:p>
          </table:table-cell>
          <table:table-cell table:style-name="odsStyleTableCell-5036161d6d4fe27b6a98bdd14f93b4db" office:value-type="string">
            <text:p>0,00197</text:p>
          </table:table-cell>
          <table:table-cell table:style-name="odsStyleTableCell-5036161d6d4fe27b6a98bdd14f93b4db" office:value-type="string">
            <text:p>5.942,5</text:p>
          </table:table-cell>
        </table:table-row>
        <table:table-row table:style-name="ro1">
          <table:table-cell table:style-name="odsStyleTableCell-639731aa291c4841fd539e19f5cc4ee3" office:value-type="string">
            <text:p>PERÚ</text:p>
          </table:table-cell>
          <table:table-cell table:style-name="odsStyleTableCell-639731aa291c4841fd539e19f5cc4ee3" office:value-type="string">
            <text:p>NUEVO SOL</text:p>
          </table:table-cell>
          <table:table-cell table:style-name="odsStyleTableCell-639731aa291c4841fd539e19f5cc4ee3" office:value-type="string">
            <text:p>PEN</text:p>
          </table:table-cell>
          <table:table-cell table:style-name="odsStyleTableCell-5036161d6d4fe27b6a98bdd14f93b4db" office:value-type="string">
            <text:p>3,50232</text:p>
          </table:table-cell>
          <table:table-cell table:style-name="odsStyleTableCell-5036161d6d4fe27b6a98bdd14f93b4db" office:value-type="string">
            <text:p>3,3435</text:p>
          </table:table-cell>
        </table:table-row>
        <table:table-row table:style-name="ro1">
          <table:table-cell table:style-name="odsStyleTableCell-639731aa291c4841fd539e19f5cc4ee3" office:value-type="string">
            <text:p>REINO UNIDO</text:p>
          </table:table-cell>
          <table:table-cell table:style-name="odsStyleTableCell-639731aa291c4841fd539e19f5cc4ee3" office:value-type="string">
            <text:p>LIBRA</text:p>
          </table:table-cell>
          <table:table-cell table:style-name="odsStyleTableCell-639731aa291c4841fd539e19f5cc4ee3" office:value-type="string">
            <text:p>GBP</text:p>
          </table:table-cell>
          <table:table-cell table:style-name="odsStyleTableCell-5036161d6d4fe27b6a98bdd14f93b4db" office:value-type="string">
            <text:p>15,91984</text:p>
          </table:table-cell>
          <table:table-cell table:style-name="odsStyleTableCell-5036161d6d4fe27b6a98bdd14f93b4db" office:value-type="string">
            <text:p>0,73556</text:p>
          </table:table-cell>
        </table:table-row>
        <table:table-row table:style-name="ro1">
          <table:table-cell table:style-name="odsStyleTableCell-639731aa291c4841fd539e19f5cc4ee3" office:value-type="string">
            <text:p>REP. POPULAR CHINA</text:p>
          </table:table-cell>
          <table:table-cell table:style-name="odsStyleTableCell-639731aa291c4841fd539e19f5cc4ee3" office:value-type="string">
            <text:p>YUAN RENMINBI</text:p>
          </table:table-cell>
          <table:table-cell table:style-name="odsStyleTableCell-639731aa291c4841fd539e19f5cc4ee3" office:value-type="string">
            <text:p>CNY</text:p>
          </table:table-cell>
          <table:table-cell table:style-name="odsStyleTableCell-5036161d6d4fe27b6a98bdd14f93b4db" office:value-type="string">
            <text:p>1,74137</text:p>
          </table:table-cell>
          <table:table-cell table:style-name="odsStyleTableCell-5036161d6d4fe27b6a98bdd14f93b4db" office:value-type="string">
            <text:p>6,7246</text:p>
          </table:table-cell>
        </table:table-row>
        <table:table-row table:style-name="ro1">
          <table:table-cell table:style-name="odsStyleTableCell-639731aa291c4841fd539e19f5cc4ee3" office:value-type="string">
            <text:p>REP. POPULAR CHINA OFFSHORE</text:p>
          </table:table-cell>
          <table:table-cell table:style-name="odsStyleTableCell-639731aa291c4841fd539e19f5cc4ee3" office:value-type="string">
            <text:p>YUAN RENMINBI OFFSHORE</text:p>
          </table:table-cell>
          <table:table-cell table:style-name="odsStyleTableCell-639731aa291c4841fd539e19f5cc4ee3" office:value-type="string">
            <text:p>CNH</text:p>
          </table:table-cell>
          <table:table-cell table:style-name="odsStyleTableCell-5036161d6d4fe27b6a98bdd14f93b4db" office:value-type="string">
            <text:p>1,74178</text:p>
          </table:table-cell>
          <table:table-cell table:style-name="odsStyleTableCell-5036161d6d4fe27b6a98bdd14f93b4db" office:value-type="string">
            <text:p>6,723</text:p>
          </table:table-cell>
        </table:table-row>
        <table:table-row table:style-name="ro1">
          <table:table-cell table:style-name="odsStyleTableCell-639731aa291c4841fd539e19f5cc4ee3" office:value-type="string">
            <text:p>SUECIA</text:p>
          </table:table-cell>
          <table:table-cell table:style-name="odsStyleTableCell-639731aa291c4841fd539e19f5cc4ee3" office:value-type="string">
            <text:p>CORONA</text:p>
          </table:table-cell>
          <table:table-cell table:style-name="odsStyleTableCell-639731aa291c4841fd539e19f5cc4ee3" office:value-type="string">
            <text:p>SEK</text:p>
          </table:table-cell>
          <table:table-cell table:style-name="odsStyleTableCell-5036161d6d4fe27b6a98bdd14f93b4db" office:value-type="string">
            <text:p>1,22856</text:p>
          </table:table-cell>
          <table:table-cell table:style-name="odsStyleTableCell-5036161d6d4fe27b6a98bdd14f93b4db" office:value-type="string">
            <text:p>9,5315</text:p>
          </table:table-cell>
        </table:table-row>
        <table:table-row table:style-name="ro1">
          <table:table-cell table:style-name="odsStyleTableCell-639731aa291c4841fd539e19f5cc4ee3" office:value-type="string">
            <text:p>SUIZA</text:p>
          </table:table-cell>
          <table:table-cell table:style-name="odsStyleTableCell-639731aa291c4841fd539e19f5cc4ee3" office:value-type="string">
            <text:p>FRANCO</text:p>
          </table:table-cell>
          <table:table-cell table:style-name="odsStyleTableCell-639731aa291c4841fd539e19f5cc4ee3" office:value-type="string">
            <text:p>CHF</text:p>
          </table:table-cell>
          <table:table-cell table:style-name="odsStyleTableCell-5036161d6d4fe27b6a98bdd14f93b4db" office:value-type="string">
            <text:p>14,54297</text:p>
          </table:table-cell>
          <table:table-cell table:style-name="odsStyleTableCell-5036161d6d4fe27b6a98bdd14f93b4db" office:value-type="string">
            <text:p>0,8052</text:p>
          </table:table-cell>
        </table:table-row>
        <table:table-row table:style-name="ro1">
          <table:table-cell table:style-name="odsStyleTableCell-639731aa291c4841fd539e19f5cc4ee3" office:value-type="string">
            <text:p>UNIÓN EUROPEA</text:p>
          </table:table-cell>
          <table:table-cell table:style-name="odsStyleTableCell-639731aa291c4841fd539e19f5cc4ee3" office:value-type="string">
            <text:p>EURO</text:p>
          </table:table-cell>
          <table:table-cell table:style-name="odsStyleTableCell-639731aa291c4841fd539e19f5cc4ee3" office:value-type="string">
            <text:p>EUR</text:p>
          </table:table-cell>
          <table:table-cell table:style-name="odsStyleTableCell-5036161d6d4fe27b6a98bdd14f93b4db" office:value-type="string">
            <text:p>13,64563</text:p>
          </table:table-cell>
          <table:table-cell table:style-name="odsStyleTableCell-5036161d6d4fe27b6a98bdd14f93b4db" office:value-type="string">
            <text:p>0,85815</text:p>
          </table:table-cell>
        </table:table-row>
        <table:table-row table:style-name="ro1">
          <table:table-cell table:style-name="odsStyleTableCell-639731aa291c4841fd539e19f5cc4ee3" office:value-type="string">
            <text:p>URUGUAY</text:p>
          </table:table-cell>
          <table:table-cell table:style-name="odsStyleTableCell-639731aa291c4841fd539e19f5cc4ee3" office:value-type="string">
            <text:p>PESO</text:p>
          </table:table-cell>
          <table:table-cell table:style-name="odsStyleTableCell-639731aa291c4841fd539e19f5cc4ee3" office:value-type="string">
            <text:p>UYU</text:p>
          </table:table-cell>
          <table:table-cell table:style-name="odsStyleTableCell-5036161d6d4fe27b6a98bdd14f93b4db" office:value-type="string">
            <text:p>0,29097</text:p>
          </table:table-cell>
          <table:table-cell table:style-name="odsStyleTableCell-5036161d6d4fe27b6a98bdd14f93b4db" office:value-type="string">
            <text:p>40,245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f9bee83fb1cec4d7d5f46d97d11a8bd9" table:number-columns-spanned="4" table:number-rows-spanned="1" office:value-type="string">
            <text:p>Cotización de UFV</text:p>
          </table:table-cell>
          <table:covered-table-cell table:number-columns-repeated="3"/>
        </table:table-row>
        <table:table-row table:style-name="ro1">
          <table:table-cell table:style-name="odsStyleTableCell-639731aa291c4841fd539e19f5cc4ee3" office:value-type="string">
            <text:p>BOLIVIA (UFV)</text:p>
          </table:table-cell>
          <table:table-cell table:style-name="odsStyleTableCell-639731aa291c4841fd539e19f5cc4ee3" office:value-type="string">
            <text:p>UNIDAD DE FOMENTO DE VIVIENDA</text:p>
          </table:table-cell>
          <table:table-cell table:style-name="odsStyleTableCell-639731aa291c4841fd539e19f5cc4ee3" office:value-type="string">
            <text:p>Bs/UFV</text:p>
          </table:table-cell>
          <table:table-cell table:style-name="odsStyleTableCell-5036161d6d4fe27b6a98bdd14f93b4db" office:value-type="string">
            <text:p>3,33599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f9bee83fb1cec4d7d5f46d97d11a8bd9" table:number-columns-spanned="3" table:number-rows-spanned="1" office:value-type="string">
            <text:p>Cotización de Metales</text:p>
          </table:table-cell>
          <table:covered-table-cell table:number-columns-repeated="2"/>
        </table:table-row>
        <table:table-row table:style-name="ro1">
          <table:table-cell table:style-name="odsStyleTableCell-ebdbbee66029afc7be489d10a7c0c722" office:value-type="string">
            <text:p>Metal</text:p>
          </table:table-cell>
          <table:table-cell table:style-name="odsStyleTableCell-ebdbbee66029afc7be489d10a7c0c722" office:value-type="string">
            <text:p>Unidad</text:p>
          </table:table-cell>
          <table:table-cell table:style-name="odsStyleTableCell-ebdbbee66029afc7be489d10a7c0c722" office:value-type="string">
            <text:p>Valor en USD/O.T.F.</text:p>
          </table:table-cell>
        </table:table-row>
        <table:table-row table:style-name="ro1">
          <table:table-cell table:style-name="odsStyleTableCell-639731aa291c4841fd539e19f5cc4ee3" office:value-type="string">
            <text:p>ORO</text:p>
          </table:table-cell>
          <table:table-cell table:style-name="odsStyleTableCell-639731aa291c4841fd539e19f5cc4ee3" office:value-type="string">
            <text:p>ONZA TROY ORO</text:p>
          </table:table-cell>
          <table:table-cell table:style-name="odsStyleTableCell-5036161d6d4fe27b6a98bdd14f93b4db" office:value-type="string">
            <text:p>4.595,42</text:p>
          </table:table-cell>
        </table:table-row>
        <table:table-row table:style-name="ro1">
          <table:table-cell table:style-name="odsStyleTableCell-639731aa291c4841fd539e19f5cc4ee3" office:value-type="string">
            <text:p>PLATA</text:p>
          </table:table-cell>
          <table:table-cell table:style-name="odsStyleTableCell-639731aa291c4841fd539e19f5cc4ee3" office:value-type="string">
            <text:p>ONZA TROY PLATA</text:p>
          </table:table-cell>
          <table:table-cell table:style-name="odsStyleTableCell-5036161d6d4fe27b6a98bdd14f93b4db" office:value-type="string">
            <text:p>68,1341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f9bee83fb1cec4d7d5f46d97d11a8bd9" table:number-columns-spanned="3" table:number-rows-spanned="1" office:value-type="string">
            <text:p>Derechos Especiales de Giro (DEG)</text:p>
          </table:table-cell>
          <table:covered-table-cell table:number-columns-repeated="2"/>
        </table:table-row>
        <table:table-row table:style-name="ro1">
          <table:table-cell table:style-name="odsStyleTableCell-ebdbbee66029afc7be489d10a7c0c722" office:value-type="string">
            <text:p>FMI</text:p>
          </table:table-cell>
          <table:table-cell table:style-name="odsStyleTableCell-ebdbbee66029afc7be489d10a7c0c722" office:value-type="string">
            <text:p>Moneda</text:p>
          </table:table-cell>
          <table:table-cell table:style-name="odsStyleTableCell-ebdbbee66029afc7be489d10a7c0c722" office:value-type="string">
            <text:p>Valor en USD/D.E.G.</text:p>
          </table:table-cell>
        </table:table-row>
        <table:table-row table:style-name="ro1">
          <table:table-cell table:style-name="odsStyleTableCell-639731aa291c4841fd539e19f5cc4ee3" office:value-type="string">
            <text:p>BOLIVIA</text:p>
          </table:table-cell>
          <table:table-cell table:style-name="odsStyleTableCell-639731aa291c4841fd539e19f5cc4ee3" office:value-type="string">
            <text:p>DERECHO ESPECIAL DE GIRO</text:p>
          </table:table-cell>
          <table:table-cell table:style-name="odsStyleTableCell-5036161d6d4fe27b6a98bdd14f93b4db" office:value-type="string">
            <text:p>1,37233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f9bee83fb1cec4d7d5f46d97d11a8bd9" table:number-columns-spanned="2" table:number-rows-spanned="1" office:value-type="string">
            <text:p>Tasa SOFR (Secured Overnight Financing Rate)**</text:p>
          </table:table-cell>
          <table:covered-table-cell table:number-columns-repeated="1"/>
        </table:table-row>
        <table:table-row table:style-name="ro1">
          <table:table-cell table:style-name="odsStyleTableCell-ebdbbee66029afc7be489d10a7c0c722" office:value-type="string">
            <text:p>Concepto</text:p>
          </table:table-cell>
          <table:table-cell table:style-name="odsStyleTableCell-ebdbbee66029afc7be489d10a7c0c722" office:value-type="string">
            <text:p>Tasa (%)</text:p>
          </table:table-cell>
        </table:table-row>
        <table:table-row table:style-name="ro1">
          <table:table-cell table:style-name="odsStyleTableCell-639731aa291c4841fd539e19f5cc4ee3" office:value-type="string">
            <text:p>SOFR (Secured Overnight Financing Rate)*</text:p>
          </table:table-cell>
          <table:table-cell table:style-name="odsStyleTableCell-5036161d6d4fe27b6a98bdd14f93b4db" office:value-type="string">
            <text:p>3,66%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639731aa291c4841fd539e19f5cc4ee3" table:number-columns-spanned="5" table:number-rows-spanned="1" office:value-type="string">
            <text:p>* Las cotizaciones son indicativas a excepción del dólar estadounidense.</text:p>
          </table:table-cell>
          <table:covered-table-cell table:number-columns-repeated="4"/>
        </table:table-row>
        <table:table-row table:style-name="ro1">
          <table:table-cell table:style-name="odsStyleTableCell-639731aa291c4841fd539e19f5cc4ee3" table:number-columns-spanned="5" table:number-rows-spanned="1" office:value-type="string">
            <text:p>** La Tasa SOFR está sujeta a las Condiciones de Uso publicadas en newyorkfed.org.</text:p>
          </table:table-cell>
          <table:covered-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7T02:27:39</meta:creation-date>
    <meta:generator>ods générator</meta:generator>
    <dc:date>2026-08-27T02:27:39</dc:date>
    <meta:editing-duration>PT1S</meta:editing-duration>
    <meta:editing-cycles>1</meta:editing-cycles>
    <meta:document-statistic meta:table-count="1" meta:cell-count="4" meta:object-count="0"/>
  </office:meta>
</office:document-meta>
</file>