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088aa3f22354f592589044009ab296dd" style:family="table-column">
      <style:table-column-properties fo:break-before="auto" style:use-optimal-column-width="false" style:column-width="6cm"/>
    </style:style>
    <style:style style:name="odsStyleTableColumn-dcf726fcd399969761b9ad1576a97900" style:family="table-column">
      <style:table-column-properties fo:break-before="auto" style:use-optimal-column-width="false" style:column-width="5cm"/>
    </style:style>
    <style:style style:name="odsStyleTableColumn-6ece65d1263d586cea706085794550e3" style:family="table-column">
      <style:table-column-properties fo:break-before="auto" style:use-optimal-column-width="false" style:column-width="3cm"/>
    </style:style>
    <style:style style:name="odsStyleTableCell-19254a66953fba55c76e28da26ea6295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4pt" style:font-size-asian="14pt" style:font-size-complex="14pt"/>
    </style:style>
    <style:style style:name="odsStyleTableCell-cf9bd124282b3131c955599dac106e5f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0373cd15ff2f836d2fff86c7cfe7e74f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4919cde4c3806878a4d72b1e3db5906c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TiposCambio" table:style-name="ta1" table:print="false">
        <table:table-column table:style-name="odsStyleTableColumn-088aa3f22354f592589044009ab296dd" table:default-cell-style-name="Default"/>
        <table:table-column table:style-name="odsStyleTableColumn-dcf726fcd399969761b9ad1576a97900" table:default-cell-style-name="Default"/>
        <table:table-column table:style-name="odsStyleTableColumn-6ece65d1263d586cea706085794550e3" table:default-cell-style-name="Default"/>
        <table:table-column table:style-name="odsStyleTableColumn-6ece65d1263d586cea706085794550e3" table:default-cell-style-name="Default"/>
        <table:table-column table:style-name="odsStyleTableColumn-6ece65d1263d586cea706085794550e3" table:default-cell-style-name="Default"/>
        <table:table-row table:style-name="ro1">
          <table:table-cell/>
        </table:table-row>
        <table:table-row table:style-name="ro1">
          <table:table-cell table:style-name="odsStyleTableCell-19254a66953fba55c76e28da26ea6295" table:number-columns-spanned="5" table:number-rows-spanned="1" office:value-type="string">
            <text:p>BANCO CENTRAL DE BOLIVIA</text:p>
          </table:table-cell>
          <table:covered-table-cell table:number-columns-repeated="4"/>
        </table:table-row>
        <table:table-row table:style-name="ro1">
          <table:table-cell table:style-name="odsStyleTableCell-19254a66953fba55c76e28da26ea6295" table:number-columns-spanned="5" table:number-rows-spanned="1" office:value-type="string">
            <text:p>GERENCIA DE OPERACIONES INTERNACIONALES</text:p>
          </table:table-cell>
          <table:covered-table-cell table:number-columns-repeated="4"/>
        </table:table-row>
        <table:table-row table:style-name="ro1">
          <table:table-cell table:style-name="odsStyleTableCell-19254a66953fba55c76e28da26ea6295" table:number-columns-spanned="5" table:number-rows-spanned="1" office:value-type="string">
            <text:p>TABLA No. 172-26</text:p>
          </table:table-cell>
          <table:covered-table-cell table:number-columns-repeated="4"/>
        </table:table-row>
        <table:table-row table:style-name="ro1">
          <table:table-cell table:style-name="odsStyleTableCell-19254a66953fba55c76e28da26ea6295" table:number-columns-spanned="5" table:number-rows-spanned="1" office:value-type="string">
            <text:p>TABLA DE COTIZACIONES DEL 16 DE SEPTIEMBRE DE 2026</text:p>
          </table:table-cell>
          <table:covered-table-cell table:number-columns-repeated="4"/>
        </table:table-row>
        <table:table-row table:style-name="ro1">
          <table:table-cell/>
        </table:table-row>
        <table:table-row table:style-name="ro1">
          <table:table-cell table:style-name="odsStyleTableCell-19254a66953fba55c76e28da26ea6295" table:number-columns-spanned="4" table:number-rows-spanned="1" office:value-type="string">
            <text:p>Cotización Oficial del Boliviano respecto al Dólar (BCB)</text:p>
          </table:table-cell>
          <table:covered-table-cell table:number-columns-repeated="3"/>
        </table:table-row>
        <table:table-row table:style-name="ro1">
          <table:table-cell table:style-name="odsStyleTableCell-cf9bd124282b3131c955599dac106e5f" office:value-type="string">
            <text:p>País / Concepto</text:p>
          </table:table-cell>
          <table:table-cell table:style-name="odsStyleTableCell-cf9bd124282b3131c955599dac106e5f" office:value-type="string">
            <text:p>Moneda</text:p>
          </table:table-cell>
          <table:table-cell table:style-name="odsStyleTableCell-cf9bd124282b3131c955599dac106e5f" office:value-type="string">
            <text:p>Código</text:p>
          </table:table-cell>
          <table:table-cell table:style-name="odsStyleTableCell-cf9bd124282b3131c955599dac106e5f" office:value-type="string">
            <text:p>Tipo de Cambio Oficial (TCO) (Bs/USD)</text:p>
          </table:table-cell>
        </table:table-row>
        <table:table-row table:style-name="ro1">
          <table:table-cell table:style-name="odsStyleTableCell-0373cd15ff2f836d2fff86c7cfe7e74f" office:value-type="string">
            <text:p>ESTADOS UNIDOS</text:p>
          </table:table-cell>
          <table:table-cell table:style-name="odsStyleTableCell-0373cd15ff2f836d2fff86c7cfe7e74f" office:value-type="string">
            <text:p>DÓLAR</text:p>
          </table:table-cell>
          <table:table-cell table:style-name="odsStyleTableCell-0373cd15ff2f836d2fff86c7cfe7e74f" office:value-type="string">
            <text:p>USD</text:p>
          </table:table-cell>
          <table:table-cell table:style-name="odsStyleTableCell-4919cde4c3806878a4d72b1e3db5906c" office:value-type="string">
            <text:p>10,15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19254a66953fba55c76e28da26ea6295" table:number-columns-spanned="5" table:number-rows-spanned="1" office:value-type="string">
            <text:p>COTIZACIÓN DE MONEDAS*</text:p>
          </table:table-cell>
          <table:covered-table-cell table:number-columns-repeated="4"/>
        </table:table-row>
        <table:table-row table:style-name="ro1">
          <table:table-cell table:style-name="odsStyleTableCell-cf9bd124282b3131c955599dac106e5f" office:value-type="string">
            <text:p>País / Región</text:p>
          </table:table-cell>
          <table:table-cell table:style-name="odsStyleTableCell-cf9bd124282b3131c955599dac106e5f" office:value-type="string">
            <text:p>Moneda</text:p>
          </table:table-cell>
          <table:table-cell table:style-name="odsStyleTableCell-cf9bd124282b3131c955599dac106e5f" office:value-type="string">
            <text:p>Código</text:p>
          </table:table-cell>
          <table:table-cell table:style-name="odsStyleTableCell-cf9bd124282b3131c955599dac106e5f" office:value-type="string">
            <text:p>TIPO DE CAMBIO EN Bs POR UNIDAD DE MONEDA EXTRANJERA</text:p>
          </table:table-cell>
          <table:table-cell table:style-name="odsStyleTableCell-cf9bd124282b3131c955599dac106e5f" office:value-type="string">
            <text:p>TIPO CAMBIO EN M.E.</text:p>
          </table:table-cell>
        </table:table-row>
        <table:table-row table:style-name="ro1">
          <table:table-cell table:style-name="odsStyleTableCell-0373cd15ff2f836d2fff86c7cfe7e74f" office:value-type="string">
            <text:p>ARGENTINA</text:p>
          </table:table-cell>
          <table:table-cell table:style-name="odsStyleTableCell-0373cd15ff2f836d2fff86c7cfe7e74f" office:value-type="string">
            <text:p>PESO</text:p>
          </table:table-cell>
          <table:table-cell table:style-name="odsStyleTableCell-0373cd15ff2f836d2fff86c7cfe7e74f" office:value-type="string">
            <text:p>ARS</text:p>
          </table:table-cell>
          <table:table-cell table:style-name="odsStyleTableCell-4919cde4c3806878a4d72b1e3db5906c" office:value-type="string">
            <text:p>0,00674</text:p>
          </table:table-cell>
          <table:table-cell table:style-name="odsStyleTableCell-4919cde4c3806878a4d72b1e3db5906c" office:value-type="string">
            <text:p>1.506,4685</text:p>
          </table:table-cell>
        </table:table-row>
        <table:table-row table:style-name="ro1">
          <table:table-cell table:style-name="odsStyleTableCell-0373cd15ff2f836d2fff86c7cfe7e74f" office:value-type="string">
            <text:p>AUSTRALIA</text:p>
          </table:table-cell>
          <table:table-cell table:style-name="odsStyleTableCell-0373cd15ff2f836d2fff86c7cfe7e74f" office:value-type="string">
            <text:p>DÓLAR</text:p>
          </table:table-cell>
          <table:table-cell table:style-name="odsStyleTableCell-0373cd15ff2f836d2fff86c7cfe7e74f" office:value-type="string">
            <text:p>AUD</text:p>
          </table:table-cell>
          <table:table-cell table:style-name="odsStyleTableCell-4919cde4c3806878a4d72b1e3db5906c" office:value-type="string">
            <text:p>7,23899</text:p>
          </table:table-cell>
          <table:table-cell table:style-name="odsStyleTableCell-4919cde4c3806878a4d72b1e3db5906c" office:value-type="string">
            <text:p>1,40213</text:p>
          </table:table-cell>
        </table:table-row>
        <table:table-row table:style-name="ro1">
          <table:table-cell table:style-name="odsStyleTableCell-0373cd15ff2f836d2fff86c7cfe7e74f" office:value-type="string">
            <text:p>BRASIL</text:p>
          </table:table-cell>
          <table:table-cell table:style-name="odsStyleTableCell-0373cd15ff2f836d2fff86c7cfe7e74f" office:value-type="string">
            <text:p>REAL</text:p>
          </table:table-cell>
          <table:table-cell table:style-name="odsStyleTableCell-0373cd15ff2f836d2fff86c7cfe7e74f" office:value-type="string">
            <text:p>BRL</text:p>
          </table:table-cell>
          <table:table-cell table:style-name="odsStyleTableCell-4919cde4c3806878a4d72b1e3db5906c" office:value-type="string">
            <text:p>1,97003</text:p>
          </table:table-cell>
          <table:table-cell table:style-name="odsStyleTableCell-4919cde4c3806878a4d72b1e3db5906c" office:value-type="string">
            <text:p>5,1522</text:p>
          </table:table-cell>
        </table:table-row>
        <table:table-row table:style-name="ro1">
          <table:table-cell table:style-name="odsStyleTableCell-0373cd15ff2f836d2fff86c7cfe7e74f" office:value-type="string">
            <text:p>CANADÁ</text:p>
          </table:table-cell>
          <table:table-cell table:style-name="odsStyleTableCell-0373cd15ff2f836d2fff86c7cfe7e74f" office:value-type="string">
            <text:p>DÓLAR</text:p>
          </table:table-cell>
          <table:table-cell table:style-name="odsStyleTableCell-0373cd15ff2f836d2fff86c7cfe7e74f" office:value-type="string">
            <text:p>CAD</text:p>
          </table:table-cell>
          <table:table-cell table:style-name="odsStyleTableCell-4919cde4c3806878a4d72b1e3db5906c" office:value-type="string">
            <text:p>7,29271</text:p>
          </table:table-cell>
          <table:table-cell table:style-name="odsStyleTableCell-4919cde4c3806878a4d72b1e3db5906c" office:value-type="string">
            <text:p>1,3918</text:p>
          </table:table-cell>
        </table:table-row>
        <table:table-row table:style-name="ro1">
          <table:table-cell table:style-name="odsStyleTableCell-0373cd15ff2f836d2fff86c7cfe7e74f" office:value-type="string">
            <text:p>CHILE</text:p>
          </table:table-cell>
          <table:table-cell table:style-name="odsStyleTableCell-0373cd15ff2f836d2fff86c7cfe7e74f" office:value-type="string">
            <text:p>PESO</text:p>
          </table:table-cell>
          <table:table-cell table:style-name="odsStyleTableCell-0373cd15ff2f836d2fff86c7cfe7e74f" office:value-type="string">
            <text:p>CLP</text:p>
          </table:table-cell>
          <table:table-cell table:style-name="odsStyleTableCell-4919cde4c3806878a4d72b1e3db5906c" office:value-type="string">
            <text:p>0,01063</text:p>
          </table:table-cell>
          <table:table-cell table:style-name="odsStyleTableCell-4919cde4c3806878a4d72b1e3db5906c" office:value-type="string">
            <text:p>955,14</text:p>
          </table:table-cell>
        </table:table-row>
        <table:table-row table:style-name="ro1">
          <table:table-cell table:style-name="odsStyleTableCell-0373cd15ff2f836d2fff86c7cfe7e74f" office:value-type="string">
            <text:p>COLOMBIA</text:p>
          </table:table-cell>
          <table:table-cell table:style-name="odsStyleTableCell-0373cd15ff2f836d2fff86c7cfe7e74f" office:value-type="string">
            <text:p>PESO</text:p>
          </table:table-cell>
          <table:table-cell table:style-name="odsStyleTableCell-0373cd15ff2f836d2fff86c7cfe7e74f" office:value-type="string">
            <text:p>COP</text:p>
          </table:table-cell>
          <table:table-cell table:style-name="odsStyleTableCell-4919cde4c3806878a4d72b1e3db5906c" office:value-type="string">
            <text:p>0,00326</text:p>
          </table:table-cell>
          <table:table-cell table:style-name="odsStyleTableCell-4919cde4c3806878a4d72b1e3db5906c" office:value-type="string">
            <text:p>3.115,05</text:p>
          </table:table-cell>
        </table:table-row>
        <table:table-row table:style-name="ro1">
          <table:table-cell table:style-name="odsStyleTableCell-0373cd15ff2f836d2fff86c7cfe7e74f" office:value-type="string">
            <text:p>COREA DEL SUR</text:p>
          </table:table-cell>
          <table:table-cell table:style-name="odsStyleTableCell-0373cd15ff2f836d2fff86c7cfe7e74f" office:value-type="string">
            <text:p>WON</text:p>
          </table:table-cell>
          <table:table-cell table:style-name="odsStyleTableCell-0373cd15ff2f836d2fff86c7cfe7e74f" office:value-type="string">
            <text:p>KRW</text:p>
          </table:table-cell>
          <table:table-cell table:style-name="odsStyleTableCell-4919cde4c3806878a4d72b1e3db5906c" office:value-type="string">
            <text:p>0,00745</text:p>
          </table:table-cell>
          <table:table-cell table:style-name="odsStyleTableCell-4919cde4c3806878a4d72b1e3db5906c" office:value-type="string">
            <text:p>1.362,09</text:p>
          </table:table-cell>
        </table:table-row>
        <table:table-row table:style-name="ro1">
          <table:table-cell table:style-name="odsStyleTableCell-0373cd15ff2f836d2fff86c7cfe7e74f" office:value-type="string">
            <text:p>EMIRATOS ÁRABES</text:p>
          </table:table-cell>
          <table:table-cell table:style-name="odsStyleTableCell-0373cd15ff2f836d2fff86c7cfe7e74f" office:value-type="string">
            <text:p>DIRHAM</text:p>
          </table:table-cell>
          <table:table-cell table:style-name="odsStyleTableCell-0373cd15ff2f836d2fff86c7cfe7e74f" office:value-type="string">
            <text:p>AED</text:p>
          </table:table-cell>
          <table:table-cell table:style-name="odsStyleTableCell-4919cde4c3806878a4d72b1e3db5906c" office:value-type="string">
            <text:p>2,76356</text:p>
          </table:table-cell>
          <table:table-cell table:style-name="odsStyleTableCell-4919cde4c3806878a4d72b1e3db5906c" office:value-type="string">
            <text:p>3,6728</text:p>
          </table:table-cell>
        </table:table-row>
        <table:table-row table:style-name="ro1">
          <table:table-cell table:style-name="odsStyleTableCell-0373cd15ff2f836d2fff86c7cfe7e74f" office:value-type="string">
            <text:p>HONG KONG</text:p>
          </table:table-cell>
          <table:table-cell table:style-name="odsStyleTableCell-0373cd15ff2f836d2fff86c7cfe7e74f" office:value-type="string">
            <text:p>DÓLAR</text:p>
          </table:table-cell>
          <table:table-cell table:style-name="odsStyleTableCell-0373cd15ff2f836d2fff86c7cfe7e74f" office:value-type="string">
            <text:p>HKD</text:p>
          </table:table-cell>
          <table:table-cell table:style-name="odsStyleTableCell-4919cde4c3806878a4d72b1e3db5906c" office:value-type="string">
            <text:p>1,29383</text:p>
          </table:table-cell>
          <table:table-cell table:style-name="odsStyleTableCell-4919cde4c3806878a4d72b1e3db5906c" office:value-type="string">
            <text:p>7,8449</text:p>
          </table:table-cell>
        </table:table-row>
        <table:table-row table:style-name="ro1">
          <table:table-cell table:style-name="odsStyleTableCell-0373cd15ff2f836d2fff86c7cfe7e74f" office:value-type="string">
            <text:p>INDIA</text:p>
          </table:table-cell>
          <table:table-cell table:style-name="odsStyleTableCell-0373cd15ff2f836d2fff86c7cfe7e74f" office:value-type="string">
            <text:p>RUPIA</text:p>
          </table:table-cell>
          <table:table-cell table:style-name="odsStyleTableCell-0373cd15ff2f836d2fff86c7cfe7e74f" office:value-type="string">
            <text:p>INR</text:p>
          </table:table-cell>
          <table:table-cell table:style-name="odsStyleTableCell-4919cde4c3806878a4d72b1e3db5906c" office:value-type="string">
            <text:p>0,10577</text:p>
          </table:table-cell>
          <table:table-cell table:style-name="odsStyleTableCell-4919cde4c3806878a4d72b1e3db5906c" office:value-type="string">
            <text:p>95,96</text:p>
          </table:table-cell>
        </table:table-row>
        <table:table-row table:style-name="ro1">
          <table:table-cell table:style-name="odsStyleTableCell-0373cd15ff2f836d2fff86c7cfe7e74f" office:value-type="string">
            <text:p>JAPÓN</text:p>
          </table:table-cell>
          <table:table-cell table:style-name="odsStyleTableCell-0373cd15ff2f836d2fff86c7cfe7e74f" office:value-type="string">
            <text:p>YEN</text:p>
          </table:table-cell>
          <table:table-cell table:style-name="odsStyleTableCell-0373cd15ff2f836d2fff86c7cfe7e74f" office:value-type="string">
            <text:p>JPY</text:p>
          </table:table-cell>
          <table:table-cell table:style-name="odsStyleTableCell-4919cde4c3806878a4d72b1e3db5906c" office:value-type="string">
            <text:p>0,06544</text:p>
          </table:table-cell>
          <table:table-cell table:style-name="odsStyleTableCell-4919cde4c3806878a4d72b1e3db5906c" office:value-type="string">
            <text:p>155,1</text:p>
          </table:table-cell>
        </table:table-row>
        <table:table-row table:style-name="ro1">
          <table:table-cell table:style-name="odsStyleTableCell-0373cd15ff2f836d2fff86c7cfe7e74f" office:value-type="string">
            <text:p>MÉXICO</text:p>
          </table:table-cell>
          <table:table-cell table:style-name="odsStyleTableCell-0373cd15ff2f836d2fff86c7cfe7e74f" office:value-type="string">
            <text:p>PESO</text:p>
          </table:table-cell>
          <table:table-cell table:style-name="odsStyleTableCell-0373cd15ff2f836d2fff86c7cfe7e74f" office:value-type="string">
            <text:p>MXN</text:p>
          </table:table-cell>
          <table:table-cell table:style-name="odsStyleTableCell-4919cde4c3806878a4d72b1e3db5906c" office:value-type="string">
            <text:p>0,59158</text:p>
          </table:table-cell>
          <table:table-cell table:style-name="odsStyleTableCell-4919cde4c3806878a4d72b1e3db5906c" office:value-type="string">
            <text:p>17,1575</text:p>
          </table:table-cell>
        </table:table-row>
        <table:table-row table:style-name="ro1">
          <table:table-cell table:style-name="odsStyleTableCell-0373cd15ff2f836d2fff86c7cfe7e74f" office:value-type="string">
            <text:p>NORUEGA</text:p>
          </table:table-cell>
          <table:table-cell table:style-name="odsStyleTableCell-0373cd15ff2f836d2fff86c7cfe7e74f" office:value-type="string">
            <text:p>CORONA</text:p>
          </table:table-cell>
          <table:table-cell table:style-name="odsStyleTableCell-0373cd15ff2f836d2fff86c7cfe7e74f" office:value-type="string">
            <text:p>NOK</text:p>
          </table:table-cell>
          <table:table-cell table:style-name="odsStyleTableCell-4919cde4c3806878a4d72b1e3db5906c" office:value-type="string">
            <text:p>1,08657</text:p>
          </table:table-cell>
          <table:table-cell table:style-name="odsStyleTableCell-4919cde4c3806878a4d72b1e3db5906c" office:value-type="string">
            <text:p>9,3413</text:p>
          </table:table-cell>
        </table:table-row>
        <table:table-row table:style-name="ro1">
          <table:table-cell table:style-name="odsStyleTableCell-0373cd15ff2f836d2fff86c7cfe7e74f" office:value-type="string">
            <text:p>PARAGUAY</text:p>
          </table:table-cell>
          <table:table-cell table:style-name="odsStyleTableCell-0373cd15ff2f836d2fff86c7cfe7e74f" office:value-type="string">
            <text:p>GUARANI</text:p>
          </table:table-cell>
          <table:table-cell table:style-name="odsStyleTableCell-0373cd15ff2f836d2fff86c7cfe7e74f" office:value-type="string">
            <text:p>PYG</text:p>
          </table:table-cell>
          <table:table-cell table:style-name="odsStyleTableCell-4919cde4c3806878a4d72b1e3db5906c" office:value-type="string">
            <text:p>0,00172</text:p>
          </table:table-cell>
          <table:table-cell table:style-name="odsStyleTableCell-4919cde4c3806878a4d72b1e3db5906c" office:value-type="string">
            <text:p>5.908,5</text:p>
          </table:table-cell>
        </table:table-row>
        <table:table-row table:style-name="ro1">
          <table:table-cell table:style-name="odsStyleTableCell-0373cd15ff2f836d2fff86c7cfe7e74f" office:value-type="string">
            <text:p>PERÚ</text:p>
          </table:table-cell>
          <table:table-cell table:style-name="odsStyleTableCell-0373cd15ff2f836d2fff86c7cfe7e74f" office:value-type="string">
            <text:p>NUEVO SOL</text:p>
          </table:table-cell>
          <table:table-cell table:style-name="odsStyleTableCell-0373cd15ff2f836d2fff86c7cfe7e74f" office:value-type="string">
            <text:p>PEN</text:p>
          </table:table-cell>
          <table:table-cell table:style-name="odsStyleTableCell-4919cde4c3806878a4d72b1e3db5906c" office:value-type="string">
            <text:p>3,01035</text:p>
          </table:table-cell>
          <table:table-cell table:style-name="odsStyleTableCell-4919cde4c3806878a4d72b1e3db5906c" office:value-type="string">
            <text:p>3,3717</text:p>
          </table:table-cell>
        </table:table-row>
        <table:table-row table:style-name="ro1">
          <table:table-cell table:style-name="odsStyleTableCell-0373cd15ff2f836d2fff86c7cfe7e74f" office:value-type="string">
            <text:p>REINO UNIDO</text:p>
          </table:table-cell>
          <table:table-cell table:style-name="odsStyleTableCell-0373cd15ff2f836d2fff86c7cfe7e74f" office:value-type="string">
            <text:p>LIBRA</text:p>
          </table:table-cell>
          <table:table-cell table:style-name="odsStyleTableCell-0373cd15ff2f836d2fff86c7cfe7e74f" office:value-type="string">
            <text:p>GBP</text:p>
          </table:table-cell>
          <table:table-cell table:style-name="odsStyleTableCell-4919cde4c3806878a4d72b1e3db5906c" office:value-type="string">
            <text:p>13,67925</text:p>
          </table:table-cell>
          <table:table-cell table:style-name="odsStyleTableCell-4919cde4c3806878a4d72b1e3db5906c" office:value-type="string">
            <text:p>0,742</text:p>
          </table:table-cell>
        </table:table-row>
        <table:table-row table:style-name="ro1">
          <table:table-cell table:style-name="odsStyleTableCell-0373cd15ff2f836d2fff86c7cfe7e74f" office:value-type="string">
            <text:p>REP. POPULAR CHINA</text:p>
          </table:table-cell>
          <table:table-cell table:style-name="odsStyleTableCell-0373cd15ff2f836d2fff86c7cfe7e74f" office:value-type="string">
            <text:p>YUAN RENMINBI</text:p>
          </table:table-cell>
          <table:table-cell table:style-name="odsStyleTableCell-0373cd15ff2f836d2fff86c7cfe7e74f" office:value-type="string">
            <text:p>CNY</text:p>
          </table:table-cell>
          <table:table-cell table:style-name="odsStyleTableCell-4919cde4c3806878a4d72b1e3db5906c" office:value-type="string">
            <text:p>1,51228</text:p>
          </table:table-cell>
          <table:table-cell table:style-name="odsStyleTableCell-4919cde4c3806878a4d72b1e3db5906c" office:value-type="string">
            <text:p>6,7117</text:p>
          </table:table-cell>
        </table:table-row>
        <table:table-row table:style-name="ro1">
          <table:table-cell table:style-name="odsStyleTableCell-0373cd15ff2f836d2fff86c7cfe7e74f" office:value-type="string">
            <text:p>REP. POPULAR CHINA OFFSHORE</text:p>
          </table:table-cell>
          <table:table-cell table:style-name="odsStyleTableCell-0373cd15ff2f836d2fff86c7cfe7e74f" office:value-type="string">
            <text:p>YUAN RENMINBI OFFSHORE</text:p>
          </table:table-cell>
          <table:table-cell table:style-name="odsStyleTableCell-0373cd15ff2f836d2fff86c7cfe7e74f" office:value-type="string">
            <text:p>CNH</text:p>
          </table:table-cell>
          <table:table-cell table:style-name="odsStyleTableCell-4919cde4c3806878a4d72b1e3db5906c" office:value-type="string">
            <text:p>1,51228</text:p>
          </table:table-cell>
          <table:table-cell table:style-name="odsStyleTableCell-4919cde4c3806878a4d72b1e3db5906c" office:value-type="string">
            <text:p>6,7117</text:p>
          </table:table-cell>
        </table:table-row>
        <table:table-row table:style-name="ro1">
          <table:table-cell table:style-name="odsStyleTableCell-0373cd15ff2f836d2fff86c7cfe7e74f" office:value-type="string">
            <text:p>SUECIA</text:p>
          </table:table-cell>
          <table:table-cell table:style-name="odsStyleTableCell-0373cd15ff2f836d2fff86c7cfe7e74f" office:value-type="string">
            <text:p>CORONA</text:p>
          </table:table-cell>
          <table:table-cell table:style-name="odsStyleTableCell-0373cd15ff2f836d2fff86c7cfe7e74f" office:value-type="string">
            <text:p>SEK</text:p>
          </table:table-cell>
          <table:table-cell table:style-name="odsStyleTableCell-4919cde4c3806878a4d72b1e3db5906c" office:value-type="string">
            <text:p>1,03797</text:p>
          </table:table-cell>
          <table:table-cell table:style-name="odsStyleTableCell-4919cde4c3806878a4d72b1e3db5906c" office:value-type="string">
            <text:p>9,7787</text:p>
          </table:table-cell>
        </table:table-row>
        <table:table-row table:style-name="ro1">
          <table:table-cell table:style-name="odsStyleTableCell-0373cd15ff2f836d2fff86c7cfe7e74f" office:value-type="string">
            <text:p>SUIZA</text:p>
          </table:table-cell>
          <table:table-cell table:style-name="odsStyleTableCell-0373cd15ff2f836d2fff86c7cfe7e74f" office:value-type="string">
            <text:p>FRANCO</text:p>
          </table:table-cell>
          <table:table-cell table:style-name="odsStyleTableCell-0373cd15ff2f836d2fff86c7cfe7e74f" office:value-type="string">
            <text:p>CHF</text:p>
          </table:table-cell>
          <table:table-cell table:style-name="odsStyleTableCell-4919cde4c3806878a4d72b1e3db5906c" office:value-type="string">
            <text:p>12,40073</text:p>
          </table:table-cell>
          <table:table-cell table:style-name="odsStyleTableCell-4919cde4c3806878a4d72b1e3db5906c" office:value-type="string">
            <text:p>0,8185</text:p>
          </table:table-cell>
        </table:table-row>
        <table:table-row table:style-name="ro1">
          <table:table-cell table:style-name="odsStyleTableCell-0373cd15ff2f836d2fff86c7cfe7e74f" office:value-type="string">
            <text:p>UNIÓN EUROPEA</text:p>
          </table:table-cell>
          <table:table-cell table:style-name="odsStyleTableCell-0373cd15ff2f836d2fff86c7cfe7e74f" office:value-type="string">
            <text:p>EURO</text:p>
          </table:table-cell>
          <table:table-cell table:style-name="odsStyleTableCell-0373cd15ff2f836d2fff86c7cfe7e74f" office:value-type="string">
            <text:p>EUR</text:p>
          </table:table-cell>
          <table:table-cell table:style-name="odsStyleTableCell-4919cde4c3806878a4d72b1e3db5906c" office:value-type="string">
            <text:p>11,71514</text:p>
          </table:table-cell>
          <table:table-cell table:style-name="odsStyleTableCell-4919cde4c3806878a4d72b1e3db5906c" office:value-type="string">
            <text:p>0,8664</text:p>
          </table:table-cell>
        </table:table-row>
        <table:table-row table:style-name="ro1">
          <table:table-cell table:style-name="odsStyleTableCell-0373cd15ff2f836d2fff86c7cfe7e74f" office:value-type="string">
            <text:p>URUGUAY</text:p>
          </table:table-cell>
          <table:table-cell table:style-name="odsStyleTableCell-0373cd15ff2f836d2fff86c7cfe7e74f" office:value-type="string">
            <text:p>PESO</text:p>
          </table:table-cell>
          <table:table-cell table:style-name="odsStyleTableCell-0373cd15ff2f836d2fff86c7cfe7e74f" office:value-type="string">
            <text:p>UYU</text:p>
          </table:table-cell>
          <table:table-cell table:style-name="odsStyleTableCell-4919cde4c3806878a4d72b1e3db5906c" office:value-type="string">
            <text:p>0,25259</text:p>
          </table:table-cell>
          <table:table-cell table:style-name="odsStyleTableCell-4919cde4c3806878a4d72b1e3db5906c" office:value-type="string">
            <text:p>40,1843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19254a66953fba55c76e28da26ea6295" table:number-columns-spanned="4" table:number-rows-spanned="1" office:value-type="string">
            <text:p>Cotización de UFV</text:p>
          </table:table-cell>
          <table:covered-table-cell table:number-columns-repeated="3"/>
        </table:table-row>
        <table:table-row table:style-name="ro1">
          <table:table-cell table:style-name="odsStyleTableCell-0373cd15ff2f836d2fff86c7cfe7e74f" office:value-type="string">
            <text:p>BOLIVIA (UFV)</text:p>
          </table:table-cell>
          <table:table-cell table:style-name="odsStyleTableCell-0373cd15ff2f836d2fff86c7cfe7e74f" office:value-type="string">
            <text:p>UNIDAD DE FOMENTO DE VIVIENDA</text:p>
          </table:table-cell>
          <table:table-cell table:style-name="odsStyleTableCell-0373cd15ff2f836d2fff86c7cfe7e74f" office:value-type="string">
            <text:p>Bs/UFV</text:p>
          </table:table-cell>
          <table:table-cell table:style-name="odsStyleTableCell-4919cde4c3806878a4d72b1e3db5906c" office:value-type="string">
            <text:p>3,34497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19254a66953fba55c76e28da26ea6295" table:number-columns-spanned="3" table:number-rows-spanned="1" office:value-type="string">
            <text:p>Cotización de Metales</text:p>
          </table:table-cell>
          <table:covered-table-cell table:number-columns-repeated="2"/>
        </table:table-row>
        <table:table-row table:style-name="ro1">
          <table:table-cell table:style-name="odsStyleTableCell-cf9bd124282b3131c955599dac106e5f" office:value-type="string">
            <text:p>Metal</text:p>
          </table:table-cell>
          <table:table-cell table:style-name="odsStyleTableCell-cf9bd124282b3131c955599dac106e5f" office:value-type="string">
            <text:p>Unidad</text:p>
          </table:table-cell>
          <table:table-cell table:style-name="odsStyleTableCell-cf9bd124282b3131c955599dac106e5f" office:value-type="string">
            <text:p>Valor en USD/O.T.F.</text:p>
          </table:table-cell>
        </table:table-row>
        <table:table-row table:style-name="ro1">
          <table:table-cell table:style-name="odsStyleTableCell-0373cd15ff2f836d2fff86c7cfe7e74f" office:value-type="string">
            <text:p>ORO</text:p>
          </table:table-cell>
          <table:table-cell table:style-name="odsStyleTableCell-0373cd15ff2f836d2fff86c7cfe7e74f" office:value-type="string">
            <text:p>ONZA TROY ORO</text:p>
          </table:table-cell>
          <table:table-cell table:style-name="odsStyleTableCell-4919cde4c3806878a4d72b1e3db5906c" office:value-type="string">
            <text:p>4.305,8</text:p>
          </table:table-cell>
        </table:table-row>
        <table:table-row table:style-name="ro1">
          <table:table-cell table:style-name="odsStyleTableCell-0373cd15ff2f836d2fff86c7cfe7e74f" office:value-type="string">
            <text:p>PLATA</text:p>
          </table:table-cell>
          <table:table-cell table:style-name="odsStyleTableCell-0373cd15ff2f836d2fff86c7cfe7e74f" office:value-type="string">
            <text:p>ONZA TROY PLATA</text:p>
          </table:table-cell>
          <table:table-cell table:style-name="odsStyleTableCell-4919cde4c3806878a4d72b1e3db5906c" office:value-type="string">
            <text:p>63,8675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19254a66953fba55c76e28da26ea6295" table:number-columns-spanned="3" table:number-rows-spanned="1" office:value-type="string">
            <text:p>Derechos Especiales de Giro (DEG)</text:p>
          </table:table-cell>
          <table:covered-table-cell table:number-columns-repeated="2"/>
        </table:table-row>
        <table:table-row table:style-name="ro1">
          <table:table-cell table:style-name="odsStyleTableCell-cf9bd124282b3131c955599dac106e5f" office:value-type="string">
            <text:p>FMI</text:p>
          </table:table-cell>
          <table:table-cell table:style-name="odsStyleTableCell-cf9bd124282b3131c955599dac106e5f" office:value-type="string">
            <text:p>Moneda</text:p>
          </table:table-cell>
          <table:table-cell table:style-name="odsStyleTableCell-cf9bd124282b3131c955599dac106e5f" office:value-type="string">
            <text:p>Valor en USD/D.E.G.</text:p>
          </table:table-cell>
        </table:table-row>
        <table:table-row table:style-name="ro1">
          <table:table-cell table:style-name="odsStyleTableCell-0373cd15ff2f836d2fff86c7cfe7e74f" office:value-type="string">
            <text:p>BOLIVIA</text:p>
          </table:table-cell>
          <table:table-cell table:style-name="odsStyleTableCell-0373cd15ff2f836d2fff86c7cfe7e74f" office:value-type="string">
            <text:p>DERECHO ESPECIAL DE GIRO</text:p>
          </table:table-cell>
          <table:table-cell table:style-name="odsStyleTableCell-4919cde4c3806878a4d72b1e3db5906c" office:value-type="string">
            <text:p>1,36895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19254a66953fba55c76e28da26ea6295" table:number-columns-spanned="2" table:number-rows-spanned="1" office:value-type="string">
            <text:p>Tasa SOFR (Secured Overnight Financing Rate)**</text:p>
          </table:table-cell>
          <table:covered-table-cell table:number-columns-repeated="1"/>
        </table:table-row>
        <table:table-row table:style-name="ro1">
          <table:table-cell table:style-name="odsStyleTableCell-cf9bd124282b3131c955599dac106e5f" office:value-type="string">
            <text:p>Concepto</text:p>
          </table:table-cell>
          <table:table-cell table:style-name="odsStyleTableCell-cf9bd124282b3131c955599dac106e5f" office:value-type="string">
            <text:p>Tasa (%)</text:p>
          </table:table-cell>
        </table:table-row>
        <table:table-row table:style-name="ro1">
          <table:table-cell table:style-name="odsStyleTableCell-0373cd15ff2f836d2fff86c7cfe7e74f" office:value-type="string">
            <text:p>SOFR (Secured Overnight Financing Rate)*</text:p>
          </table:table-cell>
          <table:table-cell table:style-name="odsStyleTableCell-4919cde4c3806878a4d72b1e3db5906c" office:value-type="string">
            <text:p>3,62%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373cd15ff2f836d2fff86c7cfe7e74f" table:number-columns-spanned="5" table:number-rows-spanned="1" office:value-type="string">
            <text:p>* Las cotizaciones son indicativas a excepción del dólar estadounidense.</text:p>
          </table:table-cell>
          <table:covered-table-cell table:number-columns-repeated="4"/>
        </table:table-row>
        <table:table-row table:style-name="ro1">
          <table:table-cell table:style-name="odsStyleTableCell-0373cd15ff2f836d2fff86c7cfe7e74f" table:number-columns-spanned="5" table:number-rows-spanned="1" office:value-type="string">
            <text:p>** La Tasa SOFR está sujeta a las Condiciones de Uso publicadas en newyorkfed.org.</text:p>
          </table:table-cell>
          <table:covered-table-cell table:number-columns-repeated="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9-16T06:16:40</meta:creation-date>
    <meta:generator>ods générator</meta:generator>
    <dc:date>2026-09-16T06:16:40</dc:date>
    <meta:editing-duration>PT1S</meta:editing-duration>
    <meta:editing-cycles>1</meta:editing-cycles>
    <meta:document-statistic meta:table-count="1" meta:cell-count="4" meta:object-count="0"/>
  </office:meta>
</office:document-meta>
</file>