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co1" style:family="table-column">
      <style:table-column-properties fo:break-before="auto" style:use-optimal-column-width="false" style:column-width="2.267cm"/>
    </style:style>
    <style:style style:name="ta1" style:family="table" style:master-page-name="Default">
      <style:table-properties table:display="true" style:writing-mode="lr-tb"/>
    </style:style>
    <style:style style:name="ro1" style:family="table-row">
      <style:table-row-properties style:row-height="0.52cm" fo:break-before="auto" style:use-optimal-row-height="true"/>
    </style:style>
    <style:style style:name="ce1" style:family="table-cell" style:parent-style-name="Default">
      <style:table-cell-properties style:text-align-source="fix" style:repeat-content="false"/>
    </style:style>
    <style:style style:name="odsStyleTableColumn-ba5019deeefb2a8e123a812123b93a7b" style:family="table-column">
      <style:table-column-properties fo:break-before="auto" style:use-optimal-column-width="false" style:column-width="6cm"/>
    </style:style>
    <style:style style:name="odsStyleTableColumn-eeb44f8b14e9bf3ed4d80406183f0884" style:family="table-column">
      <style:table-column-properties fo:break-before="auto" style:use-optimal-column-width="false" style:column-width="5cm"/>
    </style:style>
    <style:style style:name="odsStyleTableColumn-47c4c4c73ec26e5a986c597df411e810" style:family="table-column">
      <style:table-column-properties fo:break-before="auto" style:use-optimal-column-width="false" style:column-width="3cm"/>
    </style:style>
    <style:style style:name="odsStyleTableCell-0647ce339e979d70785decd1441885b9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 fo:font-size="14pt" style:font-size-asian="14pt" style:font-size-complex="14pt"/>
    </style:style>
    <style:style style:name="odsStyleTableCell-77fd999bbc62d28dfb639674645d442d" style:family="table-cell" style:parent-style-name="Default">
      <style:table-cell-properties style:text-align-source="fix" style:repeat-content="false" fo:background-color="#788088" fo:border="0.05cm solid #000000"/>
      <style:paragraph-properties fo:text-align="center" fo:margin-left="0cm"/>
      <style:text-properties fo:color="#ffffff" fo:font-weight="bold" style:font-weight-asian="bold" style:font-weight-complex="bold" fo:font-size="8" style:font-size-asian="8" style:font-size-complex="8"/>
    </style:style>
    <style:style style:name="odsStyleTableCell-14eaedb0d78d425be96ce24354466882" style:family="table-cell" style:parent-style-name="Default">
      <style:table-cell-properties style:text-align-source="fix" style:repeat-content="false" fo:border="0.05cm solid #000000"/>
      <style:text-properties fo:font-size="8" style:font-size-asian="8" style:font-size-complex="8"/>
    </style:style>
    <style:style style:name="odsStyleTableCell-1d6b9bd83645fc4da4f68ba5b5b815f6" style:family="table-cell" style:parent-style-name="Default">
      <style:table-cell-properties style:text-align-source="fix" style:repeat-content="false" fo:border="0.05cm solid #000000"/>
      <style:paragraph-properties fo:text-align="end" fo:margin-left="0cm"/>
      <style:text-properties fo:font-size="8" style:font-size-asian="8" style:font-size-complex="8"/>
    </style:style>
  </office:automatic-styles>
  <office:body>
    <office:spreadsheet>
      <table:table table:name="TiposCambio" table:style-name="ta1" table:print="false">
        <table:table-column table:style-name="odsStyleTableColumn-ba5019deeefb2a8e123a812123b93a7b" table:default-cell-style-name="Default"/>
        <table:table-column table:style-name="odsStyleTableColumn-eeb44f8b14e9bf3ed4d80406183f0884" table:default-cell-style-name="Default"/>
        <table:table-column table:style-name="odsStyleTableColumn-47c4c4c73ec26e5a986c597df411e810" table:default-cell-style-name="Default"/>
        <table:table-column table:style-name="odsStyleTableColumn-47c4c4c73ec26e5a986c597df411e810" table:default-cell-style-name="Default"/>
        <table:table-column table:style-name="odsStyleTableColumn-47c4c4c73ec26e5a986c597df411e810" table:default-cell-style-name="Default"/>
        <table:table-row table:style-name="ro1">
          <table:table-cell/>
        </table:table-row>
        <table:table-row table:style-name="ro1">
          <table:table-cell table:style-name="odsStyleTableCell-0647ce339e979d70785decd1441885b9" table:number-columns-spanned="5" table:number-rows-spanned="1" office:value-type="string">
            <text:p>BANCO CENTRAL DE BOLIVIA</text:p>
          </table:table-cell>
          <table:covered-table-cell table:number-columns-repeated="4"/>
        </table:table-row>
        <table:table-row table:style-name="ro1">
          <table:table-cell table:style-name="odsStyleTableCell-0647ce339e979d70785decd1441885b9" table:number-columns-spanned="5" table:number-rows-spanned="1" office:value-type="string">
            <text:p>GERENCIA DE OPERACIONES INTERNACIONALES</text:p>
          </table:table-cell>
          <table:covered-table-cell table:number-columns-repeated="4"/>
        </table:table-row>
        <table:table-row table:style-name="ro1">
          <table:table-cell table:style-name="odsStyleTableCell-0647ce339e979d70785decd1441885b9" table:number-columns-spanned="5" table:number-rows-spanned="1" office:value-type="string">
            <text:p>TABLA No. 160-26</text:p>
          </table:table-cell>
          <table:covered-table-cell table:number-columns-repeated="4"/>
        </table:table-row>
        <table:table-row table:style-name="ro1">
          <table:table-cell table:style-name="odsStyleTableCell-0647ce339e979d70785decd1441885b9" table:number-columns-spanned="5" table:number-rows-spanned="1" office:value-type="string">
            <text:p>TABLA DE COTIZACIONES DEL 31 DE AGOSTO     DE 2026</text:p>
          </table:table-cell>
          <table:covered-table-cell table:number-columns-repeated="4"/>
        </table:table-row>
        <table:table-row table:style-name="ro1">
          <table:table-cell/>
        </table:table-row>
        <table:table-row table:style-name="ro1">
          <table:table-cell table:style-name="odsStyleTableCell-0647ce339e979d70785decd1441885b9" table:number-columns-spanned="4" table:number-rows-spanned="1" office:value-type="string">
            <text:p>Cotización Oficial del Boliviano respecto al Dólar (BCB)</text:p>
          </table:table-cell>
          <table:covered-table-cell table:number-columns-repeated="3"/>
        </table:table-row>
        <table:table-row table:style-name="ro1">
          <table:table-cell table:style-name="odsStyleTableCell-77fd999bbc62d28dfb639674645d442d" office:value-type="string">
            <text:p>País / Concepto</text:p>
          </table:table-cell>
          <table:table-cell table:style-name="odsStyleTableCell-77fd999bbc62d28dfb639674645d442d" office:value-type="string">
            <text:p>Moneda</text:p>
          </table:table-cell>
          <table:table-cell table:style-name="odsStyleTableCell-77fd999bbc62d28dfb639674645d442d" office:value-type="string">
            <text:p>Código</text:p>
          </table:table-cell>
          <table:table-cell table:style-name="odsStyleTableCell-77fd999bbc62d28dfb639674645d442d" office:value-type="string">
            <text:p>Tipo de Cambio Oficial (TCO) (Bs/USD)</text:p>
          </table:table-cell>
        </table:table-row>
        <table:table-row table:style-name="ro1">
          <table:table-cell table:style-name="odsStyleTableCell-14eaedb0d78d425be96ce24354466882" office:value-type="string">
            <text:p>ESTADOS UNIDOS</text:p>
          </table:table-cell>
          <table:table-cell table:style-name="odsStyleTableCell-14eaedb0d78d425be96ce24354466882" office:value-type="string">
            <text:p>DÓLAR</text:p>
          </table:table-cell>
          <table:table-cell table:style-name="odsStyleTableCell-14eaedb0d78d425be96ce24354466882" office:value-type="string">
            <text:p>USD</text:p>
          </table:table-cell>
          <table:table-cell table:style-name="odsStyleTableCell-1d6b9bd83645fc4da4f68ba5b5b815f6" office:value-type="string">
            <text:p>11,92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0647ce339e979d70785decd1441885b9" table:number-columns-spanned="5" table:number-rows-spanned="1" office:value-type="string">
            <text:p>COTIZACIÓN DE MONEDAS*</text:p>
          </table:table-cell>
          <table:covered-table-cell table:number-columns-repeated="4"/>
        </table:table-row>
        <table:table-row table:style-name="ro1">
          <table:table-cell table:style-name="odsStyleTableCell-77fd999bbc62d28dfb639674645d442d" office:value-type="string">
            <text:p>País / Región</text:p>
          </table:table-cell>
          <table:table-cell table:style-name="odsStyleTableCell-77fd999bbc62d28dfb639674645d442d" office:value-type="string">
            <text:p>Moneda</text:p>
          </table:table-cell>
          <table:table-cell table:style-name="odsStyleTableCell-77fd999bbc62d28dfb639674645d442d" office:value-type="string">
            <text:p>Código</text:p>
          </table:table-cell>
          <table:table-cell table:style-name="odsStyleTableCell-77fd999bbc62d28dfb639674645d442d" office:value-type="string">
            <text:p>TIPO DE CAMBIO EN Bs POR UNIDAD DE MONEDA EXTRANJERA</text:p>
          </table:table-cell>
          <table:table-cell table:style-name="odsStyleTableCell-77fd999bbc62d28dfb639674645d442d" office:value-type="string">
            <text:p>TIPO CAMBIO EN M.E.</text:p>
          </table:table-cell>
        </table:table-row>
        <table:table-row table:style-name="ro1">
          <table:table-cell table:style-name="odsStyleTableCell-14eaedb0d78d425be96ce24354466882" office:value-type="string">
            <text:p>ARGENTINA</text:p>
          </table:table-cell>
          <table:table-cell table:style-name="odsStyleTableCell-14eaedb0d78d425be96ce24354466882" office:value-type="string">
            <text:p>PESO</text:p>
          </table:table-cell>
          <table:table-cell table:style-name="odsStyleTableCell-14eaedb0d78d425be96ce24354466882" office:value-type="string">
            <text:p>ARS</text:p>
          </table:table-cell>
          <table:table-cell table:style-name="odsStyleTableCell-1d6b9bd83645fc4da4f68ba5b5b815f6" office:value-type="string">
            <text:p>0,00788</text:p>
          </table:table-cell>
          <table:table-cell table:style-name="odsStyleTableCell-1d6b9bd83645fc4da4f68ba5b5b815f6" office:value-type="string">
            <text:p>1.512,1704</text:p>
          </table:table-cell>
        </table:table-row>
        <table:table-row table:style-name="ro1">
          <table:table-cell table:style-name="odsStyleTableCell-14eaedb0d78d425be96ce24354466882" office:value-type="string">
            <text:p>AUSTRALIA</text:p>
          </table:table-cell>
          <table:table-cell table:style-name="odsStyleTableCell-14eaedb0d78d425be96ce24354466882" office:value-type="string">
            <text:p>DÓLAR</text:p>
          </table:table-cell>
          <table:table-cell table:style-name="odsStyleTableCell-14eaedb0d78d425be96ce24354466882" office:value-type="string">
            <text:p>AUD</text:p>
          </table:table-cell>
          <table:table-cell table:style-name="odsStyleTableCell-1d6b9bd83645fc4da4f68ba5b5b815f6" office:value-type="string">
            <text:p>8,53117</text:p>
          </table:table-cell>
          <table:table-cell table:style-name="odsStyleTableCell-1d6b9bd83645fc4da4f68ba5b5b815f6" office:value-type="string">
            <text:p>1,39723</text:p>
          </table:table-cell>
        </table:table-row>
        <table:table-row table:style-name="ro1">
          <table:table-cell table:style-name="odsStyleTableCell-14eaedb0d78d425be96ce24354466882" office:value-type="string">
            <text:p>BRASIL</text:p>
          </table:table-cell>
          <table:table-cell table:style-name="odsStyleTableCell-14eaedb0d78d425be96ce24354466882" office:value-type="string">
            <text:p>REAL</text:p>
          </table:table-cell>
          <table:table-cell table:style-name="odsStyleTableCell-14eaedb0d78d425be96ce24354466882" office:value-type="string">
            <text:p>BRL</text:p>
          </table:table-cell>
          <table:table-cell table:style-name="odsStyleTableCell-1d6b9bd83645fc4da4f68ba5b5b815f6" office:value-type="string">
            <text:p>2,28949</text:p>
          </table:table-cell>
          <table:table-cell table:style-name="odsStyleTableCell-1d6b9bd83645fc4da4f68ba5b5b815f6" office:value-type="string">
            <text:p>5,2064</text:p>
          </table:table-cell>
        </table:table-row>
        <table:table-row table:style-name="ro1">
          <table:table-cell table:style-name="odsStyleTableCell-14eaedb0d78d425be96ce24354466882" office:value-type="string">
            <text:p>CANADÁ</text:p>
          </table:table-cell>
          <table:table-cell table:style-name="odsStyleTableCell-14eaedb0d78d425be96ce24354466882" office:value-type="string">
            <text:p>DÓLAR</text:p>
          </table:table-cell>
          <table:table-cell table:style-name="odsStyleTableCell-14eaedb0d78d425be96ce24354466882" office:value-type="string">
            <text:p>CAD</text:p>
          </table:table-cell>
          <table:table-cell table:style-name="odsStyleTableCell-1d6b9bd83645fc4da4f68ba5b5b815f6" office:value-type="string">
            <text:p>8,56999</text:p>
          </table:table-cell>
          <table:table-cell table:style-name="odsStyleTableCell-1d6b9bd83645fc4da4f68ba5b5b815f6" office:value-type="string">
            <text:p>1,3909</text:p>
          </table:table-cell>
        </table:table-row>
        <table:table-row table:style-name="ro1">
          <table:table-cell table:style-name="odsStyleTableCell-14eaedb0d78d425be96ce24354466882" office:value-type="string">
            <text:p>CHILE</text:p>
          </table:table-cell>
          <table:table-cell table:style-name="odsStyleTableCell-14eaedb0d78d425be96ce24354466882" office:value-type="string">
            <text:p>PESO</text:p>
          </table:table-cell>
          <table:table-cell table:style-name="odsStyleTableCell-14eaedb0d78d425be96ce24354466882" office:value-type="string">
            <text:p>CLP</text:p>
          </table:table-cell>
          <table:table-cell table:style-name="odsStyleTableCell-1d6b9bd83645fc4da4f68ba5b5b815f6" office:value-type="string">
            <text:p>0,01281</text:p>
          </table:table-cell>
          <table:table-cell table:style-name="odsStyleTableCell-1d6b9bd83645fc4da4f68ba5b5b815f6" office:value-type="string">
            <text:p>930,67</text:p>
          </table:table-cell>
        </table:table-row>
        <table:table-row table:style-name="ro1">
          <table:table-cell table:style-name="odsStyleTableCell-14eaedb0d78d425be96ce24354466882" office:value-type="string">
            <text:p>COLOMBIA</text:p>
          </table:table-cell>
          <table:table-cell table:style-name="odsStyleTableCell-14eaedb0d78d425be96ce24354466882" office:value-type="string">
            <text:p>PESO</text:p>
          </table:table-cell>
          <table:table-cell table:style-name="odsStyleTableCell-14eaedb0d78d425be96ce24354466882" office:value-type="string">
            <text:p>COP</text:p>
          </table:table-cell>
          <table:table-cell table:style-name="odsStyleTableCell-1d6b9bd83645fc4da4f68ba5b5b815f6" office:value-type="string">
            <text:p>0,00372</text:p>
          </table:table-cell>
          <table:table-cell table:style-name="odsStyleTableCell-1d6b9bd83645fc4da4f68ba5b5b815f6" office:value-type="string">
            <text:p>3.204,17</text:p>
          </table:table-cell>
        </table:table-row>
        <table:table-row table:style-name="ro1">
          <table:table-cell table:style-name="odsStyleTableCell-14eaedb0d78d425be96ce24354466882" office:value-type="string">
            <text:p>COREA DEL SUR</text:p>
          </table:table-cell>
          <table:table-cell table:style-name="odsStyleTableCell-14eaedb0d78d425be96ce24354466882" office:value-type="string">
            <text:p>WON</text:p>
          </table:table-cell>
          <table:table-cell table:style-name="odsStyleTableCell-14eaedb0d78d425be96ce24354466882" office:value-type="string">
            <text:p>KRW</text:p>
          </table:table-cell>
          <table:table-cell table:style-name="odsStyleTableCell-1d6b9bd83645fc4da4f68ba5b5b815f6" office:value-type="string">
            <text:p>0,00864</text:p>
          </table:table-cell>
          <table:table-cell table:style-name="odsStyleTableCell-1d6b9bd83645fc4da4f68ba5b5b815f6" office:value-type="string">
            <text:p>1.379,9</text:p>
          </table:table-cell>
        </table:table-row>
        <table:table-row table:style-name="ro1">
          <table:table-cell table:style-name="odsStyleTableCell-14eaedb0d78d425be96ce24354466882" office:value-type="string">
            <text:p>EMIRATOS ÁRABES</text:p>
          </table:table-cell>
          <table:table-cell table:style-name="odsStyleTableCell-14eaedb0d78d425be96ce24354466882" office:value-type="string">
            <text:p>DIRHAM</text:p>
          </table:table-cell>
          <table:table-cell table:style-name="odsStyleTableCell-14eaedb0d78d425be96ce24354466882" office:value-type="string">
            <text:p>AED</text:p>
          </table:table-cell>
          <table:table-cell table:style-name="odsStyleTableCell-1d6b9bd83645fc4da4f68ba5b5b815f6" office:value-type="string">
            <text:p>3,2453</text:p>
          </table:table-cell>
          <table:table-cell table:style-name="odsStyleTableCell-1d6b9bd83645fc4da4f68ba5b5b815f6" office:value-type="string">
            <text:p>3,673</text:p>
          </table:table-cell>
        </table:table-row>
        <table:table-row table:style-name="ro1">
          <table:table-cell table:style-name="odsStyleTableCell-14eaedb0d78d425be96ce24354466882" office:value-type="string">
            <text:p>HONG KONG</text:p>
          </table:table-cell>
          <table:table-cell table:style-name="odsStyleTableCell-14eaedb0d78d425be96ce24354466882" office:value-type="string">
            <text:p>DÓLAR</text:p>
          </table:table-cell>
          <table:table-cell table:style-name="odsStyleTableCell-14eaedb0d78d425be96ce24354466882" office:value-type="string">
            <text:p>HKD</text:p>
          </table:table-cell>
          <table:table-cell table:style-name="odsStyleTableCell-1d6b9bd83645fc4da4f68ba5b5b815f6" office:value-type="string">
            <text:p>1,52039</text:p>
          </table:table-cell>
          <table:table-cell table:style-name="odsStyleTableCell-1d6b9bd83645fc4da4f68ba5b5b815f6" office:value-type="string">
            <text:p>7,8401</text:p>
          </table:table-cell>
        </table:table-row>
        <table:table-row table:style-name="ro1">
          <table:table-cell table:style-name="odsStyleTableCell-14eaedb0d78d425be96ce24354466882" office:value-type="string">
            <text:p>INDIA</text:p>
          </table:table-cell>
          <table:table-cell table:style-name="odsStyleTableCell-14eaedb0d78d425be96ce24354466882" office:value-type="string">
            <text:p>RUPIA</text:p>
          </table:table-cell>
          <table:table-cell table:style-name="odsStyleTableCell-14eaedb0d78d425be96ce24354466882" office:value-type="string">
            <text:p>INR</text:p>
          </table:table-cell>
          <table:table-cell table:style-name="odsStyleTableCell-1d6b9bd83645fc4da4f68ba5b5b815f6" office:value-type="string">
            <text:p>0,12497</text:p>
          </table:table-cell>
          <table:table-cell table:style-name="odsStyleTableCell-1d6b9bd83645fc4da4f68ba5b5b815f6" office:value-type="string">
            <text:p>95,3862</text:p>
          </table:table-cell>
        </table:table-row>
        <table:table-row table:style-name="ro1">
          <table:table-cell table:style-name="odsStyleTableCell-14eaedb0d78d425be96ce24354466882" office:value-type="string">
            <text:p>JAPÓN</text:p>
          </table:table-cell>
          <table:table-cell table:style-name="odsStyleTableCell-14eaedb0d78d425be96ce24354466882" office:value-type="string">
            <text:p>YEN</text:p>
          </table:table-cell>
          <table:table-cell table:style-name="odsStyleTableCell-14eaedb0d78d425be96ce24354466882" office:value-type="string">
            <text:p>JPY</text:p>
          </table:table-cell>
          <table:table-cell table:style-name="odsStyleTableCell-1d6b9bd83645fc4da4f68ba5b5b815f6" office:value-type="string">
            <text:p>0,07442</text:p>
          </table:table-cell>
          <table:table-cell table:style-name="odsStyleTableCell-1d6b9bd83645fc4da4f68ba5b5b815f6" office:value-type="string">
            <text:p>160,17</text:p>
          </table:table-cell>
        </table:table-row>
        <table:table-row table:style-name="ro1">
          <table:table-cell table:style-name="odsStyleTableCell-14eaedb0d78d425be96ce24354466882" office:value-type="string">
            <text:p>MÉXICO</text:p>
          </table:table-cell>
          <table:table-cell table:style-name="odsStyleTableCell-14eaedb0d78d425be96ce24354466882" office:value-type="string">
            <text:p>PESO</text:p>
          </table:table-cell>
          <table:table-cell table:style-name="odsStyleTableCell-14eaedb0d78d425be96ce24354466882" office:value-type="string">
            <text:p>MXN</text:p>
          </table:table-cell>
          <table:table-cell table:style-name="odsStyleTableCell-1d6b9bd83645fc4da4f68ba5b5b815f6" office:value-type="string">
            <text:p>0,69938</text:p>
          </table:table-cell>
          <table:table-cell table:style-name="odsStyleTableCell-1d6b9bd83645fc4da4f68ba5b5b815f6" office:value-type="string">
            <text:p>17,0437</text:p>
          </table:table-cell>
        </table:table-row>
        <table:table-row table:style-name="ro1">
          <table:table-cell table:style-name="odsStyleTableCell-14eaedb0d78d425be96ce24354466882" office:value-type="string">
            <text:p>NORUEGA</text:p>
          </table:table-cell>
          <table:table-cell table:style-name="odsStyleTableCell-14eaedb0d78d425be96ce24354466882" office:value-type="string">
            <text:p>CORONA</text:p>
          </table:table-cell>
          <table:table-cell table:style-name="odsStyleTableCell-14eaedb0d78d425be96ce24354466882" office:value-type="string">
            <text:p>NOK</text:p>
          </table:table-cell>
          <table:table-cell table:style-name="odsStyleTableCell-1d6b9bd83645fc4da4f68ba5b5b815f6" office:value-type="string">
            <text:p>1,2701</text:p>
          </table:table-cell>
          <table:table-cell table:style-name="odsStyleTableCell-1d6b9bd83645fc4da4f68ba5b5b815f6" office:value-type="string">
            <text:p>9,3851</text:p>
          </table:table-cell>
        </table:table-row>
        <table:table-row table:style-name="ro1">
          <table:table-cell table:style-name="odsStyleTableCell-14eaedb0d78d425be96ce24354466882" office:value-type="string">
            <text:p>PARAGUAY</text:p>
          </table:table-cell>
          <table:table-cell table:style-name="odsStyleTableCell-14eaedb0d78d425be96ce24354466882" office:value-type="string">
            <text:p>GUARANI</text:p>
          </table:table-cell>
          <table:table-cell table:style-name="odsStyleTableCell-14eaedb0d78d425be96ce24354466882" office:value-type="string">
            <text:p>PYG</text:p>
          </table:table-cell>
          <table:table-cell table:style-name="odsStyleTableCell-1d6b9bd83645fc4da4f68ba5b5b815f6" office:value-type="string">
            <text:p>0,00201</text:p>
          </table:table-cell>
          <table:table-cell table:style-name="odsStyleTableCell-1d6b9bd83645fc4da4f68ba5b5b815f6" office:value-type="string">
            <text:p>5.922</text:p>
          </table:table-cell>
        </table:table-row>
        <table:table-row table:style-name="ro1">
          <table:table-cell table:style-name="odsStyleTableCell-14eaedb0d78d425be96ce24354466882" office:value-type="string">
            <text:p>PERÚ</text:p>
          </table:table-cell>
          <table:table-cell table:style-name="odsStyleTableCell-14eaedb0d78d425be96ce24354466882" office:value-type="string">
            <text:p>NUEVO SOL</text:p>
          </table:table-cell>
          <table:table-cell table:style-name="odsStyleTableCell-14eaedb0d78d425be96ce24354466882" office:value-type="string">
            <text:p>PEN</text:p>
          </table:table-cell>
          <table:table-cell table:style-name="odsStyleTableCell-1d6b9bd83645fc4da4f68ba5b5b815f6" office:value-type="string">
            <text:p>3,551</text:p>
          </table:table-cell>
          <table:table-cell table:style-name="odsStyleTableCell-1d6b9bd83645fc4da4f68ba5b5b815f6" office:value-type="string">
            <text:p>3,3568</text:p>
          </table:table-cell>
        </table:table-row>
        <table:table-row table:style-name="ro1">
          <table:table-cell table:style-name="odsStyleTableCell-14eaedb0d78d425be96ce24354466882" office:value-type="string">
            <text:p>REINO UNIDO</text:p>
          </table:table-cell>
          <table:table-cell table:style-name="odsStyleTableCell-14eaedb0d78d425be96ce24354466882" office:value-type="string">
            <text:p>LIBRA</text:p>
          </table:table-cell>
          <table:table-cell table:style-name="odsStyleTableCell-14eaedb0d78d425be96ce24354466882" office:value-type="string">
            <text:p>GBP</text:p>
          </table:table-cell>
          <table:table-cell table:style-name="odsStyleTableCell-1d6b9bd83645fc4da4f68ba5b5b815f6" office:value-type="string">
            <text:p>16,12663</text:p>
          </table:table-cell>
          <table:table-cell table:style-name="odsStyleTableCell-1d6b9bd83645fc4da4f68ba5b5b815f6" office:value-type="string">
            <text:p>0,73915</text:p>
          </table:table-cell>
        </table:table-row>
        <table:table-row table:style-name="ro1">
          <table:table-cell table:style-name="odsStyleTableCell-14eaedb0d78d425be96ce24354466882" office:value-type="string">
            <text:p>REP. POPULAR CHINA</text:p>
          </table:table-cell>
          <table:table-cell table:style-name="odsStyleTableCell-14eaedb0d78d425be96ce24354466882" office:value-type="string">
            <text:p>YUAN RENMINBI</text:p>
          </table:table-cell>
          <table:table-cell table:style-name="odsStyleTableCell-14eaedb0d78d425be96ce24354466882" office:value-type="string">
            <text:p>CNY</text:p>
          </table:table-cell>
          <table:table-cell table:style-name="odsStyleTableCell-1d6b9bd83645fc4da4f68ba5b5b815f6" office:value-type="string">
            <text:p>1,77096</text:p>
          </table:table-cell>
          <table:table-cell table:style-name="odsStyleTableCell-1d6b9bd83645fc4da4f68ba5b5b815f6" office:value-type="string">
            <text:p>6,7308</text:p>
          </table:table-cell>
        </table:table-row>
        <table:table-row table:style-name="ro1">
          <table:table-cell table:style-name="odsStyleTableCell-14eaedb0d78d425be96ce24354466882" office:value-type="string">
            <text:p>REP. POPULAR CHINA OFFSHORE</text:p>
          </table:table-cell>
          <table:table-cell table:style-name="odsStyleTableCell-14eaedb0d78d425be96ce24354466882" office:value-type="string">
            <text:p>YUAN RENMINBI OFFSHORE</text:p>
          </table:table-cell>
          <table:table-cell table:style-name="odsStyleTableCell-14eaedb0d78d425be96ce24354466882" office:value-type="string">
            <text:p>CNH</text:p>
          </table:table-cell>
          <table:table-cell table:style-name="odsStyleTableCell-1d6b9bd83645fc4da4f68ba5b5b815f6" office:value-type="string">
            <text:p>1,77054</text:p>
          </table:table-cell>
          <table:table-cell table:style-name="odsStyleTableCell-1d6b9bd83645fc4da4f68ba5b5b815f6" office:value-type="string">
            <text:p>6,7324</text:p>
          </table:table-cell>
        </table:table-row>
        <table:table-row table:style-name="ro1">
          <table:table-cell table:style-name="odsStyleTableCell-14eaedb0d78d425be96ce24354466882" office:value-type="string">
            <text:p>SUECIA</text:p>
          </table:table-cell>
          <table:table-cell table:style-name="odsStyleTableCell-14eaedb0d78d425be96ce24354466882" office:value-type="string">
            <text:p>CORONA</text:p>
          </table:table-cell>
          <table:table-cell table:style-name="odsStyleTableCell-14eaedb0d78d425be96ce24354466882" office:value-type="string">
            <text:p>SEK</text:p>
          </table:table-cell>
          <table:table-cell table:style-name="odsStyleTableCell-1d6b9bd83645fc4da4f68ba5b5b815f6" office:value-type="string">
            <text:p>1,23964</text:p>
          </table:table-cell>
          <table:table-cell table:style-name="odsStyleTableCell-1d6b9bd83645fc4da4f68ba5b5b815f6" office:value-type="string">
            <text:p>9,6157</text:p>
          </table:table-cell>
        </table:table-row>
        <table:table-row table:style-name="ro1">
          <table:table-cell table:style-name="odsStyleTableCell-14eaedb0d78d425be96ce24354466882" office:value-type="string">
            <text:p>SUIZA</text:p>
          </table:table-cell>
          <table:table-cell table:style-name="odsStyleTableCell-14eaedb0d78d425be96ce24354466882" office:value-type="string">
            <text:p>FRANCO</text:p>
          </table:table-cell>
          <table:table-cell table:style-name="odsStyleTableCell-14eaedb0d78d425be96ce24354466882" office:value-type="string">
            <text:p>CHF</text:p>
          </table:table-cell>
          <table:table-cell table:style-name="odsStyleTableCell-1d6b9bd83645fc4da4f68ba5b5b815f6" office:value-type="string">
            <text:p>14,7215</text:p>
          </table:table-cell>
          <table:table-cell table:style-name="odsStyleTableCell-1d6b9bd83645fc4da4f68ba5b5b815f6" office:value-type="string">
            <text:p>0,8097</text:p>
          </table:table-cell>
        </table:table-row>
        <table:table-row table:style-name="ro1">
          <table:table-cell table:style-name="odsStyleTableCell-14eaedb0d78d425be96ce24354466882" office:value-type="string">
            <text:p>UNIÓN EUROPEA</text:p>
          </table:table-cell>
          <table:table-cell table:style-name="odsStyleTableCell-14eaedb0d78d425be96ce24354466882" office:value-type="string">
            <text:p>EURO</text:p>
          </table:table-cell>
          <table:table-cell table:style-name="odsStyleTableCell-14eaedb0d78d425be96ce24354466882" office:value-type="string">
            <text:p>EUR</text:p>
          </table:table-cell>
          <table:table-cell table:style-name="odsStyleTableCell-1d6b9bd83645fc4da4f68ba5b5b815f6" office:value-type="string">
            <text:p>13,80333</text:p>
          </table:table-cell>
          <table:table-cell table:style-name="odsStyleTableCell-1d6b9bd83645fc4da4f68ba5b5b815f6" office:value-type="string">
            <text:p>0,86356</text:p>
          </table:table-cell>
        </table:table-row>
        <table:table-row table:style-name="ro1">
          <table:table-cell table:style-name="odsStyleTableCell-14eaedb0d78d425be96ce24354466882" office:value-type="string">
            <text:p>URUGUAY</text:p>
          </table:table-cell>
          <table:table-cell table:style-name="odsStyleTableCell-14eaedb0d78d425be96ce24354466882" office:value-type="string">
            <text:p>PESO</text:p>
          </table:table-cell>
          <table:table-cell table:style-name="odsStyleTableCell-14eaedb0d78d425be96ce24354466882" office:value-type="string">
            <text:p>UYU</text:p>
          </table:table-cell>
          <table:table-cell table:style-name="odsStyleTableCell-1d6b9bd83645fc4da4f68ba5b5b815f6" office:value-type="string">
            <text:p>0,296</text:p>
          </table:table-cell>
          <table:table-cell table:style-name="odsStyleTableCell-1d6b9bd83645fc4da4f68ba5b5b815f6" office:value-type="string">
            <text:p>40,27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0647ce339e979d70785decd1441885b9" table:number-columns-spanned="4" table:number-rows-spanned="1" office:value-type="string">
            <text:p>Cotización de UFV</text:p>
          </table:table-cell>
          <table:covered-table-cell table:number-columns-repeated="3"/>
        </table:table-row>
        <table:table-row table:style-name="ro1">
          <table:table-cell table:style-name="odsStyleTableCell-14eaedb0d78d425be96ce24354466882" office:value-type="string">
            <text:p>BOLIVIA (UFV)</text:p>
          </table:table-cell>
          <table:table-cell table:style-name="odsStyleTableCell-14eaedb0d78d425be96ce24354466882" office:value-type="string">
            <text:p>UNIDAD DE FOMENTO DE VIVIENDA</text:p>
          </table:table-cell>
          <table:table-cell table:style-name="odsStyleTableCell-14eaedb0d78d425be96ce24354466882" office:value-type="string">
            <text:p>Bs/UFV</text:p>
          </table:table-cell>
          <table:table-cell table:style-name="odsStyleTableCell-1d6b9bd83645fc4da4f68ba5b5b815f6" office:value-type="string">
            <text:p>3,33771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0647ce339e979d70785decd1441885b9" table:number-columns-spanned="3" table:number-rows-spanned="1" office:value-type="string">
            <text:p>Cotización de Metales</text:p>
          </table:table-cell>
          <table:covered-table-cell table:number-columns-repeated="2"/>
        </table:table-row>
        <table:table-row table:style-name="ro1">
          <table:table-cell table:style-name="odsStyleTableCell-77fd999bbc62d28dfb639674645d442d" office:value-type="string">
            <text:p>Metal</text:p>
          </table:table-cell>
          <table:table-cell table:style-name="odsStyleTableCell-77fd999bbc62d28dfb639674645d442d" office:value-type="string">
            <text:p>Unidad</text:p>
          </table:table-cell>
          <table:table-cell table:style-name="odsStyleTableCell-77fd999bbc62d28dfb639674645d442d" office:value-type="string">
            <text:p>Valor en USD/O.T.F.</text:p>
          </table:table-cell>
        </table:table-row>
        <table:table-row table:style-name="ro1">
          <table:table-cell table:style-name="odsStyleTableCell-14eaedb0d78d425be96ce24354466882" office:value-type="string">
            <text:p>ORO</text:p>
          </table:table-cell>
          <table:table-cell table:style-name="odsStyleTableCell-14eaedb0d78d425be96ce24354466882" office:value-type="string">
            <text:p>ONZA TROY ORO</text:p>
          </table:table-cell>
          <table:table-cell table:style-name="odsStyleTableCell-1d6b9bd83645fc4da4f68ba5b5b815f6" office:value-type="string">
            <text:p>4.453,8</text:p>
          </table:table-cell>
        </table:table-row>
        <table:table-row table:style-name="ro1">
          <table:table-cell table:style-name="odsStyleTableCell-14eaedb0d78d425be96ce24354466882" office:value-type="string">
            <text:p>PLATA</text:p>
          </table:table-cell>
          <table:table-cell table:style-name="odsStyleTableCell-14eaedb0d78d425be96ce24354466882" office:value-type="string">
            <text:p>ONZA TROY PLATA</text:p>
          </table:table-cell>
          <table:table-cell table:style-name="odsStyleTableCell-1d6b9bd83645fc4da4f68ba5b5b815f6" office:value-type="string">
            <text:p>66,3638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0647ce339e979d70785decd1441885b9" table:number-columns-spanned="3" table:number-rows-spanned="1" office:value-type="string">
            <text:p>Derechos Especiales de Giro (DEG)</text:p>
          </table:table-cell>
          <table:covered-table-cell table:number-columns-repeated="2"/>
        </table:table-row>
        <table:table-row table:style-name="ro1">
          <table:table-cell table:style-name="odsStyleTableCell-77fd999bbc62d28dfb639674645d442d" office:value-type="string">
            <text:p>FMI</text:p>
          </table:table-cell>
          <table:table-cell table:style-name="odsStyleTableCell-77fd999bbc62d28dfb639674645d442d" office:value-type="string">
            <text:p>Moneda</text:p>
          </table:table-cell>
          <table:table-cell table:style-name="odsStyleTableCell-77fd999bbc62d28dfb639674645d442d" office:value-type="string">
            <text:p>Valor en USD/D.E.G.</text:p>
          </table:table-cell>
        </table:table-row>
        <table:table-row table:style-name="ro1">
          <table:table-cell table:style-name="odsStyleTableCell-14eaedb0d78d425be96ce24354466882" office:value-type="string">
            <text:p>BOLIVIA</text:p>
          </table:table-cell>
          <table:table-cell table:style-name="odsStyleTableCell-14eaedb0d78d425be96ce24354466882" office:value-type="string">
            <text:p>DERECHO ESPECIAL DE GIRO</text:p>
          </table:table-cell>
          <table:table-cell table:style-name="odsStyleTableCell-1d6b9bd83645fc4da4f68ba5b5b815f6" office:value-type="string">
            <text:p>1,37128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0647ce339e979d70785decd1441885b9" table:number-columns-spanned="2" table:number-rows-spanned="1" office:value-type="string">
            <text:p>Tasa SOFR (Secured Overnight Financing Rate)**</text:p>
          </table:table-cell>
          <table:covered-table-cell table:number-columns-repeated="1"/>
        </table:table-row>
        <table:table-row table:style-name="ro1">
          <table:table-cell table:style-name="odsStyleTableCell-77fd999bbc62d28dfb639674645d442d" office:value-type="string">
            <text:p>Concepto</text:p>
          </table:table-cell>
          <table:table-cell table:style-name="odsStyleTableCell-77fd999bbc62d28dfb639674645d442d" office:value-type="string">
            <text:p>Tasa (%)</text:p>
          </table:table-cell>
        </table:table-row>
        <table:table-row table:style-name="ro1">
          <table:table-cell table:style-name="odsStyleTableCell-14eaedb0d78d425be96ce24354466882" office:value-type="string">
            <text:p>SOFR (Secured Overnight Financing Rate)*</text:p>
          </table:table-cell>
          <table:table-cell table:style-name="odsStyleTableCell-1d6b9bd83645fc4da4f68ba5b5b815f6" office:value-type="string">
            <text:p>3,64%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14eaedb0d78d425be96ce24354466882" table:number-columns-spanned="5" table:number-rows-spanned="1" office:value-type="string">
            <text:p>* Las cotizaciones son indicativas a excepción del dólar estadounidense.</text:p>
          </table:table-cell>
          <table:covered-table-cell table:number-columns-repeated="4"/>
        </table:table-row>
        <table:table-row table:style-name="ro1">
          <table:table-cell table:style-name="odsStyleTableCell-14eaedb0d78d425be96ce24354466882" table:number-columns-spanned="5" table:number-rows-spanned="1" office:value-type="string">
            <text:p>** La Tasa SOFR está sujeta a las Condiciones de Uso publicadas en newyorkfed.org.</text:p>
          </table:table-cell>
          <table:covered-table-cell table:number-columns-repeated="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Nimbus Sans L" fo:language="fr" fo:country="FR" style:font-name-asian="Bitstream Vera Sans" style:language-asian="zxx" style:country-asian="none" style:font-name-complex="Bitstream Vera Sans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fr" fo:country="FR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(<text:title>???</text:title>)</text:p>
        </style:region-left>
        <style:region-right>
          <text:p><text:date style:data-style-name="N2" text:date-value="2009-10-31">31/10/2009</text:date>,<text:time>18:09:40</text:time></text:p>
        </style:region-right>
      </style:header>
      <style:header-left style:display="false"/>
      <style:footer>
        <text:p>Page<text:page-number>1</text:page-number>/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26-08-31T12:31:43</meta:creation-date>
    <meta:generator>ods générator</meta:generator>
    <dc:date>2026-08-31T12:31:43</dc:date>
    <meta:editing-duration>PT1S</meta:editing-duration>
    <meta:editing-cycles>1</meta:editing-cycles>
    <meta:document-statistic meta:table-count="1" meta:cell-count="4" meta:object-count="0"/>
  </office:meta>
</office:document-meta>
</file>