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f4a1e0ced6bfc1b0455d23b448eb7254" style:family="table-column">
      <style:table-column-properties fo:break-before="auto" style:use-optimal-column-width="false" style:column-width="6cm"/>
    </style:style>
    <style:style style:name="odsStyleTableColumn-b1bb53f047f01e791eba47c703f57139" style:family="table-column">
      <style:table-column-properties fo:break-before="auto" style:use-optimal-column-width="false" style:column-width="5cm"/>
    </style:style>
    <style:style style:name="odsStyleTableColumn-f28ac6feb4ac8beaaf475c48ebe2c225" style:family="table-column">
      <style:table-column-properties fo:break-before="auto" style:use-optimal-column-width="false" style:column-width="3cm"/>
    </style:style>
    <style:style style:name="odsStyleTableCell-02b773e06f199ffe32b80ab9cf2df5d8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4pt" style:font-size-asian="14pt" style:font-size-complex="14pt"/>
    </style:style>
    <style:style style:name="odsStyleTableCell-e7ac04c53e8a817f1a4c1efa588e59bd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09e5195d0633d89b16a091d10e86d20b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f169316ca77edaf3046872046479c05a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TiposCambio" table:style-name="ta1" table:print="false">
        <table:table-column table:style-name="odsStyleTableColumn-f4a1e0ced6bfc1b0455d23b448eb7254" table:default-cell-style-name="Default"/>
        <table:table-column table:style-name="odsStyleTableColumn-b1bb53f047f01e791eba47c703f57139" table:default-cell-style-name="Default"/>
        <table:table-column table:style-name="odsStyleTableColumn-f28ac6feb4ac8beaaf475c48ebe2c225" table:default-cell-style-name="Default"/>
        <table:table-column table:style-name="odsStyleTableColumn-f28ac6feb4ac8beaaf475c48ebe2c225" table:default-cell-style-name="Default"/>
        <table:table-column table:style-name="odsStyleTableColumn-f28ac6feb4ac8beaaf475c48ebe2c225" table:default-cell-style-name="Default"/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5" table:number-rows-spanned="1" office:value-type="string">
            <text:p>BANCO CENTRAL DE BOLIVIA</text:p>
          </table:table-cell>
          <table:covered-table-cell table:number-columns-repeated="4"/>
        </table:table-row>
        <table:table-row table:style-name="ro1">
          <table:table-cell table:style-name="odsStyleTableCell-02b773e06f199ffe32b80ab9cf2df5d8" table:number-columns-spanned="5" table:number-rows-spanned="1" office:value-type="string">
            <text:p>GERENCIA DE OPERACIONES INTERNACIONALES</text:p>
          </table:table-cell>
          <table:covered-table-cell table:number-columns-repeated="4"/>
        </table:table-row>
        <table:table-row table:style-name="ro1">
          <table:table-cell table:style-name="odsStyleTableCell-02b773e06f199ffe32b80ab9cf2df5d8" table:number-columns-spanned="5" table:number-rows-spanned="1" office:value-type="string">
            <text:p>TABLA No. 150-26</text:p>
          </table:table-cell>
          <table:covered-table-cell table:number-columns-repeated="4"/>
        </table:table-row>
        <table:table-row table:style-name="ro1">
          <table:table-cell table:style-name="odsStyleTableCell-02b773e06f199ffe32b80ab9cf2df5d8" table:number-columns-spanned="5" table:number-rows-spanned="1" office:value-type="string">
            <text:p>TABLA DE COTIZACIONES DEL 17 DE AGOSTO     DE 2026</text:p>
          </table:table-cell>
          <table:covered-table-cell table:number-columns-repeated="4"/>
        </table:table-row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4" table:number-rows-spanned="1" office:value-type="string">
            <text:p>Cotización Oficial del Boliviano respecto al Dólar (BCB)</text:p>
          </table:table-cell>
          <table:covered-table-cell table:number-columns-repeated="3"/>
        </table:table-row>
        <table:table-row table:style-name="ro1">
          <table:table-cell table:style-name="odsStyleTableCell-e7ac04c53e8a817f1a4c1efa588e59bd" office:value-type="string">
            <text:p>País / Concepto</text:p>
          </table:table-cell>
          <table:table-cell table:style-name="odsStyleTableCell-e7ac04c53e8a817f1a4c1efa588e59bd" office:value-type="string">
            <text:p>Moneda</text:p>
          </table:table-cell>
          <table:table-cell table:style-name="odsStyleTableCell-e7ac04c53e8a817f1a4c1efa588e59bd" office:value-type="string">
            <text:p>Código</text:p>
          </table:table-cell>
          <table:table-cell table:style-name="odsStyleTableCell-e7ac04c53e8a817f1a4c1efa588e59bd" office:value-type="string">
            <text:p>Tipo de Cambio Oficial (TCO) (Bs/USD)</text:p>
          </table:table-cell>
        </table:table-row>
        <table:table-row table:style-name="ro1">
          <table:table-cell table:style-name="odsStyleTableCell-09e5195d0633d89b16a091d10e86d20b" office:value-type="string">
            <text:p>ESTADOS UNIDOS</text:p>
          </table:table-cell>
          <table:table-cell table:style-name="odsStyleTableCell-09e5195d0633d89b16a091d10e86d20b" office:value-type="string">
            <text:p>DÓLAR</text:p>
          </table:table-cell>
          <table:table-cell table:style-name="odsStyleTableCell-09e5195d0633d89b16a091d10e86d20b" office:value-type="string">
            <text:p>USD</text:p>
          </table:table-cell>
          <table:table-cell table:style-name="odsStyleTableCell-f169316ca77edaf3046872046479c05a" office:value-type="string">
            <text:p>11,58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5" table:number-rows-spanned="1" office:value-type="string">
            <text:p>COTIZACIÓN DE MONEDAS*</text:p>
          </table:table-cell>
          <table:covered-table-cell table:number-columns-repeated="4"/>
        </table:table-row>
        <table:table-row table:style-name="ro1">
          <table:table-cell table:style-name="odsStyleTableCell-e7ac04c53e8a817f1a4c1efa588e59bd" office:value-type="string">
            <text:p>País / Región</text:p>
          </table:table-cell>
          <table:table-cell table:style-name="odsStyleTableCell-e7ac04c53e8a817f1a4c1efa588e59bd" office:value-type="string">
            <text:p>Moneda</text:p>
          </table:table-cell>
          <table:table-cell table:style-name="odsStyleTableCell-e7ac04c53e8a817f1a4c1efa588e59bd" office:value-type="string">
            <text:p>Código</text:p>
          </table:table-cell>
          <table:table-cell table:style-name="odsStyleTableCell-e7ac04c53e8a817f1a4c1efa588e59bd" office:value-type="string">
            <text:p>TIPO DE CAMBIO EN Bs POR UNIDAD DE MONEDA EXTRANJERA</text:p>
          </table:table-cell>
          <table:table-cell table:style-name="odsStyleTableCell-e7ac04c53e8a817f1a4c1efa588e59bd" office:value-type="string">
            <text:p>TIPO CAMBIO EN M.E.</text:p>
          </table:table-cell>
        </table:table-row>
        <table:table-row table:style-name="ro1">
          <table:table-cell table:style-name="odsStyleTableCell-09e5195d0633d89b16a091d10e86d20b" office:value-type="string">
            <text:p>ARGENTINA</text:p>
          </table:table-cell>
          <table:table-cell table:style-name="odsStyleTableCell-09e5195d0633d89b16a091d10e86d20b" office:value-type="string">
            <text:p>PESO</text:p>
          </table:table-cell>
          <table:table-cell table:style-name="odsStyleTableCell-09e5195d0633d89b16a091d10e86d20b" office:value-type="string">
            <text:p>ARS</text:p>
          </table:table-cell>
          <table:table-cell table:style-name="odsStyleTableCell-f169316ca77edaf3046872046479c05a" office:value-type="string">
            <text:p>0,00778</text:p>
          </table:table-cell>
          <table:table-cell table:style-name="odsStyleTableCell-f169316ca77edaf3046872046479c05a" office:value-type="string">
            <text:p>1.488,2585</text:p>
          </table:table-cell>
        </table:table-row>
        <table:table-row table:style-name="ro1">
          <table:table-cell table:style-name="odsStyleTableCell-09e5195d0633d89b16a091d10e86d20b" office:value-type="string">
            <text:p>AUSTRALIA</text:p>
          </table:table-cell>
          <table:table-cell table:style-name="odsStyleTableCell-09e5195d0633d89b16a091d10e86d20b" office:value-type="string">
            <text:p>DÓLAR</text:p>
          </table:table-cell>
          <table:table-cell table:style-name="odsStyleTableCell-09e5195d0633d89b16a091d10e86d20b" office:value-type="string">
            <text:p>AUD</text:p>
          </table:table-cell>
          <table:table-cell table:style-name="odsStyleTableCell-f169316ca77edaf3046872046479c05a" office:value-type="string">
            <text:p>8,20445</text:p>
          </table:table-cell>
          <table:table-cell table:style-name="odsStyleTableCell-f169316ca77edaf3046872046479c05a" office:value-type="string">
            <text:p>1,41143</text:p>
          </table:table-cell>
        </table:table-row>
        <table:table-row table:style-name="ro1">
          <table:table-cell table:style-name="odsStyleTableCell-09e5195d0633d89b16a091d10e86d20b" office:value-type="string">
            <text:p>BRASIL</text:p>
          </table:table-cell>
          <table:table-cell table:style-name="odsStyleTableCell-09e5195d0633d89b16a091d10e86d20b" office:value-type="string">
            <text:p>REAL</text:p>
          </table:table-cell>
          <table:table-cell table:style-name="odsStyleTableCell-09e5195d0633d89b16a091d10e86d20b" office:value-type="string">
            <text:p>BRL</text:p>
          </table:table-cell>
          <table:table-cell table:style-name="odsStyleTableCell-f169316ca77edaf3046872046479c05a" office:value-type="string">
            <text:p>2,21013</text:p>
          </table:table-cell>
          <table:table-cell table:style-name="odsStyleTableCell-f169316ca77edaf3046872046479c05a" office:value-type="string">
            <text:p>5,2395</text:p>
          </table:table-cell>
        </table:table-row>
        <table:table-row table:style-name="ro1">
          <table:table-cell table:style-name="odsStyleTableCell-09e5195d0633d89b16a091d10e86d20b" office:value-type="string">
            <text:p>CANADÁ</text:p>
          </table:table-cell>
          <table:table-cell table:style-name="odsStyleTableCell-09e5195d0633d89b16a091d10e86d20b" office:value-type="string">
            <text:p>DÓLAR</text:p>
          </table:table-cell>
          <table:table-cell table:style-name="odsStyleTableCell-09e5195d0633d89b16a091d10e86d20b" office:value-type="string">
            <text:p>CAD</text:p>
          </table:table-cell>
          <table:table-cell table:style-name="odsStyleTableCell-f169316ca77edaf3046872046479c05a" office:value-type="string">
            <text:p>8,34715</text:p>
          </table:table-cell>
          <table:table-cell table:style-name="odsStyleTableCell-f169316ca77edaf3046872046479c05a" office:value-type="string">
            <text:p>1,3873</text:p>
          </table:table-cell>
        </table:table-row>
        <table:table-row table:style-name="ro1">
          <table:table-cell table:style-name="odsStyleTableCell-09e5195d0633d89b16a091d10e86d20b" office:value-type="string">
            <text:p>CHILE</text:p>
          </table:table-cell>
          <table:table-cell table:style-name="odsStyleTableCell-09e5195d0633d89b16a091d10e86d20b" office:value-type="string">
            <text:p>PESO</text:p>
          </table:table-cell>
          <table:table-cell table:style-name="odsStyleTableCell-09e5195d0633d89b16a091d10e86d20b" office:value-type="string">
            <text:p>CLP</text:p>
          </table:table-cell>
          <table:table-cell table:style-name="odsStyleTableCell-f169316ca77edaf3046872046479c05a" office:value-type="string">
            <text:p>0,01266</text:p>
          </table:table-cell>
          <table:table-cell table:style-name="odsStyleTableCell-f169316ca77edaf3046872046479c05a" office:value-type="string">
            <text:p>914,48</text:p>
          </table:table-cell>
        </table:table-row>
        <table:table-row table:style-name="ro1">
          <table:table-cell table:style-name="odsStyleTableCell-09e5195d0633d89b16a091d10e86d20b" office:value-type="string">
            <text:p>COLOMBIA</text:p>
          </table:table-cell>
          <table:table-cell table:style-name="odsStyleTableCell-09e5195d0633d89b16a091d10e86d20b" office:value-type="string">
            <text:p>PESO</text:p>
          </table:table-cell>
          <table:table-cell table:style-name="odsStyleTableCell-09e5195d0633d89b16a091d10e86d20b" office:value-type="string">
            <text:p>COP</text:p>
          </table:table-cell>
          <table:table-cell table:style-name="odsStyleTableCell-f169316ca77edaf3046872046479c05a" office:value-type="string">
            <text:p>0,00369</text:p>
          </table:table-cell>
          <table:table-cell table:style-name="odsStyleTableCell-f169316ca77edaf3046872046479c05a" office:value-type="string">
            <text:p>3.141,92</text:p>
          </table:table-cell>
        </table:table-row>
        <table:table-row table:style-name="ro1">
          <table:table-cell table:style-name="odsStyleTableCell-09e5195d0633d89b16a091d10e86d20b" office:value-type="string">
            <text:p>COREA DEL SUR</text:p>
          </table:table-cell>
          <table:table-cell table:style-name="odsStyleTableCell-09e5195d0633d89b16a091d10e86d20b" office:value-type="string">
            <text:p>WON</text:p>
          </table:table-cell>
          <table:table-cell table:style-name="odsStyleTableCell-09e5195d0633d89b16a091d10e86d20b" office:value-type="string">
            <text:p>KRW</text:p>
          </table:table-cell>
          <table:table-cell table:style-name="odsStyleTableCell-f169316ca77edaf3046872046479c05a" office:value-type="string">
            <text:p>0,00818</text:p>
          </table:table-cell>
          <table:table-cell table:style-name="odsStyleTableCell-f169316ca77edaf3046872046479c05a" office:value-type="string">
            <text:p>1.415,36</text:p>
          </table:table-cell>
        </table:table-row>
        <table:table-row table:style-name="ro1">
          <table:table-cell table:style-name="odsStyleTableCell-09e5195d0633d89b16a091d10e86d20b" office:value-type="string">
            <text:p>EMIRATOS ÁRABES</text:p>
          </table:table-cell>
          <table:table-cell table:style-name="odsStyleTableCell-09e5195d0633d89b16a091d10e86d20b" office:value-type="string">
            <text:p>DIRHAM</text:p>
          </table:table-cell>
          <table:table-cell table:style-name="odsStyleTableCell-09e5195d0633d89b16a091d10e86d20b" office:value-type="string">
            <text:p>AED</text:p>
          </table:table-cell>
          <table:table-cell table:style-name="odsStyleTableCell-f169316ca77edaf3046872046479c05a" office:value-type="string">
            <text:p>3,15299</text:p>
          </table:table-cell>
          <table:table-cell table:style-name="odsStyleTableCell-f169316ca77edaf3046872046479c05a" office:value-type="string">
            <text:p>3,6727</text:p>
          </table:table-cell>
        </table:table-row>
        <table:table-row table:style-name="ro1">
          <table:table-cell table:style-name="odsStyleTableCell-09e5195d0633d89b16a091d10e86d20b" office:value-type="string">
            <text:p>HONG KONG</text:p>
          </table:table-cell>
          <table:table-cell table:style-name="odsStyleTableCell-09e5195d0633d89b16a091d10e86d20b" office:value-type="string">
            <text:p>DÓLAR</text:p>
          </table:table-cell>
          <table:table-cell table:style-name="odsStyleTableCell-09e5195d0633d89b16a091d10e86d20b" office:value-type="string">
            <text:p>HKD</text:p>
          </table:table-cell>
          <table:table-cell table:style-name="odsStyleTableCell-f169316ca77edaf3046872046479c05a" office:value-type="string">
            <text:p>1,47565</text:p>
          </table:table-cell>
          <table:table-cell table:style-name="odsStyleTableCell-f169316ca77edaf3046872046479c05a" office:value-type="string">
            <text:p>7,8474</text:p>
          </table:table-cell>
        </table:table-row>
        <table:table-row table:style-name="ro1">
          <table:table-cell table:style-name="odsStyleTableCell-09e5195d0633d89b16a091d10e86d20b" office:value-type="string">
            <text:p>INDIA</text:p>
          </table:table-cell>
          <table:table-cell table:style-name="odsStyleTableCell-09e5195d0633d89b16a091d10e86d20b" office:value-type="string">
            <text:p>RUPIA</text:p>
          </table:table-cell>
          <table:table-cell table:style-name="odsStyleTableCell-09e5195d0633d89b16a091d10e86d20b" office:value-type="string">
            <text:p>INR</text:p>
          </table:table-cell>
          <table:table-cell table:style-name="odsStyleTableCell-f169316ca77edaf3046872046479c05a" office:value-type="string">
            <text:p>0,12134</text:p>
          </table:table-cell>
          <table:table-cell table:style-name="odsStyleTableCell-f169316ca77edaf3046872046479c05a" office:value-type="string">
            <text:p>95,435</text:p>
          </table:table-cell>
        </table:table-row>
        <table:table-row table:style-name="ro1">
          <table:table-cell table:style-name="odsStyleTableCell-09e5195d0633d89b16a091d10e86d20b" office:value-type="string">
            <text:p>JAPÓN</text:p>
          </table:table-cell>
          <table:table-cell table:style-name="odsStyleTableCell-09e5195d0633d89b16a091d10e86d20b" office:value-type="string">
            <text:p>YEN</text:p>
          </table:table-cell>
          <table:table-cell table:style-name="odsStyleTableCell-09e5195d0633d89b16a091d10e86d20b" office:value-type="string">
            <text:p>JPY</text:p>
          </table:table-cell>
          <table:table-cell table:style-name="odsStyleTableCell-f169316ca77edaf3046872046479c05a" office:value-type="string">
            <text:p>0,07268</text:p>
          </table:table-cell>
          <table:table-cell table:style-name="odsStyleTableCell-f169316ca77edaf3046872046479c05a" office:value-type="string">
            <text:p>159,33</text:p>
          </table:table-cell>
        </table:table-row>
        <table:table-row table:style-name="ro1">
          <table:table-cell table:style-name="odsStyleTableCell-09e5195d0633d89b16a091d10e86d20b" office:value-type="string">
            <text:p>MÉXICO</text:p>
          </table:table-cell>
          <table:table-cell table:style-name="odsStyleTableCell-09e5195d0633d89b16a091d10e86d20b" office:value-type="string">
            <text:p>PESO</text:p>
          </table:table-cell>
          <table:table-cell table:style-name="odsStyleTableCell-09e5195d0633d89b16a091d10e86d20b" office:value-type="string">
            <text:p>MXN</text:p>
          </table:table-cell>
          <table:table-cell table:style-name="odsStyleTableCell-f169316ca77edaf3046872046479c05a" office:value-type="string">
            <text:p>0,67978</text:p>
          </table:table-cell>
          <table:table-cell table:style-name="odsStyleTableCell-f169316ca77edaf3046872046479c05a" office:value-type="string">
            <text:p>17,035</text:p>
          </table:table-cell>
        </table:table-row>
        <table:table-row table:style-name="ro1">
          <table:table-cell table:style-name="odsStyleTableCell-09e5195d0633d89b16a091d10e86d20b" office:value-type="string">
            <text:p>NORUEGA</text:p>
          </table:table-cell>
          <table:table-cell table:style-name="odsStyleTableCell-09e5195d0633d89b16a091d10e86d20b" office:value-type="string">
            <text:p>CORONA</text:p>
          </table:table-cell>
          <table:table-cell table:style-name="odsStyleTableCell-09e5195d0633d89b16a091d10e86d20b" office:value-type="string">
            <text:p>NOK</text:p>
          </table:table-cell>
          <table:table-cell table:style-name="odsStyleTableCell-f169316ca77edaf3046872046479c05a" office:value-type="string">
            <text:p>1,22637</text:p>
          </table:table-cell>
          <table:table-cell table:style-name="odsStyleTableCell-f169316ca77edaf3046872046479c05a" office:value-type="string">
            <text:p>9,4425</text:p>
          </table:table-cell>
        </table:table-row>
        <table:table-row table:style-name="ro1">
          <table:table-cell table:style-name="odsStyleTableCell-09e5195d0633d89b16a091d10e86d20b" office:value-type="string">
            <text:p>PARAGUAY</text:p>
          </table:table-cell>
          <table:table-cell table:style-name="odsStyleTableCell-09e5195d0633d89b16a091d10e86d20b" office:value-type="string">
            <text:p>GUARANI</text:p>
          </table:table-cell>
          <table:table-cell table:style-name="odsStyleTableCell-09e5195d0633d89b16a091d10e86d20b" office:value-type="string">
            <text:p>PYG</text:p>
          </table:table-cell>
          <table:table-cell table:style-name="odsStyleTableCell-f169316ca77edaf3046872046479c05a" office:value-type="string">
            <text:p>0,00192</text:p>
          </table:table-cell>
          <table:table-cell table:style-name="odsStyleTableCell-f169316ca77edaf3046872046479c05a" office:value-type="string">
            <text:p>6.020,9</text:p>
          </table:table-cell>
        </table:table-row>
        <table:table-row table:style-name="ro1">
          <table:table-cell table:style-name="odsStyleTableCell-09e5195d0633d89b16a091d10e86d20b" office:value-type="string">
            <text:p>PERÚ</text:p>
          </table:table-cell>
          <table:table-cell table:style-name="odsStyleTableCell-09e5195d0633d89b16a091d10e86d20b" office:value-type="string">
            <text:p>NUEVO SOL</text:p>
          </table:table-cell>
          <table:table-cell table:style-name="odsStyleTableCell-09e5195d0633d89b16a091d10e86d20b" office:value-type="string">
            <text:p>PEN</text:p>
          </table:table-cell>
          <table:table-cell table:style-name="odsStyleTableCell-f169316ca77edaf3046872046479c05a" office:value-type="string">
            <text:p>3,4411</text:p>
          </table:table-cell>
          <table:table-cell table:style-name="odsStyleTableCell-f169316ca77edaf3046872046479c05a" office:value-type="string">
            <text:p>3,3652</text:p>
          </table:table-cell>
        </table:table-row>
        <table:table-row table:style-name="ro1">
          <table:table-cell table:style-name="odsStyleTableCell-09e5195d0633d89b16a091d10e86d20b" office:value-type="string">
            <text:p>REINO UNIDO</text:p>
          </table:table-cell>
          <table:table-cell table:style-name="odsStyleTableCell-09e5195d0633d89b16a091d10e86d20b" office:value-type="string">
            <text:p>LIBRA</text:p>
          </table:table-cell>
          <table:table-cell table:style-name="odsStyleTableCell-09e5195d0633d89b16a091d10e86d20b" office:value-type="string">
            <text:p>GBP</text:p>
          </table:table-cell>
          <table:table-cell table:style-name="odsStyleTableCell-f169316ca77edaf3046872046479c05a" office:value-type="string">
            <text:p>15,68617</text:p>
          </table:table-cell>
          <table:table-cell table:style-name="odsStyleTableCell-f169316ca77edaf3046872046479c05a" office:value-type="string">
            <text:p>0,73823</text:p>
          </table:table-cell>
        </table:table-row>
        <table:table-row table:style-name="ro1">
          <table:table-cell table:style-name="odsStyleTableCell-09e5195d0633d89b16a091d10e86d20b" office:value-type="string">
            <text:p>REP. POPULAR CHINA</text:p>
          </table:table-cell>
          <table:table-cell table:style-name="odsStyleTableCell-09e5195d0633d89b16a091d10e86d20b" office:value-type="string">
            <text:p>YUAN RENMINBI</text:p>
          </table:table-cell>
          <table:table-cell table:style-name="odsStyleTableCell-09e5195d0633d89b16a091d10e86d20b" office:value-type="string">
            <text:p>CNY</text:p>
          </table:table-cell>
          <table:table-cell table:style-name="odsStyleTableCell-f169316ca77edaf3046872046479c05a" office:value-type="string">
            <text:p>1,71767</text:p>
          </table:table-cell>
          <table:table-cell table:style-name="odsStyleTableCell-f169316ca77edaf3046872046479c05a" office:value-type="string">
            <text:p>6,7417</text:p>
          </table:table-cell>
        </table:table-row>
        <table:table-row table:style-name="ro1">
          <table:table-cell table:style-name="odsStyleTableCell-09e5195d0633d89b16a091d10e86d20b" office:value-type="string">
            <text:p>REP. POPULAR CHINA OFFSHORE</text:p>
          </table:table-cell>
          <table:table-cell table:style-name="odsStyleTableCell-09e5195d0633d89b16a091d10e86d20b" office:value-type="string">
            <text:p>YUAN RENMINBI OFFSHORE</text:p>
          </table:table-cell>
          <table:table-cell table:style-name="odsStyleTableCell-09e5195d0633d89b16a091d10e86d20b" office:value-type="string">
            <text:p>CNH</text:p>
          </table:table-cell>
          <table:table-cell table:style-name="odsStyleTableCell-f169316ca77edaf3046872046479c05a" office:value-type="string">
            <text:p>1,71721</text:p>
          </table:table-cell>
          <table:table-cell table:style-name="odsStyleTableCell-f169316ca77edaf3046872046479c05a" office:value-type="string">
            <text:p>6,7435</text:p>
          </table:table-cell>
        </table:table-row>
        <table:table-row table:style-name="ro1">
          <table:table-cell table:style-name="odsStyleTableCell-09e5195d0633d89b16a091d10e86d20b" office:value-type="string">
            <text:p>SUECIA</text:p>
          </table:table-cell>
          <table:table-cell table:style-name="odsStyleTableCell-09e5195d0633d89b16a091d10e86d20b" office:value-type="string">
            <text:p>CORONA</text:p>
          </table:table-cell>
          <table:table-cell table:style-name="odsStyleTableCell-09e5195d0633d89b16a091d10e86d20b" office:value-type="string">
            <text:p>SEK</text:p>
          </table:table-cell>
          <table:table-cell table:style-name="odsStyleTableCell-f169316ca77edaf3046872046479c05a" office:value-type="string">
            <text:p>1,21659</text:p>
          </table:table-cell>
          <table:table-cell table:style-name="odsStyleTableCell-f169316ca77edaf3046872046479c05a" office:value-type="string">
            <text:p>9,5184</text:p>
          </table:table-cell>
        </table:table-row>
        <table:table-row table:style-name="ro1">
          <table:table-cell table:style-name="odsStyleTableCell-09e5195d0633d89b16a091d10e86d20b" office:value-type="string">
            <text:p>SUIZA</text:p>
          </table:table-cell>
          <table:table-cell table:style-name="odsStyleTableCell-09e5195d0633d89b16a091d10e86d20b" office:value-type="string">
            <text:p>FRANCO</text:p>
          </table:table-cell>
          <table:table-cell table:style-name="odsStyleTableCell-09e5195d0633d89b16a091d10e86d20b" office:value-type="string">
            <text:p>CHF</text:p>
          </table:table-cell>
          <table:table-cell table:style-name="odsStyleTableCell-f169316ca77edaf3046872046479c05a" office:value-type="string">
            <text:p>14,25582</text:p>
          </table:table-cell>
          <table:table-cell table:style-name="odsStyleTableCell-f169316ca77edaf3046872046479c05a" office:value-type="string">
            <text:p>0,8123</text:p>
          </table:table-cell>
        </table:table-row>
        <table:table-row table:style-name="ro1">
          <table:table-cell table:style-name="odsStyleTableCell-09e5195d0633d89b16a091d10e86d20b" office:value-type="string">
            <text:p>UNIÓN EUROPEA</text:p>
          </table:table-cell>
          <table:table-cell table:style-name="odsStyleTableCell-09e5195d0633d89b16a091d10e86d20b" office:value-type="string">
            <text:p>EURO</text:p>
          </table:table-cell>
          <table:table-cell table:style-name="odsStyleTableCell-09e5195d0633d89b16a091d10e86d20b" office:value-type="string">
            <text:p>EUR</text:p>
          </table:table-cell>
          <table:table-cell table:style-name="odsStyleTableCell-f169316ca77edaf3046872046479c05a" office:value-type="string">
            <text:p>13,40262</text:p>
          </table:table-cell>
          <table:table-cell table:style-name="odsStyleTableCell-f169316ca77edaf3046872046479c05a" office:value-type="string">
            <text:p>0,86401</text:p>
          </table:table-cell>
        </table:table-row>
        <table:table-row table:style-name="ro1">
          <table:table-cell table:style-name="odsStyleTableCell-09e5195d0633d89b16a091d10e86d20b" office:value-type="string">
            <text:p>URUGUAY</text:p>
          </table:table-cell>
          <table:table-cell table:style-name="odsStyleTableCell-09e5195d0633d89b16a091d10e86d20b" office:value-type="string">
            <text:p>PESO</text:p>
          </table:table-cell>
          <table:table-cell table:style-name="odsStyleTableCell-09e5195d0633d89b16a091d10e86d20b" office:value-type="string">
            <text:p>UYU</text:p>
          </table:table-cell>
          <table:table-cell table:style-name="odsStyleTableCell-f169316ca77edaf3046872046479c05a" office:value-type="string">
            <text:p>0,2871</text:p>
          </table:table-cell>
          <table:table-cell table:style-name="odsStyleTableCell-f169316ca77edaf3046872046479c05a" office:value-type="string">
            <text:p>40,335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4" table:number-rows-spanned="1" office:value-type="string">
            <text:p>Cotización de UFV</text:p>
          </table:table-cell>
          <table:covered-table-cell table:number-columns-repeated="3"/>
        </table:table-row>
        <table:table-row table:style-name="ro1">
          <table:table-cell table:style-name="odsStyleTableCell-09e5195d0633d89b16a091d10e86d20b" office:value-type="string">
            <text:p>BOLIVIA (UFV)</text:p>
          </table:table-cell>
          <table:table-cell table:style-name="odsStyleTableCell-09e5195d0633d89b16a091d10e86d20b" office:value-type="string">
            <text:p>UNIDAD DE FOMENTO DE VIVIENDA</text:p>
          </table:table-cell>
          <table:table-cell table:style-name="odsStyleTableCell-09e5195d0633d89b16a091d10e86d20b" office:value-type="string">
            <text:p>Bs/UFV</text:p>
          </table:table-cell>
          <table:table-cell table:style-name="odsStyleTableCell-f169316ca77edaf3046872046479c05a" office:value-type="string">
            <text:p>3,33083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3" table:number-rows-spanned="1" office:value-type="string">
            <text:p>Cotización de Metales</text:p>
          </table:table-cell>
          <table:covered-table-cell table:number-columns-repeated="2"/>
        </table:table-row>
        <table:table-row table:style-name="ro1">
          <table:table-cell table:style-name="odsStyleTableCell-e7ac04c53e8a817f1a4c1efa588e59bd" office:value-type="string">
            <text:p>Metal</text:p>
          </table:table-cell>
          <table:table-cell table:style-name="odsStyleTableCell-e7ac04c53e8a817f1a4c1efa588e59bd" office:value-type="string">
            <text:p>Unidad</text:p>
          </table:table-cell>
          <table:table-cell table:style-name="odsStyleTableCell-e7ac04c53e8a817f1a4c1efa588e59bd" office:value-type="string">
            <text:p>Valor en USD/O.T.F.</text:p>
          </table:table-cell>
        </table:table-row>
        <table:table-row table:style-name="ro1">
          <table:table-cell table:style-name="odsStyleTableCell-09e5195d0633d89b16a091d10e86d20b" office:value-type="string">
            <text:p>ORO</text:p>
          </table:table-cell>
          <table:table-cell table:style-name="odsStyleTableCell-09e5195d0633d89b16a091d10e86d20b" office:value-type="string">
            <text:p>ONZA TROY ORO</text:p>
          </table:table-cell>
          <table:table-cell table:style-name="odsStyleTableCell-f169316ca77edaf3046872046479c05a" office:value-type="string">
            <text:p>4.386,38</text:p>
          </table:table-cell>
        </table:table-row>
        <table:table-row table:style-name="ro1">
          <table:table-cell table:style-name="odsStyleTableCell-09e5195d0633d89b16a091d10e86d20b" office:value-type="string">
            <text:p>PLATA</text:p>
          </table:table-cell>
          <table:table-cell table:style-name="odsStyleTableCell-09e5195d0633d89b16a091d10e86d20b" office:value-type="string">
            <text:p>ONZA TROY PLATA</text:p>
          </table:table-cell>
          <table:table-cell table:style-name="odsStyleTableCell-f169316ca77edaf3046872046479c05a" office:value-type="string">
            <text:p>64,9047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3" table:number-rows-spanned="1" office:value-type="string">
            <text:p>Derechos Especiales de Giro (DEG)</text:p>
          </table:table-cell>
          <table:covered-table-cell table:number-columns-repeated="2"/>
        </table:table-row>
        <table:table-row table:style-name="ro1">
          <table:table-cell table:style-name="odsStyleTableCell-e7ac04c53e8a817f1a4c1efa588e59bd" office:value-type="string">
            <text:p>FMI</text:p>
          </table:table-cell>
          <table:table-cell table:style-name="odsStyleTableCell-e7ac04c53e8a817f1a4c1efa588e59bd" office:value-type="string">
            <text:p>Moneda</text:p>
          </table:table-cell>
          <table:table-cell table:style-name="odsStyleTableCell-e7ac04c53e8a817f1a4c1efa588e59bd" office:value-type="string">
            <text:p>Valor en USD/D.E.G.</text:p>
          </table:table-cell>
        </table:table-row>
        <table:table-row table:style-name="ro1">
          <table:table-cell table:style-name="odsStyleTableCell-09e5195d0633d89b16a091d10e86d20b" office:value-type="string">
            <text:p>BOLIVIA</text:p>
          </table:table-cell>
          <table:table-cell table:style-name="odsStyleTableCell-09e5195d0633d89b16a091d10e86d20b" office:value-type="string">
            <text:p>DERECHO ESPECIAL DE GIRO</text:p>
          </table:table-cell>
          <table:table-cell table:style-name="odsStyleTableCell-f169316ca77edaf3046872046479c05a" office:value-type="string">
            <text:p>1,36701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2b773e06f199ffe32b80ab9cf2df5d8" table:number-columns-spanned="2" table:number-rows-spanned="1" office:value-type="string">
            <text:p>Tasa SOFR (Secured Overnight Financing Rate)**</text:p>
          </table:table-cell>
          <table:covered-table-cell table:number-columns-repeated="1"/>
        </table:table-row>
        <table:table-row table:style-name="ro1">
          <table:table-cell table:style-name="odsStyleTableCell-e7ac04c53e8a817f1a4c1efa588e59bd" office:value-type="string">
            <text:p>Concepto</text:p>
          </table:table-cell>
          <table:table-cell table:style-name="odsStyleTableCell-e7ac04c53e8a817f1a4c1efa588e59bd" office:value-type="string">
            <text:p>Tasa (%)</text:p>
          </table:table-cell>
        </table:table-row>
        <table:table-row table:style-name="ro1">
          <table:table-cell table:style-name="odsStyleTableCell-09e5195d0633d89b16a091d10e86d20b" office:value-type="string">
            <text:p>SOFR (Secured Overnight Financing Rate)*</text:p>
          </table:table-cell>
          <table:table-cell table:style-name="odsStyleTableCell-f169316ca77edaf3046872046479c05a" office:value-type="string">
            <text:p>3,62%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09e5195d0633d89b16a091d10e86d20b" table:number-columns-spanned="5" table:number-rows-spanned="1" office:value-type="string">
            <text:p>* Las cotizaciones son indicativas a excepción del dólar estadounidense.</text:p>
          </table:table-cell>
          <table:covered-table-cell table:number-columns-repeated="4"/>
        </table:table-row>
        <table:table-row table:style-name="ro1">
          <table:table-cell table:style-name="odsStyleTableCell-09e5195d0633d89b16a091d10e86d20b" table:number-columns-spanned="5" table:number-rows-spanned="1" office:value-type="string">
            <text:p>** La Tasa SOFR está sujeta a las Condiciones de Uso publicadas en newyorkfed.org.</text:p>
          </table:table-cell>
          <table:covered-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6T21:26:44</meta:creation-date>
    <meta:generator>ods générator</meta:generator>
    <dc:date>2026-08-26T21:26:44</dc:date>
    <meta:editing-duration>PT1S</meta:editing-duration>
    <meta:editing-cycles>1</meta:editing-cycles>
    <meta:document-statistic meta:table-count="1" meta:cell-count="4" meta:object-count="0"/>
  </office:meta>
</office:document-meta>
</file>